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925a3910887ac8af2f796e6242b089b.png"/>
  <manifest:file-entry manifest:media-type="image/png" manifest:full-path="Pictures/54d64bf45315e48e12b09a75b2e273a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tzmodule:nachrichten_und_termine"/><text:bookmark-start text:name="__RefHeading___nachrichten_und_termine_1"/><text:bookmark-start text:name="nachrichten_und_termine"/>Nachrichten und Termine<text:bookmark-end text:name="__RefHeading___nachrichten_und_termine_1"/><text:bookmark-end text:name="nachrichten_und_termine"/></text:h>
      <text:h text:style-name="Heading_20_2" text:outline-level="2"><text:bookmark-start text:name="__RefHeading___funktion_2"/><text:bookmark-start text:name="funktion"/>Funktion<text:bookmark-end text:name="__RefHeading___funktion_2"/><text:bookmark-end text:name="funktion"/></text:h>
      <text:p text:style-name="Text_20_body">Das IFW Modul ermöglicht die komfor­table Korrespondenz zwischen IFW-Benutzern. Damit fallen Wege- oder Wartezeiten weg, da Meldungen und Erinnerungen, den Adressaten automatisch zum richtigen Zeitpunkt erreichen. Nachrichten und Termine können durch Tasten­kombinationen zu jedem Zeitpunkt erstellt werden.</text:p>
      <text:p text:style-name="Text_20_body">Eingehenden Nachrichten müssen vom Empfänger quittiert werden. Sie können so nicht übersehen werden. Unerledigte Nachrichten verbleiben ständig auf dem Desktop.</text:p>
      <text:list text:style-name="List_20_1" text:continue-numbering="false">
        <text:list-item>
          <text:p text:style-name="List_20_1_Content_First"> Handhabung von Terminen, Erinnerungen und Nachrichten für jeden Benutzer ähnlich einer Pinwand auf dem IFW Desktop.</text:p>
        </text:list-item>
        <text:list-item>
          <text:p text:style-name="List_20_1_Content"> Versand von Nachrichten an Einzelne, Alle oder einer Gruppe von IFW Benutzern.</text:p>
        </text:list-item>
        <text:list-item>
          <text:p text:style-name="List_20_1_Content"> Alle Nachrichten und Termine erscheinen erst an dem angegebenen Zeitpunkt.</text:p>
        </text:list-item>
        <text:list-item>
          <text:p text:style-name="List_20_1_Content"> Jede Nachricht muss durch eine Tastenkombination quittiert werde und kann daher nicht übersehen werden.</text:p>
        </text:list-item>
        <text:list-item>
          <text:p text:style-name="List_20_1_Content_Last"> In der Übersicht können zusätzlich Termine anderer Benutzer angezeigt werden.</text:p>
        </text:list-item>
      </text:list>
      <text:h text:style-name="Heading_20_2" text:outline-level="2"><text:bookmark-start text:name="__RefHeading___menuepunkte_3"/><text:bookmark-start text:name="menuepunkte"/>Menüpunkte<text:bookmark-end text:name="__RefHeading___menuepunkte_3"/><text:bookmark-end text:name="menuepunkte"/></text:h>
      <text:p text:style-name="Text_20_body">Das Zusatzmodul <text:span text:style-name="Strong_20_Emphasis">Nachrichten und Termine</text:span> wird im Menü <text:span text:style-name="Strong_20_Emphasis">Desk</text:span> eingefügt. Es hat fol­gende Unterpunkte:</text:p>
      <text:list text:style-name="List_20_1" text:continue-numbering="false">
        <text:list-item>
          <text:p text:style-name="List_20_1_Content_First"> <text:span text:style-name="Strong_20_Emphasis">Terminübersicht             Strg-T</text:span> Öffnet den Terminkalender,  in der die aktuelle Wo­che angezeigt wird und der aktuelle Tag markiert ist. Diesen Menüpunkt können Sie auch jederzeit mit der Tastenkombination <text:span text:style-name="Plugin_Keyboard___keyboard">Strg</text:span>+<text:span text:style-name="Plugin_Keyboard___keyboard">T</text:span> ausführen.</text:p>
        </text:list-item>
        <text:list-item>
          <text:p text:style-name="List_20_1_Content"> <text:span text:style-name="Strong_20_Emphasis">Neue Nachricht anlegen                Strg-N</text:span> Erzeugt die Maske zur Eingabe einer Nachricht und/oder eines Termins. Diesen Menüpunkt können Sie auch jederzeit mit der Tastenkombination <text:span text:style-name="Plugin_Keyboard___keyboard">Strg</text:span>+<text:span text:style-name="Plugin_Keyboard___keyboard">N</text:span> ausführen.</text:p>
        </text:list-item>
        <text:list-item>
          <text:p text:style-name="List_20_1_Content"> <text:span text:style-name="Strong_20_Emphasis">Nachrichtenstamm</text:span> Öffnet die Liste Ihrer Nachrichten. Sie können darüber Nachrichten oder Termine anschauen, ausdrucken, kopieren, neu anlegen oder löschen.</text:p>
        </text:list-item>
        <text:list-item>
          <text:p text:style-name="List_20_1_Content_Last"> <text:span text:style-name="Strong_20_Emphasis">Nachrichtenstamm Supervisor</text:span> Darüber erhalten Sie die Liste aller vorhandenen Nachrichten, auch die der anderen IFW Benutzer.</text:p>
        </text:list-item>
      </text:list>
      <text:h text:style-name="Heading_20_2" text:outline-level="2"><text:bookmark-start text:name="__RefHeading___masken_4"/><text:bookmark-start text:name="masken"/>Masken<text:bookmark-end text:name="__RefHeading___masken_4"/><text:bookmark-end text:name="masken"/></text:h>
      <text:p text:style-name="Text_20_body">Nachrichten und Termine werden mit der folgende Maske verwaltet:
<text:line-break/>
</text:p>
      <text:h text:style-name="Heading_20_3" text:outline-level="3"><text:bookmark-start text:name="__RefHeading___die_felder_der_maske_5"/><text:bookmark-start text:name="die_felder_der_maske"/>Die Felder der Maske<text:bookmark-end text:name="__RefHeading___die_felder_der_maske_5"/><text:bookmark-end text:name="die_felder_der_maske"/></text:h>
      <text:list text:style-name="List_20_1" text:continue-numbering="false">
        <text:list-item>
          <text:p text:style-name="List_20_1_Content_First"> <text:span text:style-name="Strong_20_Emphasis">Lfd. Nummer:</text:span> Die eindeutige ID für die Datenbank. Sie wird beim Speichern automatisch vergeben. Lassen Sie das Feld unverändert.</text:p>
        </text:list-item>
        <text:list-item>
          <text:p text:style-name="List_20_1_Content"> <text:span text:style-name="Strong_20_Emphasis">Nr:</text:span> Die ID der ursprünglichen Nachricht. Erhalten Sie von einem Kollegen eine Nachricht steht an dieser Stelle die ID der Absendernachricht. Lassen Sie das Feld unverändert.</text:p>
        </text:list-item>
        <text:list-item>
          <text:p text:style-name="List_20_1_Content"> <text:span text:style-name="Strong_20_Emphasis">Besitzer:</text:span> Der Name des IFW Benutzer dem diese Nachricht gehört und bei dem sie angezeigt wird.</text:p>
        </text:list-item>
        <text:list-item>
          <text:p text:style-name="List_20_1_Content"> <text:span text:style-name="Strong_20_Emphasis">Absender:</text:span> Der Name des IFW Benutzer der Ihnen diese Nachricht gesendet hat.</text:p>
        </text:list-item>
        <text:list-item>
          <text:p text:style-name="List_20_1_Content"> <text:span text:style-name="Strong_20_Emphasis">Empfänger&gt;:</text:span> Lassen Sie das Feld leer, wenn die Nachricht für Sie selbst bestimmt ist (z.B. als Erinnerung oder Termin). Soll die Nachricht an einen Mitarbeiter versendet werden wählen Sie ihn mit <text:span text:style-name="Plugin_Keyboard___keyboard">F1</text:span> aus der Benutzerliste aus.</text:p>
        </text:list-item>
        <text:list-item>
          <text:p text:style-name="List_20_1_Content"> <text:span text:style-name="Strong_20_Emphasis">Art&gt;:</text:span> Hier können Sie den Nachrichtentyp angeben. Drücken Sie <text:span text:style-name="Plugin_Keyboard___keyboard">F1</text:span> um aus der Liste <text:span text:style-name="Strong_20_Emphasis">Nachrichtenart</text:span> auszuwählen. Durch die Nachrichtenart bestimmen Sie farblichen Darstellungen auf dem Desktop. Wählen Sie "Termin" wird die Nachricht im Terminkalender angezeigt.</text:p>
        </text:list-item>
        <text:list-item>
          <text:p text:style-name="List_20_1_Content"> <text:span text:style-name="Strong_20_Emphasis">Status&gt;:</text:span> Ein Statusfeld für die Nachricht. Drücken Sie <text:span text:style-name="Plugin_Keyboard___keyboard">F1</text:span> um die Bedeutung der Kennzeichen einzusehen.</text:p>
        </text:list-item>
        <text:list-item>
          <text:p text:style-name="List_20_1_Content"> <text:span text:style-name="Strong_20_Emphasis">Erstellt       am           um:</text:span> Wird vom IFW automatisch mit dem Systemdatum und der Systemzeit ausgefüllt.</text:p>
        </text:list-item>
        <text:list-item>
          <text:p text:style-name="List_20_1_Content"> <text:span text:style-name="Strong_20_Emphasis">Erscheint   ab            um:</text:span> Dient zur Angabe ab welchen Tag und ab welcher Uhrzeit die Nachricht auf dem Desktop angezeigt werden soll. Ändern Sie hier die Angaben um einen Termin zu verschieben, oder löschen Sie das Feld um Nachrichten vom Desktop auszublenden. </text:p>
        </text:list-item>
        <text:list-item>
          <text:p text:style-name="List_20_1_Content"> <text:span text:style-name="Strong_20_Emphasis">Alarm         am           um:</text:span> Wenn Sie hier einen Eintrag machen wird die Nachricht zum angegebenen Zeitpunkt in den Vordergrund gestellt. Sie muss dann zuerst bestätigt werden (z.B. <text:span text:style-name="Plugin_Keyboard___keyboard">Strg</text:span>+<text:span text:style-name="Plugin_Keyboard___keyboard">Eingabe</text:span>) bevor man weiterarbeiten kann..</text:p>
        </text:list-item>
        <text:list-item>
          <text:p text:style-name="List_20_1_Content"> <text:span text:style-name="Strong_20_Emphasis">Termin vom um:</text:span> In diese Felder steht der Beginn eines Termins (Datum &amp; Uhrzeit).</text:p>
        </text:list-item>
        <text:list-item>
          <text:p text:style-name="List_20_1_Content"> <text:span text:style-name="Strong_20_Emphasis">bis um:</text:span> Hier steht das Ende (Datum &amp; Uhrzeit) eines Termins.</text:p>
        </text:list-item>
        <text:list-item>
          <text:p text:style-name="List_20_1_Content"> <text:span text:style-name="Strong_20_Emphasis">Kurzzeichen:</text:span> Das Kurzzeichen kann frei eingegeben. Tragen Sie "privat" ein, damit der Termin nicht von anderen IFW Benutzern eingesehen werden kann.</text:p>
        </text:list-item>
        <text:list-item>
          <text:p text:style-name="List_20_1_Content"> <text:span text:style-name="Strong_20_Emphasis">Titel:</text:span> Als Titel wird die Nachrichtenart automatisch übernommen. Der Titel kann aber auch frei eingegeben werden. Er wird als Überschrift im Rahmen der Nachricht an­gezeigt.</text:p>
        </text:list-item>
        <text:list-item>
          <text:p text:style-name="List_20_1_Content"> <text:span text:style-name="Strong_20_Emphasis">Far:</text:span> Bestimmt die Farben der Nachrichtenanzeige. Nach der Auswahl der Nachrichtenart erscheint hier automatisch der für die Nachrichtenart definierte Wert. Mit <text:span text:style-name="Plugin_Keyboard___keyboard">F1</text:span> kann aus einer Liste ausgewählt werden, in welcher Farbe Hintergrund (erste Farbe) und Schrift (zweite Farbe) der Nachricht angezeigt werden soll.</text:p>
        </text:list-item>
        <text:list-item>
          <text:p text:style-name="List_20_1_Content"> <text:span text:style-name="Strong_20_Emphasis">br.:</text:span> Bestimmt die Breite der Nachrichtenanzeige. Nach der Auswahl der Nachrichtenart erscheint hier ein Standardwert. Die Breite der Anzeige kann durch das Eingeben einer Zahl verändert werden.</text:p>
        </text:list-item>
        <text:list-item>
          <text:p text:style-name="List_20_1_Content"> <text:span text:style-name="Strong_20_Emphasis">x</text:span>, <text:span text:style-name="Strong_20_Emphasis">y</text:span> und <text:span text:style-name="Strong_20_Emphasis">hö.:</text:span> Diese Felder enthalten nach der Auswahl der Nachrichtenart Standardwerte, die nicht verändert werden können.</text:p>
        </text:list-item>
        <text:list-item>
          <text:p text:style-name="List_20_1_Content_Last"> <text:span text:style-name="Strong_20_Emphasis">Nachricht:</text:span> In diesem Fließtextfeld wird die eigentliche Nachricht aufgenommen.</text:p>
        </text:list-item>
      </text:list>
      <text:h text:style-name="Heading_20_4" text:outline-level="4"><text:bookmark-start text:name="__RefHeading___bereich_kunde_6"/><text:bookmark-start text:name="bereich_kunde"/>Bereich "Kunde"<text:bookmark-end text:name="__RefHeading___bereich_kunde_6"/><text:bookmark-end text:name="bereich_kunde"/></text:h>
      <text:list text:style-name="List_20_1" text:continue-numbering="false">
        <text:list-item>
          <text:p text:style-name="List_20_1_Content_First"> <text:span text:style-name="Strong_20_Emphasis">Kundennr.&gt;:</text:span> Mit <text:span text:style-name="Plugin_Keyboard___keyboard">F1</text:span> kann ein Kunde über die Kundennummer aus dem Kundenstamm ausgewählt werden.</text:p>
        </text:list-item>
        <text:list-item>
          <text:p text:style-name="List_20_1_Content"> <text:span text:style-name="Strong_20_Emphasis">Name&gt;:</text:span> Mit <text:span text:style-name="Plugin_Keyboard___keyboard">F1</text:span> kann ein Kunde über den Kundennamen aus dem Kundenstamm ausge­wählt werden.</text:p>
        </text:list-item>
        <text:list-item>
          <text:p text:style-name="List_20_1_Content"> <text:span text:style-name="Strong_20_Emphasis">Telefon:</text:span> das Feld nimmt die Telefonnummer des Kunden auf.</text:p>
        </text:list-item>
        <text:list-item>
          <text:p text:style-name="List_20_1_Content_Last"> <text:span text:style-name="Strong_20_Emphasis">ZustVe&gt;</text:span>   <text:span text:style-name="Strong_20_Emphasis">&gt;</text:span> Mit <text:span text:style-name="Plugin_Keyboard___keyboard">F1</text:span> können Sie über die Mitarbeiterdatenbank einen Mitarbeiter und damit den Kunde auswählen. (nur mit Zusatzmodul <text:span text:style-name="Strong_20_Emphasis">Kundenmitarbeiter</text:span>). Ist bereits ein Kunde ausgewählt (Feld <text:span text:style-name="Strong_20_Emphasis">Kundennr</text:span>) und Sie drücken auf dem dreistelligen Feld <text:span text:style-name="Plugin_Keyboard___keyboard">F1</text:span> werden nur die Mitarbeiter des Kunden zur Auswahl angeboten.</text:p>
        </text:list-item>
      </text:list>
      <text:h text:style-name="Heading_20_4" text:outline-level="4"><text:bookmark-start text:name="__RefHeading___bereich_betrifft_7"/><text:bookmark-start text:name="bereich_betrifft"/>Bereich "Betrifft"<text:bookmark-end text:name="__RefHeading___bereich_betrifft_7"/><text:bookmark-end text:name="bereich_betrifft"/></text:h>
      <text:list text:style-name="List_20_1" text:continue-numbering="false">
        <text:list-item>
          <text:p text:style-name="List_20_1_Content_First"> <text:span text:style-name="Strong_20_Emphasis">Angebot&gt;</text:span> Mit <text:span text:style-name="Plugin_Keyboard___keyboard">F1</text:span> kann auf die Liste der Angebote zugegriffen werden. Das IFW liest dann die entsprechende Angebotsnummer in das Feld ein.</text:p>
        </text:list-item>
        <text:list-item>
          <text:p text:style-name="List_20_1_Content"> <text:span text:style-name="Strong_20_Emphasis">Auftrag&gt;</text:span> Sie können hier auf einen Auftrag verweisen. Mit <text:span text:style-name="Plugin_Keyboard___keyboard">F1</text:span> und <text:span text:style-name="Plugin_Keyboard___keyboard">Eingabe</text:span> können Sie eine Auftragsnummer aus der Auftragsliste übernehmen.</text:p>
        </text:list-item>
        <text:list-item>
          <text:p text:style-name="List_20_1_Content"> <text:span text:style-name="Strong_20_Emphasis">LiSchein&gt;</text:span> Mit <text:span text:style-name="Plugin_Keyboard___keyboard">F1</text:span> Sie können hier auf einen Lieferschein verweisen. Mit <text:span text:style-name="Plugin_Keyboard___keyboard">F1</text:span> und <text:span text:style-name="Plugin_Keyboard___keyboard">Eingabe</text:span> können Sie eine Lieferscheinnummer übernehmen.</text:p>
        </text:list-item>
        <text:list-item>
          <text:p text:style-name="List_20_1_Content_Last"> <text:span text:style-name="Strong_20_Emphasis">Rechnung&gt;</text:span> Mit <text:span text:style-name="Plugin_Keyboard___keyboard">F1</text:span> Sie können hier auf einen rechnung verweisen. Mit <text:span text:style-name="Plugin_Keyboard___keyboard">F1</text:span> und <text:span text:style-name="Plugin_Keyboard___keyboard">Eingabe</text:span> können Sie eine Rechnungsnummer übernehmen.</text:p>
        </text:list-item>
      </text:list>
      <text:h text:style-name="Heading_20_4" text:outline-level="4"><text:bookmark-start text:name="__RefHeading___bereich_email_8"/><text:bookmark-start text:name="bereich_email"/>Bereich "eMail"<text:bookmark-end text:name="__RefHeading___bereich_email_8"/><text:bookmark-end text:name="bereich_email"/></text:h>
      <text:list text:style-name="List_20_1" text:continue-numbering="false">
        <text:list-item>
          <text:p text:style-name="List_20_1_Content_First"> <text:span text:style-name="Strong_20_Emphasis">An/Von&gt;</text:span> Bei Abruf eines Kunden erscheint hier die Email Adresse. Sie können hier auch <text:span text:style-name="Plugin_Keyboard___keyboard">F1</text:span> drücken um einen Empfänger auszuwählen. </text:p>
        </text:list-item>
        <text:list-item>
          <text:p text:style-name="List_20_1_Content"> <text:span text:style-name="Strong_20_Emphasis">Betreff:</text:span> Tragen Sie hier den Betreff einer Email ein.</text:p>
        </text:list-item>
        <text:list-item>
          <text:p text:style-name="List_20_1_Content_Last"> <text:span text:style-name="Strong_20_Emphasis">Dateianhang:</text:span> Damit erhalten Sie Zugriff auf angehängte Dateien (nur in Verbindung mit dem IFW Modul Docustore). Lesen Sie dazu die Modulbeschreibung Docustore.</text:p>
        </text:list-item>
      </text:list>
      <text:h text:style-name="Heading_20_2" text:outline-level="2"><text:bookmark-start text:name="__RefHeading___vorgehensweise_nachrichten_9"/><text:bookmark-start text:name="vorgehensweise_nachrichten"/>Vorgehensweise Nachrichten<text:bookmark-end text:name="__RefHeading___vorgehensweise_nachrichten_9"/><text:bookmark-end text:name="vorgehensweise_nachrichten"/></text:h>
      <text:p text:style-name="Text_20_body">Für die im Folgenden beschriebenen Funktionen sind im IFW die entsprechenden Zugriffsrechte notwendig. Beachten Sie dazu den Abschnitt Rechte oder fragen Sie Ihren Systembetreuer.</text:p>
      <text:h text:style-name="Heading_20_3" text:outline-level="3"><text:bookmark-start text:name="__RefHeading___eine_neue_nachricht_anlegen_10"/><text:bookmark-start text:name="eine_neue_nachricht_anlegen"/>Eine neue Nachricht anlegen<text:bookmark-end text:name="__RefHeading___eine_neue_nachricht_anlegen_10"/><text:bookmark-end text:name="eine_neue_nachricht_anlegen"/></text:h>
      <text:p text:style-name="Text_20_body">Eine neue Nachricht können Sie auf eine der folgenden Arten anlegen:</text:p>
      <text:list text:style-name="List_20_1" text:continue-numbering="false">
        <text:list-item>
          <text:p text:style-name="List_20_1_Content_First"> Drücken Sie die Tastenkombination <text:span text:style-name="Plugin_Keyboard___keyboard">Strg</text:span>+<text:span text:style-name="Plugin_Keyboard___keyboard">N</text:span>. diese Funktion steht auch während der Belegschreibung zur Verfügung</text:p>
        </text:list-item>
        <text:list-item>
          <text:p text:style-name="List_20_1_Content_Last"> oder klicken Sie mit der rechten Maustaste auf den IFW Desktop und wählen Sie "<text:span text:style-name="Strong_20_Emphasis">neuen Notiz C-N</text:span>"</text:p>
        </text:list-item>
      </text:list>
      <text:p text:style-name="Text_20_body">Es erscheint die Maske <text:span text:style-name="Strong_20_Emphasis">Nachricht neu eingeben</text:span>.</text:p>
      <text:p text:style-name="Text_20_body">Füllen Sie zumindest die folgenden Felder aus:<text:line-break/>
<text:span text:style-name="Strong_20_Emphasis">Empfänger&gt;</text:span>: In diesem Feld steht der Empfänger ihrer Nachricht. Füllen Sie das Feld wie folgt aus:</text:p>
      <text:list text:style-name="List_20_1" text:continue-numbering="false">
        <text:list-item>
          <text:p text:style-name="List_20_1_Content_First"> <text:span text:style-name="Strong_20_Emphasis">Erinnerung</text:span> für Sie selbst: Lassen Sie das Feld leer, wenn die Nachricht für Sie selbst (eine Erinnerung) sein soll.</text:p>
        </text:list-item>
        <text:list-item>
          <text:p text:style-name="List_20_1_Content"> <text:span text:style-name="Strong_20_Emphasis">Nachricht</text:span> an einen Benutzer: Drücken Sie auf diesem Feld <text:span text:style-name="Plugin_Keyboard___keyboard">F1</text:span> und wählen Sie aus der Benutzerliste den Benutzer aus, der die Nachricht erhalten soll.</text:p>
        </text:list-item>
        <text:list-item>
          <text:p text:style-name="List_20_1_Content"> <text:span text:style-name="Strong_20_Emphasis">Nachricht an mehrere Empfänger</text:span>: Drücken Sie <text:span text:style-name="Plugin_Keyboard___keyboard">F1</text:span> um die Benutzerliste zu öffnen. Selektieren Sie dann die gewünschten Benutzer und drücken Sie <text:span text:style-name="Plugin_Keyboard___keyboard">Eingabe</text:span>. Das Feld enthält nun "*Liste*N", wobei N die Anzahl der Empfänger angibt.</text:p>
        </text:list-item>
        <text:list-item>
          <text:p text:style-name="List_20_1_Content"> <text:span text:style-name="Strong_20_Emphasis">Nachricht an eine Gruppe</text:span>: Tragen Sie in das Feld „Gruppe X“ ein. Damit wird die Nachricht an alle Mitarbeiter versandt, die in Ihrer Benutzermaske im Feld <text:span text:style-name="Strong_20_Emphasis">Flags</text:span> das Kennzeichen X haben. X steht für ein beliebiges Kennzeichen, ein Buchstaben, eine Zahl oder ein Sonderzeichen.</text:p>
        </text:list-item>
        <text:list-item>
          <text:p text:style-name="List_20_1_Content"> <text:span text:style-name="Strong_20_Emphasis">Nachricht an alle</text:span> im IFW angemeldeten Mitarbeiter: Soll eine Nachricht an alle angemeldeten Mit­arbeiter verschickt werden, tragen Sie das Wort Aktive ein.</text:p>
        </text:list-item>
        <text:list-item>
          <text:p text:style-name="List_20_1_Content_Last"> <text:span text:style-name="Strong_20_Emphasis">Nachricht an alle Mitarbeiter:</text:span> Sollen alle Mitarbeiter die Nachricht erhalten, auch wenn Sie im Moment nicht im IFW angemeldet sind, tragen Sie das Wort <text:span text:style-name="Strong_20_Emphasis">Alle</text:span> ein.</text:p>
        </text:list-item>
      </text:list>
      <text:p text:style-name="Text_20_body"><text:span text:style-name="Strong_20_Emphasis">Art&gt;:</text:span> Drücken Sie <text:span text:style-name="Plugin_Keyboard___keyboard">F1</text:span> um eine Nachrichtenart auswählen:</text:p>
      <text:list text:style-name="List_20_1" text:continue-numbering="false">
        <text:list-item>
          <text:p text:style-name="List_20_1_Content_First"> <text:span text:style-name="Strong_20_Emphasis">Erinnerung</text:span> wenn die Nachricht eine Erinnerung für Sie selbst ist (Feld <text:span text:style-name="Strong_20_Emphasis">Empfänger</text:span> ist leer). </text:p>
        </text:list-item>
        <text:list-item>
          <text:p text:style-name="List_20_1_Content_Last"> <text:span text:style-name="Strong_20_Emphasis">Nachricht</text:span>, wenn Sie eine Nachricht verschicken wollen.</text:p>
        </text:list-item>
      </text:list>
      <text:p text:style-name="Text_20_body">Andere Einträge werden vom IFW automatisch verwendet und sollten in der Regeln nicht manuell gewählt werden. Die Auswahl der Nachrichtenart steuert das Aussehen der Meldung auf dem Bildschirm und füllt die Felder <text:span text:style-name="Strong_20_Emphasis">Erscheint ab</text:span> und <text:span text:style-name="Strong_20_Emphasis">Titel</text:span> automatisch mit voreingestellten Werten aus.</text:p>
      <text:p text:style-name="Text_20_body">Auswahl der Nachrichtenarten</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
am schnellsten füllen Sie das Feld aus, wenn sie „na“ eingeben und zweimal <text:span text:style-name="Plugin_Keyboard___keyboard">Eingabe</text:span> drücken. Das IFW wählt daraufhin den Eintrag „Nachricht“ aus der Liste aus. Oder geben Sie „er“ ein und drücken Sie zweimal <text:span text:style-name="Plugin_Keyboard___keyboard">Eingabe</text:span>  um den Eintrag „Erinnerung“ zu wählen.</text:p></table:table-cell></table:table-row></table:table></draw:text-box></draw:frame></text:p>
      <text:p text:style-name="Text_20_body"><text:span text:style-name="Strong_20_Emphasis">Erscheint ab:</text:span> Prüfen Sie, ob das Feld eine sinnvolles Datum enthält. Je nach gewählter Nachrichtenart ist es bereits mit dem aktuellem Datum belegt. Tragen Sie manuell ein anderes Datum ein, um die Nachricht zu einem späteren Zeitpunkt anzeigen zu lassen. Sie können zusätzlich eine Uhrzeit angeben. Ist das Feld für die Uhrzeit leer, erscheint die Nachricht um 0h00 oder sobald Sie sich an diesem Datum im IFW anmelden.</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Wenn im Feld "Erscheint ab" kein Datum eingetragen ist, wird Ihre Nachricht <text:span text:style-name="underline">nicht</text:span> angezeigt.</text:p></table:table-cell></table:table-row></table:table></draw:text-box></draw:frame></text:p>
      <text:p text:style-name="Text_20_body"><text:span text:style-name="Strong_20_Emphasis">Nachricht:</text:span> Dieses Fließtextfeld nimmt die eigentliche Nachricht auf. Es kann über 700 Zeichen aufnehmen. Es wird wie jedes andere Editorfeld im IFW bedient. Beachten Sie, dass lange Nachrichten große Flächen auf dem Desktop belegen und daher oft als störend empfunden werden. Klicken Sie dann auf das Symbol im oberen rechten Eck der Nachricht auf dem Desktop. Damit wird der Nachrichtentext aus- bzw. eingeblendet.</text:p>
      <text:p text:style-name="Text_20_body"><text:span text:style-name="Strong_20_Emphasis">Kundenr:</text:span> Sind für die Nachricht Adressdaten wichtig drücken Sie auf diesem Feld <text:span text:style-name="Plugin_Keyboard___keyboard">F1</text:span> und wählen Sie den entsprechenden Kunden aus. Dadurch hat der Nachrichtenempfänger sofort den Kundenbezug und Telefonnummer vor sich. Sie ersparen sich das Eintippen dieser Daten im Nachrichtentext.</text:p>
      <text:h text:style-name="Heading_20_3" text:outline-level="3"><text:bookmark-start text:name="__RefHeading___nachricht_speichern_11"/><text:bookmark-start text:name="nachricht_speichern"/>Nachricht speichern<text:bookmark-end text:name="__RefHeading___nachricht_speichern_11"/><text:bookmark-end text:name="nachricht_speichern"/></text:h>
      <text:p text:style-name="Text_20_body">Sind Sie mir Ihren Angaben zufrieden speichern Sie die Maske ab (z.B. mit <text:span text:style-name="Plugin_Keyboard___keyboard">Strg</text:span>+<text:span text:style-name="Plugin_Keyboard___keyboard">Eingabe</text:span>). Haben Sie einen Empfänger angegeben erscheint die Systemmeldung: <text:span text:style-name="Strong_20_Emphasis">Nachricht an „Benutzer“ versenden? (Versenden/Abbruch)</text:span>. Drücken Sie <text:span text:style-name="Plugin_Keyboard___keyboard">V</text:span> um die Nachricht zu versenden oder <text:span text:style-name="Plugin_Keyboard___keyboard">A</text:span> um sie nicht zu versenden.
Die Nachricht erscheint nun unabhängig ob ein abweichender Empfänger angegeben war auf Ihrem Desktop. So ersparen Sie sich die erneute Eingabe, wenn die Nachricht auch für Sie oder weitere Mitarbeiter von Interesse ist. Sie können die Nachricht zum Verändern erneut öffnen oder sie löschen. Lesen Sie dazu die entsprechenden Abschnitte.
Beim Empfänger erscheint die Nachricht sofort auf dem Bildschirm, unabhängig von Datum im Feld <text:span text:style-name="Strong_20_Emphasis">Erscheint ab,</text:span> auch während der Belegbearbeitung. Der Empfänger <text:span text:style-name="Strong_20_Emphasis">muss</text:span> um die Nachricht zu schließen die Tastenkombination <text:span text:style-name="Plugin_Keyboard___keyboard">Strg</text:span>+<text:span text:style-name="Plugin_Keyboard___keyboard">Eingabe</text:span> drücken und bestätigt damit die Kenntnisnahme der Nachricht. Liegt das Datum im Feld <text:span text:style-name="Strong_20_Emphasis">Erscheint ab</text:span> in der Zukunft verschwindet die Nachricht von seinem Desktop und wird erst wieder an dem entsprechenden Tag sichtbar, andernfalls liegt die Nachricht auf dem Desktop (gegebenenfalls unter anderen geöffneten Fenstern).<text:line-break/>
<text:line-break/>
Eine Nachricht wird als Erinnerung erstellt und auf dem Desktop dargestellt:<text:line-break/>
</text:p>
      <text:h text:style-name="Heading_20_3" text:outline-level="3"><text:bookmark-start text:name="__RefHeading___nachricht_veraendern_und_wiedervorlage_12"/><text:bookmark-start text:name="nachricht_veraendern_und_wiedervorlage"/>Nachricht verändern und Wiedervorlage<text:bookmark-end text:name="__RefHeading___nachricht_veraendern_und_wiedervorlage_12"/><text:bookmark-end text:name="nachricht_veraendern_und_wiedervorlage"/></text:h>
      <text:p text:style-name="Text_20_body">Doppelklicken Sie mit der linken Maustaste auf eine Nachricht auf Ihrem Desktop um Sie zu öffnen. Ist die Nachricht nicht auf Ihrem Desktop sichtbar, wählen Sie den Menüpunkt <text:span text:style-name="Strong_20_Emphasis">Desk | Nachrichten und Termine | Nachrichtenstamm</text:span>. Wählen Sie dann aus der Liste die gewünschte Nachricht und drücken Sie <text:span text:style-name="Plugin_Keyboard___keyboard">Eingabe</text:span>.</text:p>
      <text:p text:style-name="Text_20_body">Passen Sie nun in der Maske die Felder nach Ihren Wünschen an. Wenn die Nachricht erst zu einem späteren Zeitpunkt wieder erscheinen soll (Wiedervorlage) tragen Sie im Feld <text:span text:style-name="Strong_20_Emphasis">Erscheint ab</text:span> das gewünschte Datum und ggf. in dem nebenstehenden Feld eine Uhrzeit ein.</text:p>
      <text:p text:style-name="Text_20_body">Sind Sie mit den Änderungen zufrieden speichern Sie die Maske wie gewohnt ab.</text:p>
      <text:p text:style-name="Text_20_body">Die Erinnerung wird zur Wiedervorlage auf den nächsten Tag 14h00 verschoben</text:p>
      <text:h text:style-name="Heading_20_3" text:outline-level="3"><text:bookmark-start text:name="__RefHeading___nachricht_anschauen_13"/><text:bookmark-start text:name="nachricht_anschauen"/>Nachricht anschauen<text:bookmark-end text:name="__RefHeading___nachricht_anschauen_13"/><text:bookmark-end text:name="nachricht_anschauen"/></text:h>
      <text:p text:style-name="Text_20_body">Wenn Sie sich Nachrichten anschauen wollen die nicht auf dem Desktop sichtbar sind, wählen Sie <text:span text:style-name="Strong_20_Emphasis">Desk | Nachrichten und Termine | Nachrichtenstamm</text:span>. Das IFW bietet Ihnen dann die Liste Ihrer Nachrich­ten an, durch die Sie mit <text:span text:style-name="Plugin_Keyboard___keyboard">F1</text:span> und <text:span text:style-name="Plugin_Keyboard___keyboard">Bild&amp;uarr;</text:span> oder <text:span text:style-name="Plugin_Keyboard___keyboard">Bild&amp;darr;</text:span> durchblättern können. Wie in den Stammdaten üblich können Sie die Nachrichten ändern, kopieren, neu anlegen und ausdrucken.</text:p>
      <text:h text:style-name="Heading_20_3" text:outline-level="3"><text:bookmark-start text:name="__RefHeading___nachricht_loeschen_14"/><text:bookmark-start text:name="nachricht_loeschen"/>Nachricht löschen<text:bookmark-end text:name="__RefHeading___nachricht_loeschen_14"/><text:bookmark-end text:name="nachricht_loeschen"/></text:h>
      <text:p text:style-name="Text_20_body"><text:span text:style-name="Strong_20_Emphasis">IFW Classic:</text:span><text:line-break/>

Nachrichten auf dem Desktop können Sie löschen, indem Sie sie auf das Symbol <text:span text:style-name="Strong_20_Emphasis">Reißwolf</text:span> verschieben.<text:line-break/>
<text:line-break/>
Zeigen Sie mit dem Mauszeiger auf die Nachricht und halten Sie dann die linke Maustaste gedrückt. Verfahren Sie die Maus nicht und warten Sie einen Moment, bis ein gelber Rahmen signalisiert, dass die Nachricht verschoben werden kann. Fahren Sie dann mit dem Mauszeiger auf das Symbol <text:span text:style-name="Strong_20_Emphasis">Reißwolf</text:span> und lassen sie erst jetzt die Maustaste los. Die Nachricht wird nochmals hervorgehoben dargestellt und die Systemmeldung: <text:span text:style-name="Strong_20_Emphasis">Notiz löschen (Löschen/Abbruch)</text:span> erscheint. Drücken Sie dann <text:span text:style-name="Plugin_Keyboard___keyboard">L</text:span> um die Nachricht zu löschen.</text:p>
      <text:p text:style-name="Text_20_body"><text:span text:style-name="Strong_20_Emphasis">IFW GUI:</text:span><text:line-break/>
Entfernen Sie die Nachricht, indem Sie darauf mit der Maus einen Rechtsklick ausführen und "nie mehr auf Desktop anzeigen" ausführen. Damit verschwindet die Nachricht (bzw Termin) vom Desktop ist aber noch in der Datenbank (bzw im Kalender) vorhanden.<text:line-break/>
Um die Nachricht völlig zu löschen machen Sie darauf mit der Maus einen Rechtsklick und führen Sie "Notiz löschen" aus. Damt wird der Termin unwiederruflich gelöscht.<text:line-break/>
<text:line-break/></text:p>
      <text:p text:style-name="Text_20_body"><draw:frame draw:style-name="PluginODTAutoStyle_Frame_9_text_frame" draw:name="Frame3" text:anchor-type="paragraph" svg:width="361.417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In Verbindung mit der David Termin Synchronisierung:</text:span><text:line-break/></text:p><text:list text:style-name="List_20_1" text:continue-numbering="false"><text:list-item><text:p text:style-name="List_20_1_Content_First"> Wird ein Termin <text:span text:style-name="Strong_20_Emphasis">im IFW</text:span> gelöscht, wird er bei der nächsten Synchronisierung auch im David gelöscht.<text:line-break/></text:p></text:list-item><text:list-item><text:p text:style-name="List_20_1_Content_Last"> Wird ein Termin im David gelöscht, wird er bei der nächsten Synchronisierung wieder angelegt.<text:line-break/></text:p></text:list-item></text:list></table:table-cell></table:table-row></table:table></draw:text-box></draw:frame></text:p>
      <text:h text:style-name="Heading_20_3" text:outline-level="3"><text:bookmark-start text:name="__RefHeading___nachricht_auf_dem_desktop_verschieben_15"/><text:bookmark-start text:name="nachricht_auf_dem_desktop_verschieben"/>Nachricht auf dem Desktop verschieben<text:bookmark-end text:name="__RefHeading___nachricht_auf_dem_desktop_verschieben_15"/><text:bookmark-end text:name="nachricht_auf_dem_desktop_verschieben"/></text:h>
      <text:p text:style-name="Text_20_body">Nachrichten können auf dem Desktop verschoben werden, um sie anzuordnen oder überlappte Nachrichten sichtbar zu machen</text:p>
      <text:p text:style-name="Text_20_body"><text:span text:style-name="Strong_20_Emphasis">IFW Classic:</text:span>
Zeigen Sie mit dem Mauszeiger auf die Nachricht und halten Sie die linke Maustaste gedrückt. Verfahren Sie die Maus nicht und warten Sie einen Moment, bis ein gelber Rahmen signalisiert, dass die Nachricht verschoben werden kann. Verfahren Sie dann an die gewünschte Position und lassen Sie die linke Maustaste los.
<text:span text:style-name="Strong_20_Emphasis">IFW GUI:</text:span>
Zeigen Sie mit dem Mauszeiger auf die Nachricht und halten Sie die linke Maustaste gedrückt. Verfahren Sie dann an die gewünschte Position und lassen Sie die linke Maustaste los.</text:p>
      <text:p text:style-name="Text_20_body">Nachrichten die sich an den Rändern berühren (nicht überlappen) können gemeinsam verschoben werden. Halten Sie zuerst <text:span text:style-name="Plugin_Keyboard___keyboard">Strg</text:span> gedrückt, klicken Sie dann auf eine der Nachrichten und verscheiben Sie sie.</text:p>
      <text:h text:style-name="Heading_20_3" text:outline-level="3"><text:bookmark-start text:name="__RefHeading___email_versenden_16"/><text:bookmark-start text:name="email_versenden"/>Email versenden<text:bookmark-end text:name="__RefHeading___email_versenden_16"/><text:bookmark-end text:name="email_versenden"/></text:h>
      <text:p text:style-name="Text_20_body">nur <text:span text:style-name="Strong_20_Emphasis">IFW GUI:</text:span><text:line-break/>
Erstellen Sie wie bereits beschrieben eine neue Nachricht. Das Feld <text:span text:style-name="Strong_20_Emphasis">An/Von</text:span> muss eine gültige Email Adresse enthalten.
Wählen Sie dazu einen Kunden mit EMailadresse aus der geben Sie die Adresse manuell ein. Speichern Sie dann die Nachricht ab.
Klicken Sie mit der rechten Maustaste auf die Nachricht und wählen Sie dann "<text:span text:style-name="Strong_20_Emphasis">als EMail versenden</text:span>". 
Das IFW übergibt dann die Nachricht an die Windows Mailschnittstelle (MAPI).</text:p>
      <text:h text:style-name="Heading_20_3" text:outline-level="3"><text:bookmark-start text:name="__RefHeading___email_empfangen_17"/><text:bookmark-start text:name="email_empfangen"/>Email empfangen<text:bookmark-end text:name="__RefHeading___email_empfangen_17"/><text:bookmark-end text:name="email_empfangen"/></text:h>
      <text:p text:style-name="Text_20_body">Emails werden ausschliesslich in Verbindung mit dem Tobit David angezeigt. Erkennt das IFW dass eine Email in Tobit David ankommt, wandelt es sie in eine IFW Nachricht um und zeigt Sie auf dem IFW Desktop an. Die Email bleibt unverändert im Tobit David vorhanden. Auf dem IFW Desktop kann die Email dann wie jede andere IFW Nachricht gehandhabt werden. Für die Verwaltung von Dateianhängen wechseln Sie zu Tobit David.</text:p>
      <text:h text:style-name="Heading_20_3" text:outline-level="3"><text:bookmark-start text:name="__RefHeading___nachricht_ausdrucken_18"/><text:bookmark-start text:name="nachricht_ausdrucken"/>Nachricht Ausdrucken<text:bookmark-end text:name="__RefHeading___nachricht_ausdrucken_18"/><text:bookmark-end text:name="nachricht_ausdrucken"/></text:h>
      <text:p text:style-name="Text_20_body">Nachrichten können auf direkt vom Desktop oder von der Nachrichtenliste ausdrucken.
Klicken Sie mit der rechten Maustaste auf die Nachricht und wählen Sie dann "<text:span text:style-name="Strong_20_Emphasis">Ausdrucken</text:span>". 
Lassen Sie gegebenenfalls das Ausgabeformular von Ihrem Systembetreuer anmelden.</text:p>
      <text:p text:style-name="Text_20_body">Um mehrere Nachrichten auszudrucken wechseln Sie in den Nachrichtenstamm wechseln (Menü: <text:span text:style-name="Strong_20_Emphasis">Desk | Nachrichten und Termine | Nachrichtenstamm)</text:span>. Hier stehen Ihnen alle im IFW üblichen Möglichkeiten zum drucken und selektieren zur Verfügung.</text:p>
      <text:h text:style-name="Heading_20_2" text:outline-level="2"><text:bookmark-start text:name="__RefHeading___vorgehensweise_termine_19"/><text:bookmark-start text:name="vorgehensweise_termine"/>Vorgehensweise Termine<text:bookmark-end text:name="__RefHeading___vorgehensweise_termine_19"/><text:bookmark-end text:name="vorgehensweise_termine"/></text:h>
      <text:p text:style-name="Text_20_body">Termine werden vom IFW wie Nachrichten verwaltet . Sie werden jedoch zusätzlich in der Terminübersicht angezeigt und unterscheiden sich von den anderen Nachrichten durch den Eintrag <text:span text:style-name="Strong_20_Emphasis">Termin</text:span> im Feld <text:span text:style-name="Strong_20_Emphasis">Art&gt;</text:span> und den ausgefüllten Datumsfeldern <text:span text:style-name="Strong_20_Emphasis">Termin von, bis.</text:span></text:p>
      <text:h text:style-name="Heading_20_3" text:outline-level="3"><text:bookmark-start text:name="__RefHeading___terminuebersicht_anzeigen_20"/><text:bookmark-start text:name="terminuebersicht_anzeigen"/>Terminübersicht anzeigen<text:bookmark-end text:name="__RefHeading___terminuebersicht_anzeigen_20"/><text:bookmark-end text:name="terminuebersicht_anzeigen"/></text:h>
      <text:p text:style-name="Text_20_body">Drücken Sie die Tastenkombination <text:span text:style-name="Plugin_Keyboard___keyboard">Strg</text:span>+<text:span text:style-name="Plugin_Keyboard___keyboard">T</text:span>. diese Funktion steht Ihnen nahezu Überall, auch während der Belegschreibung zur Verfügung.
oder wählen Sie den Menüpunkt Desk | Nachrichten und Termine | Terminübersicht.</text:p>
      <text:p text:style-name="Text_20_body">Es öffnet sich die <text:span text:style-name="Strong_20_Emphasis">Terminübersicht</text:span>:
</text:p>
      <text:h text:style-name="Heading_20_3" text:outline-level="3"><text:bookmark-start text:name="__RefHeading___erstellen_eines_termins_21"/><text:bookmark-start text:name="erstellen_eines_termins"/>Erstellen eines Termins<text:bookmark-end text:name="__RefHeading___erstellen_eines_termins_21"/><text:bookmark-end text:name="erstellen_eines_termins"/></text:h>
      <text:p text:style-name="Text_20_body">Drücken Sie die Tastenkombination <text:span text:style-name="Plugin_Keyboard___keyboard">Strg</text:span>+<text:span text:style-name="Plugin_Keyboard___keyboard">T</text:span>. Sie können so auch während Sie einen Beleg bearbeiten den Terminkalender öffnen.</text:p>
      <text:p text:style-name="Text_20_body">Bewegen Sie den Auswahlbalken auf der Übersicht an die Stelle, an der der Termin be­ginnen soll (Tag und Stunde), und betätigen Sie dann die Taste <text:span text:style-name="Plugin_Keyboard___keyboard">Eingabe</text:span>. Nun bewegen Sie den Auswahlbalken nach unten auf das Ende des Termins (die Zeit zwischen den gewählten Zeiten wird hervorgehoben). Betätigen nochmals Taste <text:span text:style-name="Plugin_Keyboard___keyboard">Eingabe</text:span>. Nun öffnet sich die Nachrichtenmaske. Die Felder <text:span text:style-name="Strong_20_Emphasis">Termin von bis</text:span> für den Terminzeitraum sind bereits ausgefüllt. Füllen Sie auch das Feld <text:span text:style-name="Strong_20_Emphasis">Kurzzeichen</text:span> aus (es erscheint in der Terminübersicht). Die übrigen Felder können Sie nach Bedarf ausfüllen.</text:p>
      <text:p text:style-name="Text_20_body">Speichern Sie nun die Maske ab. Der Termin erscheint als Eintrag in der Terminübersicht. Zusätzlich wird er auf dem Desktop, ab dem Zeitpunkt der im Feld <text:span text:style-name="Strong_20_Emphasis">Erscheint ab</text:span> angegeben ist angezeigt.</text:p>
      <text:p text:style-name="Text_20_body">Ein neuer Termin wird erstellt,</text:p>
      <text:p text:style-name="Text_20_body">die Angaben vervollständigt</text:p>
      <text:p text:style-name="Text_20_body">und in der Terminübersicht</text:p>
      <text:p text:style-name="Text_20_body">und auf dem Desktop angezeigt.</text:p>
      <text:h text:style-name="Heading_20_3" text:outline-level="3"><text:bookmark-start text:name="__RefHeading___verschieben_eines_termins_22"/><text:bookmark-start text:name="verschieben_eines_termins"/>Verschieben eines Termins<text:bookmark-end text:name="__RefHeading___verschieben_eines_termins_22"/><text:bookmark-end text:name="verschieben_eines_termins"/></text:h>
      <text:p text:style-name="Text_20_body">Drücken Sie die Tastenkombination <text:span text:style-name="Plugin_Keyboard___keyboard">Strg</text:span>+<text:span text:style-name="Plugin_Keyboard___keyboard">T</text:span> um die Terminübersicht zu öffnen.</text:p>
      <text:p text:style-name="Text_20_body">Bewegen Sie den Auswahlbalken auf den Termin, den Sie verschieben wollen. Betätigen Sie die Tastenkombination <text:span text:style-name="Plugin_Keyboard___keyboard">Strg</text:span>+<text:span text:style-name="Plugin_Keyboard___keyboard">Eingabe</text:span>. Der Termin wird daraufhin blau eingefärbt. Bewegen Sie den Auswahlbalken auf die neue Position, an die der Termin verlegt werden soll. Wenn Sie jetzt die Taste <text:span text:style-name="Plugin_Keyboard___keyboard">Eingabe</text:span> betä­tigen, verschiebt das IFW den Termin an die neue Position.</text:p>
      <text:h text:style-name="Heading_20_3" text:outline-level="3"><text:bookmark-start text:name="__RefHeading___termin_loeschen_23"/><text:bookmark-start text:name="termin_loeschen"/>Termin löschen<text:bookmark-end text:name="__RefHeading___termin_loeschen_23"/><text:bookmark-end text:name="termin_loeschen"/></text:h>
      <text:p text:style-name="Text_20_body">Um einen Termin vom IFW Desktop zu entfernen kann er entweder gelöscht oder nur ausgeblendet (empfohlen) werden. Bedenken Sie, dass ein gelöschter Termin für spätere Recherchen nicht mehr zur Verfügung steht. Sie sollten ihne daher stets nur ausblenden.
Wenn Sie ihn trotzdem löschen möchten haben Sie folgende Möglichkeiten:</text:p>
      <text:list text:style-name="List_20_1" text:continue-numbering="false">
        <text:list-item>
          <text:p text:style-name="List_20_1_Content_First"> Klicken Sie auf dem IFW Desktop auf dem Termin mit der rechten Maustaste und wählen Sie "<text:span text:style-name="Strong_20_Emphasis">Notiz löschen</text:span>".</text:p>
        </text:list-item>
        <text:list-item>
          <text:p text:style-name="List_20_1_Content"> oder öffnen Sie die Terminübersicht (z.B. <text:span text:style-name="Plugin_Keyboard___keyboard">Strg</text:span>+<text:span text:style-name="Plugin_Keyboard___keyboard">T</text:span>), klicken auf den Termin mit der rechten Maustaste und wählen Sie "<text:span text:style-name="Strong_20_Emphasis">Termin löschen</text:span>"".</text:p>
        </text:list-item>
        <text:list-item>
          <text:p text:style-name="List_20_1_Content_Last"> oder öffnen Sie die Terminliste über das IFW Menü "Desk| Nachrichten und Termine| Nachrichtenstamm". Suchen Sie in der </text:p>
        </text:list-item>
      </text:list>
      <text:h text:style-name="Heading_20_3" text:outline-level="3"><text:bookmark-start text:name="__RefHeading___termin_ausblenden_24"/><text:bookmark-start text:name="termin_ausblenden"/>Termin ausblenden<text:bookmark-end text:name="__RefHeading___termin_ausblenden_24"/><text:bookmark-end text:name="termin_ausblenden"/></text:h>
      <text:p text:style-name="Text_20_body">Um einen Termin vom IFW Desktop zu entfernen kann er entweder gelöscht oder nur ausgeblendet (empfohlen) werden. Bedenken Sie, dass ein gelöschter Termin für spätere Recherchen nicht mehr zur Verfügung steht. Sie sollten ihne daher stests nur ausblenden.</text:p>
      <text:list text:style-name="List_20_1" text:continue-numbering="false">
        <text:list-item>
          <text:p text:style-name="List_20_1_Content_First"> Klicken Sie auf dem IFW Desktop auf dem Termin mit der rechten Maustaste und wählen Sie "<text:span text:style-name="Strong_20_Emphasis">nie mehr auf Desktop anzeigen</text:span>".</text:p>
        </text:list-item>
        <text:list-item>
          <text:p text:style-name="List_20_1_Content"> oder öffnen Sie den Termin (z.B. durck Doppelklick) und löschen Sie Datum und Uhrzeit im Feld "<text:span text:style-name="Strong_20_Emphasis">Erscheint ab</text:span>".</text:p>
        </text:list-item>
        <text:list-item>
          <text:p text:style-name="List_20_1_Content_Last"> oder öffnen Sie die Terminliste über das IFW Menü "Desk| Nachrichten und Termine| Nachrichtenstamm". Öffnen Sie hier den gewünschten Termin und löschen Sie Datum und Uhrzeit im Feld "<text:span text:style-name="Strong_20_Emphasis">Erscheint ab</text:span>".</text:p>
        </text:list-item>
      </text:list>
      <text:h text:style-name="Heading_20_3" text:outline-level="3"><text:bookmark-start text:name="__RefHeading___termine_anderer_benutzern_25"/><text:bookmark-start text:name="termine_anderer_benutzern"/>Termine anderer Benutzern<text:bookmark-end text:name="__RefHeading___termine_anderer_benutzern_25"/><text:bookmark-end text:name="termine_anderer_benutzern"/></text:h>
      <text:p text:style-name="Text_20_body">Um Termine anderer Benutzern einzusehen öffnen Sie zuerst die Terminübersicht (<text:span text:style-name="Plugin_Keyboard___keyboard">Strg</text:span>+<text:span text:style-name="Plugin_Keyboard___keyboard">T</text:span>).
<text:span text:style-name="Strong_20_Emphasis">IFW Classic:</text:span>
Drücken Sie die Taste <text:span text:style-name="Plugin_Keyboard___keyboard">+</text:span> und selektieren Sie in der Benutzerliste die Benutzer, deren Termine angezeigt werden sollen mit <text:span text:style-name="Plugin_Keyboard___keyboard">Leer</text:span>. Anschließend drücken Sie <text:span text:style-name="Plugin_Keyboard___keyboard">Eingabe</text:span>. Die Termine der anderen Benutzer erscheinen dann gleichzeitig mit Ihren Terminen in der Übersciht.
<text:span text:style-name="Strong_20_Emphasis">IFW GUI:</text:span>
In der Terminübericht ist am linken Rand die Liste der IFW Benutzer. Klicken Sie auf die Benutzer deren Termine Sie sehen wollen. Ein weitere Klick schaltet den Beutzer wieder ab.</text:p>
      <text:h text:style-name="Heading_20_3" text:outline-level="3"><text:bookmark-start text:name="__RefHeading___erstellen_eines_termins_fuer_einen_anderen_benutzer_26"/><text:bookmark-start text:name="erstellen_eines_termins_fuer_einen_anderen_benutzer"/>Erstellen eines Termins für einen anderen Benutzer<text:bookmark-end text:name="__RefHeading___erstellen_eines_termins_fuer_einen_anderen_benutzer_26"/><text:bookmark-end text:name="erstellen_eines_termins_fuer_einen_anderen_benutzer"/></text:h>
      <text:p text:style-name="Text_20_body">Erstellen Sie wie unter "Erstellen eines Termins" beschrieben einen Termin. Füllen Sie zusätzlich das Feld "<text:span text:style-name="Strong_20_Emphasis">Empfänger</text:span>" aus.
Speichern Sie dann den termin ab. Beantworten Sie die Systemmeldung: <text:span text:style-name="Strong_20_Emphasis">Nachricht an „Benutzer“ versenden? (Versenden/Abbruch)</text:span> mit der Taste <text:span text:style-name="Plugin_Keyboard___keyboard">V</text:span></text:p>
      <text:p text:style-name="Text_20_body">Der Termin erscheint nun zusätzlich in Ihrem Terminkalender. So ersparen Sie sich die erneute Eingabe, wenn der Termin auch für Sie oder weitere Mitarbeiter von Interesse ist. Sie können den Termin zum Verändern erneut öffnen oder ihn löschen. Lesen Sie dazu die entsprechenden Abschnitte.</text:p>
      <text:p text:style-name="Text_20_body">Beim Empfänger erscheint für den Termin sofort eine Meldung auf dem Bildschirm, unabhängig von Datum im Feld <text:span text:style-name="Strong_20_Emphasis">Erscheint ab,</text:span> auch während der Belegbearbeitung. Der Empfänger muss den Termin bestätigen (z.B. mit Tastenkombination <text:span text:style-name="Plugin_Keyboard___keyboard">Strg</text:span>+<text:span text:style-name="Plugin_Keyboard___keyboard">Eingabe</text:span>) </text:p>
      <text:h text:style-name="Heading_20_3" text:outline-level="3"><text:bookmark-start text:name="__RefHeading___verschieben_eines_termins_eines_anderen_benutzer_27"/><text:bookmark-start text:name="verschieben_eines_termins_eines_anderen_benutzer"/>Verschieben eines Termins eines anderen Benutzer<text:bookmark-end text:name="__RefHeading___verschieben_eines_termins_eines_anderen_benutzer_27"/><text:bookmark-end text:name="verschieben_eines_termins_eines_anderen_benutzer"/></text:h>
      <text:p text:style-name="Text_20_body">Öffnen Sie zuerst die Terminübersicht (<text:span text:style-name="Plugin_Keyboard___keyboard">Strg</text:span>+<text:span text:style-name="Plugin_Keyboard___keyboard">T</text:span>). In der Terminübericht ist am linken Rand die Liste der IFW Benutzer. Klicken Sie auf den Benutzer dessen Termine Sie sehen wollen.
Zeigen Sie mit der Maus auf den Termin, halten Sie die linke Maustasste gedrückt und verschieben Sie ihn an die gewünschte Stelle. Sobald Sie die Maustaste loslassen erscheint eine Systemmeldung, die sie mit "OK" bestätigen.</text:p>
      <text:h text:style-name="Heading_20_2" text:outline-level="2"><text:bookmark-start text:name="__RefHeading___besondere_nachrichtentypen_28"/><text:bookmark-start text:name="besondere_nachrichtentypen"/>besondere Nachrichtentypen<text:bookmark-end text:name="__RefHeading___besondere_nachrichtentypen_28"/><text:bookmark-end text:name="besondere_nachrichtentypen"/></text:h>
      <text:p text:style-name="Text_20_body">Die folgenden Schlüsselworte erlauben bestimmte Informationen als IFW Nachricht anzuzeigen. Tragen Sie das Schlüsselwort im Feld <text:span text:style-name="Strong_20_Emphasis">Art&gt;</text:span> ein. Füllen Sie auch das Feld <text:span text:style-name="Strong_20_Emphasis">Erscheint ab</text:span> mit dem aktuellen Datum aus.</text:p>
      <text:h text:style-name="Heading_20_3" text:outline-level="3"><text:bookmark-start text:name="__RefHeading___windows_datei_performance_monitor_perfmon_29"/><text:bookmark-start text:name="windows_datei_performance_monitor_perfmon"/>Windows Datei Performance Monitor (perfmon)<text:bookmark-end text:name="__RefHeading___windows_datei_performance_monitor_perfmon_29"/><text:bookmark-end text:name="windows_datei_performance_monitor_perfmon"/></text:h>
      <text:p text:style-name="Text_20_body">Zeigt die Latenz bei Zugriffen auf die Festplatten und Netzlaufwerke, sowie auf Pervasive SQL an. Es wird die Höhe der Latenz, der Maximalwert und der Zeitpunkt des Maximalwertes angezeigt. Die Antwortzeiten erlauben Rückschlüsse auf die Ursachen wenn es im IFW zu Stockungen kommt.</text:p>
      <text:p text:style-name="Text_20_body">Erstellen Sie dazu eine neuen Nachricht (z.B. mit <text:span text:style-name="Plugin_Keyboard___keyboard">Strg</text:span>+<text:span text:style-name="Plugin_Keyboard___keyboard">N</text:span> und füllen Sie folgende Felder aus:<text:line-break/></text:p>
      <text:list text:style-name="List_20_1" text:continue-numbering="false">
        <text:list-item>
          <text:p text:style-name="List_20_1_Content_First"> Feld Art&gt;:"PerfMon"</text:p>
        </text:list-item>
        <text:list-item>
          <text:p text:style-name="List_20_1_Content_Last"> Fließtext: Geben Sie 10 oder mehr Leerzeilen ein. Die Leerzeilen definieren die Höhe der Anzeige.</text:p>
        </text:list-item>
      </text:list>
      <text:p text:style-name="Text_20_body"><draw:frame draw:style-name="media" draw:name="0" text:anchor-type="as-char" draw:z-index="0" svg:width="5.2916666666667cm" svg:height="3.889375cm"><draw:image xlink:href="Pictures/6925a3910887ac8af2f796e6242b089b.png" xlink:type="simple" xlink:show="embed" xlink:actuate="onLoad"/></draw:frame>
<draw:frame draw:style-name="media" draw:name="1" text:anchor-type="as-char" draw:z-index="1" svg:width="5.2916666666667cm" svg:height="3.7923611111111cm"><draw:image xlink:href="Pictures/54d64bf45315e48e12b09a75b2e273a0.png" xlink:type="simple" xlink:show="embed" xlink:actuate="onLoad"/></draw:frame></text:p>
      <text:h text:style-name="Heading_20_2" text:outline-level="2"><text:bookmark-start text:name="__RefHeading___voreinstellungen_30"/><text:bookmark-start text:name="voreinstellungen"/>Voreinstellungen<text:bookmark-end text:name="__RefHeading___voreinstellungen_30"/><text:bookmark-end text:name="voreinstellungen"/></text:h>
      <text:h text:style-name="Heading_20_3" text:outline-level="3"><text:bookmark-start text:name="__RefHeading___ausdrucke_31"/><text:bookmark-start text:name="ausdrucke"/>Ausdrucke<text:bookmark-end text:name="__RefHeading___ausdrucke_31"/><text:bookmark-end text:name="ausdrucke"/></text:h>
      <text:p text:style-name="Text_20_body">Die Ausdrucke werden im Nachrichtenstamm eingestellt.
Für den Ausdruck über das Symbol <text:span text:style-name="Strong_20_Emphasis">p</text:span> der Nachricht auf dem Desktop muss das Ausgabeformular <text:span text:style-name="Strong_20_Emphasis">Nachricht drucken</text:span> vorhanden sein.</text:p>
      <text:p text:style-name="Text_20_body">Für den Versand von Emails über das Desktopsymbol muss ein Ausgabeformular mit dem Namen <text:span text:style-name="Strong_20_Emphasis">eMail versenden</text:span> vorhanden sein.

Beachten Sie dass die korrekte Druckerqueue eingestellt ist.</text:p>
      <text:h text:style-name="Heading_20_3" text:outline-level="3"><text:bookmark-start text:name="__RefHeading___kalenderfeiertage_32"/><text:bookmark-start text:name="kalenderfeiertage"/>Kalenderfeiertage<text:bookmark-end text:name="__RefHeading___kalenderfeiertage_32"/><text:bookmark-end text:name="kalenderfeiertage"/></text:h>
      <text:p text:style-name="Text_20_body">Damit Feiertage in der Terminübersicht korrekt markiert werden müssen sie im IFW jedes Jahr erneut eingegeben werden. Wählen Sie dazu den Menüpunkt <text:span text:style-name="Strong_20_Emphasis">System | Programmeinstellungen | 39 Kalender Feiertage</text:span>. Es öffnet sich die folgende Maske, die zu Beginn noch leer ist:</text:p>
      <text:p text:style-name="Text_20_body">Füllen Sie zumindest die Spalte des aktuellen Jahres aus. Beim Jahreswechsel können Sie die Angaben der Spalte <text:span text:style-name="Strong_20_Emphasis">aktuelles Jahr</text:span> in die Spalte <text:span text:style-name="Strong_20_Emphasis">Vorjahr</text:span>e übertragen, wodurch im Terminkalender auch die Feiertage des letzten Jahres noch korrekt angezeigt werden.</text:p>
      <text:p text:style-name="Text_20_body"><draw:frame draw:style-name="PluginODTAutoStyle_Frame_13_text_frame" draw:name="Frame4" text:anchor-type="paragraph" svg:width="361.4175pt" draw:z-index="0" svg:min-height="1cm"><draw:text-box><table:table table:style-name="Table"><table:table-column table:style-name="odt_auto_style_table_column_4_1"/><table:table-row><table:table-cell office:value-type="string" table:style-name="tablecell"><text:p text:style-name="tablealignleft"><text:span text:style-name="Strong_20_Emphasis">Hinweis:</text:span>
Verwenden Sie die Tastenkombination <text:span text:style-name="Plugin_Keyboard___keyboard">Strg</text:span>+<text:span text:style-name="Plugin_Keyboard___keyboard">Entf</text:span> um sich einen Feldinhalt zu merken und <text:span text:style-name="Plugin_Keyboard___keyboard">Strg</text:span>+<text:span text:style-name="Plugin_Keyboard___keyboard">Einfg</text:span> um ihn in einem anderen Feld einzusetzen.</text:p></table:table-cell></table:table-row></table:table></draw:text-box></draw:frame></text:p>
      <text:h text:style-name="Heading_20_3" text:outline-level="3"><text:bookmark-start text:name="__RefHeading___benutzerrechte_33"/><text:bookmark-start text:name="benutzerrechte"/>Benutzerrechte<text:bookmark-end text:name="__RefHeading___benutzerrechte_33"/><text:bookmark-end text:name="benutzerrechte"/></text:h>
      <text:p text:style-name="Text_20_body">Für die beschriebenen Funktionen müssen dem IFW Benutzer die entsprechenden Rechte zugewiesen sein. Die Zugriffsgruppen enthalten dafür die vordefinierte Gruppe <text:span text:style-name="Strong_20_Emphasis">N Nachrichten.</text:span> Weisen Sie allen Benutzern die Nachrichten und Termine bearbeiten sollen das Recht <text:span text:style-name="Strong_20_Emphasis">N</text:span> zu. Wie Sie Rechte zuordnen ist im Handbuch im Kapitel <text:span text:style-name="Strong_20_Emphasis">7.Systemadministration</text:span> beschrieben.</text:p>
      <text:p text:style-name="Text_20_body">Die Zugriffsgruppe <text:span text:style-name="Strong_20_Emphasis">N Nachrichten</text:span></text:p>
      <text:h text:style-name="Heading_20_3" text:outline-level="3"><text:bookmark-start text:name="__RefHeading___nachrichtenarten_erstellen_oder_veraendern_34"/><text:bookmark-start text:name="nachrichtenarten_erstellen_oder_veraendern"/>Nachrichtenarten erstellen oder verändern<text:bookmark-end text:name="__RefHeading___nachrichtenarten_erstellen_oder_veraendern_34"/><text:bookmark-end text:name="nachrichtenarten_erstellen_oder_veraendern"/></text:h>
      <text:p text:style-name="Text_20_body">Im System sind bereits einige Nachrichtenarten voreingestellt, die auf dem Feld <text:span text:style-name="Strong_20_Emphasis">Art&gt;</text:span> in der Nachrichtenmaske ausgewählt werden können. Die verschiedenen Nachrichtenarten enthalten vordefinierte Parameter für Aussehen und terminliche Vorgaben.</text:p>
      <text:p text:style-name="Text_20_body">Die Maske <text:span text:style-name="Strong_20_Emphasis">Nachrichtenart</text:span></text:p>
      <text:p text:style-name="Text_20_body">Die Nachrichtenarten enthalten folgende Informationen:</text:p>
      <text:p text:style-name="Text_20_body"><text:span text:style-name="Strong_20_Emphasis">Text:</text:span> Die Kennzeichnung der Nachrichtenart. Dieser Text erscheint später im Rahmen der Nachricht als Überschrift. Nachrichten mit der Nachrichtenart "Termin" werden in der Terminübersicht angezeigt.</text:p>
      <text:p text:style-name="Text_20_body"><text:span text:style-name="Strong_20_Emphasis">Farbe:</text:span> Dieses Feld gibt an, in welcher Farbe die Nachricht auf dem Bildschirm erscheint. Das erste Zeichen gibt die Hintergrundfarbe, das zweite Zeichen die Schriftfarbe der Nachricht an.</text:p>
      <text:p text:style-name="Text_20_body">im Feld <text:span text:style-name="Strong_20_Emphasis">Far&gt;</text:span> vordefinierte Farben:</text:p>
      <table:table table:style-name="Table">
        <table:table-column/>
        <table:table-column/>
        <table:table-column/>
        <table:table-column/>
        <table:table-row>
          <table:table-cell office:value-type="string" table:style-name="tablecell">
            <text:p text:style-name="tablealignleft"> 0 </text:p>
          </table:table-cell>
          <table:table-cell office:value-type="string" table:style-name="tablecell">
            <text:p text:style-name="tablealignleft"> schwarz </text:p>
          </table:table-cell>
          <table:table-cell office:value-type="string" table:style-name="tablecell">
            <text:p text:style-name="tablealignleft"> A </text:p>
          </table:table-cell>
          <table:table-cell office:value-type="string" table:style-name="tablecell">
            <text:p text:style-name="tablealignleft"> hellgrün </text:p>
          </table:table-cell>
        </table:table-row>
        <table:table-row>
          <table:table-cell office:value-type="string" table:style-name="tablecell">
            <text:p text:style-name="tablealignleft"> 1 </text:p>
          </table:table-cell>
          <table:table-cell office:value-type="string" table:style-name="tablecell">
            <text:p text:style-name="tablealignleft"> dunkelblau </text:p>
          </table:table-cell>
          <table:table-cell office:value-type="string" table:style-name="tablecell">
            <text:p text:style-name="tablealignleft"> B </text:p>
          </table:table-cell>
          <table:table-cell office:value-type="string" table:style-name="tablecell">
            <text:p text:style-name="tablealignleft"> hellblau </text:p>
          </table:table-cell>
        </table:table-row>
        <table:table-row>
          <table:table-cell office:value-type="string" table:style-name="tablecell">
            <text:p text:style-name="tablealignleft"> 2 </text:p>
          </table:table-cell>
          <table:table-cell office:value-type="string" table:style-name="tablecell">
            <text:p text:style-name="tablealignleft"> dunkelgrün </text:p>
          </table:table-cell>
          <table:table-cell office:value-type="string" table:style-name="tablecell">
            <text:p text:style-name="tablealignleft"> C </text:p>
          </table:table-cell>
          <table:table-cell office:value-type="string" table:style-name="tablecell">
            <text:p text:style-name="tablealignleft"> hellrot </text:p>
          </table:table-cell>
        </table:table-row>
        <table:table-row>
          <table:table-cell office:value-type="string" table:style-name="tablecell">
            <text:p text:style-name="tablealignleft"> 3 </text:p>
          </table:table-cell>
          <table:table-cell office:value-type="string" table:style-name="tablecell">
            <text:p text:style-name="tablealignleft"> Cyan </text:p>
          </table:table-cell>
          <table:table-cell office:value-type="string" table:style-name="tablecell">
            <text:p text:style-name="tablealignleft"> D </text:p>
          </table:table-cell>
          <table:table-cell office:value-type="string" table:style-name="tablecell">
            <text:p text:style-name="tablealignleft"> pink </text:p>
          </table:table-cell>
        </table:table-row>
        <table:table-row>
          <table:table-cell office:value-type="string" table:style-name="tablecell">
            <text:p text:style-name="tablealignleft"> 4 </text:p>
          </table:table-cell>
          <table:table-cell office:value-type="string" table:style-name="tablecell">
            <text:p text:style-name="tablealignleft"> dunkelrot </text:p>
          </table:table-cell>
          <table:table-cell office:value-type="string" table:style-name="tablecell">
            <text:p text:style-name="tablealignleft"> E </text:p>
          </table:table-cell>
          <table:table-cell office:value-type="string" table:style-name="tablecell">
            <text:p text:style-name="tablealignleft"> gelb </text:p>
          </table:table-cell>
        </table:table-row>
        <table:table-row>
          <table:table-cell office:value-type="string" table:style-name="tablecell">
            <text:p text:style-name="tablealignleft"> 5 </text:p>
          </table:table-cell>
          <table:table-cell office:value-type="string" table:style-name="tablecell">
            <text:p text:style-name="tablealignleft"> lila </text:p>
          </table:table-cell>
          <table:table-cell office:value-type="string" table:style-name="tablecell">
            <text:p text:style-name="tablealignleft"> F </text:p>
          </table:table-cell>
          <table:table-cell office:value-type="string" table:style-name="tablecell">
            <text:p text:style-name="tablealignleft"> weiß </text:p>
          </table:table-cell>
        </table:table-row>
        <table:table-row>
          <table:table-cell office:value-type="string" table:style-name="tablecell">
            <text:p text:style-name="tablealignleft"> 6 </text:p>
          </table:table-cell>
          <table:table-cell office:value-type="string" table:style-name="tablecell">
            <text:p text:style-name="tablealignleft"> braun </text:p>
          </table:table-cell>
          <table:table-cell office:value-type="string" table:style-name="tablecell"/>
          <table:table-cell office:value-type="string" table:style-name="tablecell"/>
        </table:table-row>
        <table:table-row>
          <table:table-cell office:value-type="string" table:style-name="tablecell">
            <text:p text:style-name="tablealignleft"> 7 </text:p>
          </table:table-cell>
          <table:table-cell office:value-type="string" table:style-name="tablecell">
            <text:p text:style-name="tablealignleft"> hellgrau </text:p>
          </table:table-cell>
          <table:table-cell office:value-type="string" table:style-name="tablecell"/>
          <table:table-cell office:value-type="string" table:style-name="tablecell"/>
        </table:table-row>
        <table:table-row>
          <table:table-cell office:value-type="string" table:style-name="tablecell">
            <text:p text:style-name="tablealignleft"> 8 </text:p>
          </table:table-cell>
          <table:table-cell office:value-type="string" table:style-name="tablecell">
            <text:p text:style-name="tablealignleft"> dunkelgrau </text:p>
          </table:table-cell>
          <table:table-cell office:value-type="string" table:style-name="tablecell"/>
          <table:table-cell office:value-type="string" table:style-name="tablecell"/>
        </table:table-row>
        <table:table-row>
          <table:table-cell office:value-type="string" table:style-name="tablecell">
            <text:p text:style-name="tablealignleft"> 9 </text:p>
          </table:table-cell>
          <table:table-cell office:value-type="string" table:style-name="tablecell">
            <text:p text:style-name="tablealignleft"> mittelblau </text:p>
          </table:table-cell>
          <table:table-cell office:value-type="string" table:style-name="tablecell"/>
          <table:table-cell office:value-type="string" table:style-name="tablecell"/>
        </table:table-row>
      </table:table>
      <text:p text:style-name="Text_20_body"><text:span text:style-name="Strong_20_Emphasis">Parameter  E+D  E+T  A+D  A+T:</text:span></text:p>
      <text:p text:style-name="Text_20_body">Die folgenden vier Parameter der Maske haben Einfluss auf das Erscheinen (Zeit) der Nachricht bzw. auf den Beginn eines Alarms. Sie betreffen die Maskenfelder <text:span text:style-name="Strong_20_Emphasis">Erscheint ab</text:span> und <text:span text:style-name="Strong_20_Emphasis">Alarm am</text:span>. Die jeweiligen Parameter haben die folgende Bedeutung:</text:p>
      <table:table table:style-name="Table">
        <table:table-column/>
        <table:table-column/>
        <table:table-row>
          <table:table-cell office:value-type="string" table:style-name="tablecell">
            <text:p text:style-name="tablealignleft"> E+D </text:p>
          </table:table-cell>
          <table:table-cell office:value-type="string" table:style-name="tablecell">
            <text:p text:style-name="tablealignleft"> Die Anzahl der Tage, die zwi­schen der Erstellung und der An­zeige auf dem Desktop vergehen sollen. Beim Wert 0 erscheint die Nachricht sofort. Beim Kennzei­chen "-" erscheint die Nachricht nicht.<text:line-break/>Berechnung: Erstellungsdatum + Parameter = Erscheinungsdatum </text:p>
          </table:table-cell>
        </table:table-row>
        <table:table-row>
          <table:table-cell office:value-type="string" table:style-name="tablecell">
            <text:p text:style-name="tablealignleft"> E+T </text:p>
          </table:table-cell>
          <table:table-cell office:value-type="string" table:style-name="tablecell">
            <text:p text:style-name="tablealignleft"> Die Anzahl der Tage, die zwi­schen einem Termin und einer Nachricht auf dem Bildschirm vergehen soll. Hier ist es sinnvoll, negative Werte einzutragen, um bei einem Termin rechtzeitig be­nachrichtigt zu werden.<text:line-break/>Berechnung: Termindatum + Parameter = Erscheinungsdatum </text:p>
          </table:table-cell>
        </table:table-row>
        <table:table-row>
          <table:table-cell office:value-type="string" table:style-name="tablecell">
            <text:p text:style-name="tablealignleft"> A+D </text:p>
          </table:table-cell>
          <table:table-cell office:value-type="string" table:style-name="tablecell">
            <text:p text:style-name="tablealignleft"> Die Anzahl der Tage, die zwi­schen der Erstellung und einer Alarmanzeige auf dem Desktop vergehen sollen.<text:line-break/>Berechnung: Erstellungsdatum + Parameter = Alarmdatum </text:p>
          </table:table-cell>
        </table:table-row>
        <table:table-row>
          <table:table-cell office:value-type="string" table:style-name="tablecell">
            <text:p text:style-name="tablealignleft"> A+T </text:p>
          </table:table-cell>
          <table:table-cell office:value-type="string" table:style-name="tablecell">
            <text:p text:style-name="tablealignleft"> Die Anzahl der Tage, die ein Termin abgelaufen sein muss, be­vor ein Alarm erscheint. Negative Werte legen das Alarmdatum vor den Termin. Beim Wert 0 er­scheint der Alarm am Terminda­tum.<text:line-break/> Berechnung: Termindatum + Parameter = Alarmdatum </text:p>
          </table:table-cell>
        </table:table-row>
      </table:table>
      <text:h text:style-name="Heading_20_4" text:outline-level="4"><text:bookmark-start text:name="__RefHeading___beispiel_nachrichtenart_erinnerung_35"/><text:bookmark-start text:name="beispiel_nachrichtenart_erinnerung"/>Beispiel Nachrichtenart Erinnerung:<text:bookmark-end text:name="__RefHeading___beispiel_nachrichtenart_erinnerung_35"/><text:bookmark-end text:name="beispiel_nachrichtenart_erinnerung"/></text:h>
      <table:table table:style-name="Table">
        <table:table-column/>
        <table:table-column/>
        <table:table-column/>
        <table:table-column/>
        <table:table-column/>
        <table:table-column/>
        <table:table-row>
          <table:table-cell office:value-type="string" table:style-name="tablecell">
            <text:p text:style-name="tablealignleft"> Text </text:p>
          </table:table-cell>
          <table:table-cell office:value-type="string" table:style-name="tablecell">
            <text:p text:style-name="tablealignleft"> Farbe </text:p>
          </table:table-cell>
          <table:table-cell office:value-type="string" table:style-name="tablecell">
            <text:p text:style-name="tablealignleft"> E+D </text:p>
          </table:table-cell>
          <table:table-cell office:value-type="string" table:style-name="tablecell">
            <text:p text:style-name="tablealignleft"> E+T </text:p>
          </table:table-cell>
          <table:table-cell office:value-type="string" table:style-name="tablecell">
            <text:p text:style-name="tablealignleft"> A+D </text:p>
          </table:table-cell>
          <table:table-cell office:value-type="string" table:style-name="tablecell">
            <text:p text:style-name="tablealignleft"> A+T </text:p>
          </table:table-cell>
        </table:table-row>
        <table:table-row>
          <table:table-cell office:value-type="string" table:style-name="tablecell">
            <text:p text:style-name="tablealignleft"> Erinnerung </text:p>
          </table:table-cell>
          <table:table-cell office:value-type="string" table:style-name="tablecell">
            <text:p text:style-name="tablealignleft"> 4F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
      <text:p text:style-name="Text_20_body">Die Nachricht bekommt die Überschrift "Erinnerung". Die Hintergrundfarbe der Nachricht ist dunkelrot, die Schrift weiß. Die Nachricht erscheint sofort, da das Erscheinungsdatum das Erstellungsdatum ist (E+D=0). Wenn ein Termin eingetragen wird, so erscheint die Nach­richt auch sofort auf dem Desktop, da das Erscheinungsdatum das Termindatum ist (E+T=0). Ohne Termin gibt es keinen Alarm (A+D="-"). Falls ein Termin eingetragen ist, so wird 1 Tag nach Überschreiten des Termins die Nachricht blinkend dargestellt (A+T=1).</text:p>
      <text:p text:style-name="Text_20_body">Eigene Nachrichtenarten können Sie definieren, wenn Sie in der Datei fakt.awt im Verzeichnis IFW die Sektion Termin Basis erweitern. Verwenden Sie dazu einen gewöhnlichen Textedito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nachrichten_und_termine</dc:title>
  </office:meta>
</office:document-meta>
</file>