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01e37b09030e1ab8bfd7a62f51febca.jpg"/>
  <manifest:file-entry manifest:media-type="image/png" manifest:full-path="Pictures/db8e8fb307d1315eac3b94b39411f29f.png"/>
  <manifest:file-entry manifest:media-type="image/png" manifest:full-path="Pictures/3a6c8be480c2846357ba38620f6a8884.png"/>
  <manifest:file-entry manifest:media-type="image/jpeg" manifest:full-path="Pictures/a746a135d1443dfd6c4b593ed9083fde.jpg"/>
  <manifest:file-entry manifest:media-type="image/png" manifest:full-path="Pictures/d3117ca73ce416c42a3b22887d8195fb.png"/>
  <manifest:file-entry manifest:media-type="image/png" manifest:full-path="Pictures/174c28d95c3c3013e60751a052a0e55b.png"/>
  <manifest:file-entry manifest:media-type="image/png" manifest:full-path="Pictures/b9c16528e0294c02689906657b0501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konsignationslager"/>﻿</text:p>
      <text:h text:style-name="Heading_20_1" text:outline-level="1"><text:bookmark-start text:name="__RefHeading___konsignationslager_1"/><text:bookmark-start text:name="konsignationslager"/>Konsignationslager<text:bookmark-end text:name="__RefHeading___konsignationslager_1"/><text:bookmark-end text:name="konsignationslager"/></text:h>
      <text:h text:style-name="Heading_20_2" text:outline-level="2"><text:bookmark-start text:name="__RefHeading___funktionen_2"/><text:bookmark-start text:name="funktionen"/>Funktionen<text:bookmark-end text:name="__RefHeading___funktionen_2"/><text:bookmark-end text:name="funktionen"/></text:h>
      <text:p text:style-name="Text_20_body">Das Modul erlaubt die protokollierte Führung Überwachung und Berechnung von Bereitstellungslager (Konsignationslager) für Kunden.<text:line-break/></text:p>
      <text:p text:style-name="Text_20_body">Dabei ist die Ware in der Nähe des Kunden gelagert, verbleibt aber in Ihrem Eigentum. Der Kunde entnimmt die Ware in Eigenregie und meldet Ihnen die Entnahme. Erst dann erfolgt die Rechnungsstellung.<text:line-break/></text:p>
      <text:p text:style-name="Text_20_body">Konsignationslager werden im IFW durch die Funktion "externe Lager" geführt. Externe Lager werden im IFW durch die normale Lieferscheinfunktion in Verbindung mit einer Vorgangsart bebucht. So wird eine einheitliche Versandabwicklung sichergestellt.</text:p>
      <text:h text:style-name="Heading_20_2" text:outline-level="2"><text:bookmark-start text:name="__RefHeading___konfiguration_3"/><text:bookmark-start text:name="konfiguration"/>Konfiguration<text:bookmark-end text:name="__RefHeading___konfiguration_3"/><text:bookmark-end text:name="konfiguration"/></text:h>
      <text:h text:style-name="Heading_20_3" text:outline-level="3"><text:bookmark-start text:name="__RefHeading___externe_lager_anlegen_4"/><text:bookmark-start text:name="externe_lager_anlegen"/>Externe Lager anlegen<text:bookmark-end text:name="__RefHeading___externe_lager_anlegen_4"/><text:bookmark-end text:name="externe_lager_anlegen"/></text:h>
      <text:p text:style-name="Text_20_body">Als Bereitstellungslager dienen auch hier die externen Lager. Legen Sie zu Begin für jedes Konsignationslager ein externes Lager an (Menüpunkt „<text:span text:style-name="Strong_20_Emphasis">Prod/Betrieb | Externe Lager</text:span>“). Setzen Sie im Lager im Feld Status das Kennzeichen "L". Damit werden Waren die auf dieses Lager gebucht werden im Artikel im Feld "inGebrauch" geführt.</text:p>
      <text:h text:style-name="Heading_20_3" text:outline-level="3"><text:bookmark-start text:name="__RefHeading___externe_lager_automatisch_buchen_5"/><text:bookmark-start text:name="externe_lager_automatisch_buchen"/>Externe Lager automatisch buchen<text:bookmark-end text:name="__RefHeading___externe_lager_automatisch_buchen_5"/><text:bookmark-end text:name="externe_lager_automatisch_buchen"/></text:h>
      <text:p text:style-name="Text_20_body">Schalten Sie unter <text:span text:style-name="Strong_20_Emphasis">System| Programmeinstellungen| Programm-Parametereinstellungen</text:span> die Funktion "<text:span text:style-name="Strong_20_Emphasis">ext.Lagerbuchung für alle Artikel aktiv</text:span>" ein. Andernfalls kann das IFW die externen Lager nicht automatisch buchen.</text:p>
      <text:p text:style-name="Text_20_body"><draw:frame draw:style-name="mediacenter" draw:name="0" text:anchor-type="paragraph" draw:z-index="0" svg:width="12.832291666667cm" svg:height="2.8045833333333cm"><draw:image xlink:href="Pictures/801e37b09030e1ab8bfd7a62f51febca.jpg" xlink:type="simple" xlink:show="embed" xlink:actuate="onLoad"/></draw:frame></text:p>
      <text:p text:style-name="Text_20_body">Beenden Sie nach der Umstellung das IFW und starten Sie es erneut um die Änderung zu aktivieren.</text:p>
      <text:h text:style-name="Heading_20_2" text:outline-level="2"><text:bookmark-start text:name="__RefHeading___lieferscheine_fuer_konsignationslager_6"/><text:bookmark-start text:name="lieferscheine_fuer_konsignationslager"/>Lieferscheine für Konsignationslager<text:bookmark-end text:name="__RefHeading___lieferscheine_fuer_konsignationslager_6"/><text:bookmark-end text:name="lieferscheine_fuer_konsignationslager"/></text:h>
      <text:p text:style-name="Text_20_body">Öffnen Sie die Maske über „<text:span text:style-name="Strong_20_Emphasis">Vertrieb | Lieferscheine | Neuen Lieferschein schreiben</text:span>“.</text:p>
      <text:p text:style-name="Text_20_body"><draw:frame draw:style-name="mediacenter" draw:name="Maske Lieferschein schreiben Legend" text:anchor-type="paragraph" draw:z-index="0" svg:width="15.875cm"><draw:text-box><text:p text:style-name="legendcenter"><draw:frame draw:style-name="mediacenter" draw:name="Maske Lieferschein schreiben" text:anchor-type="paragraph" draw:z-index="1" svg:width="15.875cm" svg:height="9.525cm"><draw:image xlink:href="Pictures/db8e8fb307d1315eac3b94b39411f29f.png" xlink:type="simple" xlink:show="embed" xlink:actuate="onLoad"/></draw:frame>Maske Lieferschein schreiben</text:p></draw:text-box></draw:frame></text:p>
      <text:p text:style-name="Text_20_body"><text:span text:style-name="Strong_20_Emphasis">VG&gt;</text:span> unter diesem Feld finden Sie die Einstellungen für die Konsignationsbuchungen (Vorgangsart).<text:line-break/>
<text:span text:style-name="Strong_20_Emphasis">weiteres&gt;</text:span> unter diesem Feld finden Sie die Einstellungen für die Konsignationsbuchungen (Vorgangsart und Ziellager).<text:line-break/>
Drücken Sie auf diesem Feld F1 um „<text:span text:style-name="Strong_20_Emphasis">weitere Daten</text:span>“ zu öffnen.<text:line-break/></text:p>
      <text:p text:style-name="Text_20_body"><draw:frame draw:style-name="mediacenter" draw:name="2" text:anchor-type="paragraph" draw:z-index="2" svg:width="8.175625cm" svg:height="3.1220833333333cm"><draw:image xlink:href="Pictures/3a6c8be480c2846357ba38620f6a8884.png" xlink:type="simple" xlink:show="embed" xlink:actuate="onLoad"/></draw:frame></text:p>
      <text:p text:style-name="Text_20_body"><text:span text:style-name="Strong_20_Emphasis">Vorgangsart&gt;</text:span> Drücken Sie hier F1 um eine Vorgangsart auszuwählen.<text:line-break/>
<text:span text:style-name="Strong_20_Emphasis">Ziellager&gt;</text:span> Drücken Sie hier F1 um ein Ziellager aus den „externen Lager“ auszuwählen.<text:line-break/></text:p>
      <text:h text:style-name="Heading_20_4" text:outline-level="4"><text:bookmark-start text:name="__RefHeading___vorgangsarten_7"/><text:bookmark-start text:name="vorgangsarten"/>Vorgangsarten:<text:bookmark-end text:name="__RefHeading___vorgangsarten_7"/><text:bookmark-end text:name="vorgangsarten"/></text:h>
      <text:p text:style-name="Text_20_body"><draw:frame draw:style-name="mediacenter" draw:name="3" text:anchor-type="paragraph" draw:z-index="3" svg:width="10.583333333333cm" svg:height="3.5117424242424cm"><draw:image xlink:href="Pictures/a746a135d1443dfd6c4b593ed9083fde.jpg" xlink:type="simple" xlink:show="embed" xlink:actuate="onLoad"/></draw:frame></text:p>
      <table:table table:style-name="Table">
        <table:table-column/>
        <table:table-column/>
        <table:table-column/>
        <table:table-row>
          <table:table-cell office:value-type="string" table:style-name="tablecell">
            <text:p text:style-name="tablealignleft">    </text:p>
          </table:table-cell>
          <table:table-cell office:value-type="string" table:style-name="tablecell">
            <text:p text:style-name="tablealignleft"> Standardbeleg </text:p>
          </table:table-cell>
          <table:table-cell office:value-type="string" table:style-name="tablecell">
            <text:p text:style-name="tablealignleft">Der Lieferschein bucht die Mengen aus dem Lager ab. Ihr Warenbestand verringert sich </text:p>
          </table:table-cell>
        </table:table-row>
        <table:table-row>
          <table:table-cell office:value-type="string" table:style-name="tablecell">
            <text:p text:style-name="tablealignleft"> 10 </text:p>
          </table:table-cell>
          <table:table-cell office:value-type="string" table:style-name="tablecell">
            <text:p text:style-name="tablealignleft"> Konsignationslagerbelieferung </text:p>
          </table:table-cell>
          <table:table-cell office:value-type="string" table:style-name="tablecell">
            <text:p text:style-name="tablealignleft"> Der Lieferschein bucht die Mengen auf ein anderes Lager um. Ihr Warenbestand verringert sich nicht. Je nach Einstellung (Status L) geht die Ware "inGebrauch". Zu Lieferscheinen mit der Vorgangsart 10 können keine Rechnungen geschrieben werden.</text:p>
          </table:table-cell>
        </table:table-row>
        <table:table-row>
          <table:table-cell office:value-type="string" table:style-name="tablecell">
            <text:p text:style-name="tablealignleft"> 20 </text:p>
          </table:table-cell>
          <table:table-cell office:value-type="string" table:style-name="tablecell">
            <text:p text:style-name="tablealignleft"> Konsignationsentnahme </text:p>
          </table:table-cell>
          <table:table-cell office:value-type="string" table:style-name="tablecell">
            <text:p text:style-name="tablealignleft"> Der Lieferschein bucht die Ware aus. Ihr Warenbestand verringert sich </text:p>
          </table:table-cell>
        </table:table-row>
        <table:table-row>
          <table:table-cell office:value-type="string" table:style-name="tablecell">
            <text:p text:style-name="tablealignleft"> 21-39 </text:p>
          </table:table-cell>
          <table:table-cell office:value-type="string" table:style-name="tablecell">
            <text:p text:style-name="tablealignleft"> reserviert </text:p>
          </table:table-cell>
          <table:table-cell office:value-type="string" table:style-name="tablecell">
            <text:p text:style-name="tablealignleft"> Weitere Vorgangsarten, ohne Mengenbuchungen.  </text:p>
          </table:table-cell>
        </table:table-row>
        <table:table-row>
          <table:table-cell office:value-type="string" table:style-name="tablecell">
            <text:p text:style-name="tablealignleft"> 40-99 </text:p>
          </table:table-cell>
          <table:table-cell office:value-type="string" table:style-name="tablecell">
            <text:p text:style-name="tablealignleft"> freie Verwendung </text:p>
          </table:table-cell>
          <table:table-cell office:value-type="string" table:style-name="tablecell">
            <text:p text:style-name="tablealignleft"> Weitere Vorgangsarten, ohne Mengenbuchungen. Sie dienen nur Ihrer Information und können mit eigenen Bedeutungen belegt werden (z.B. Vermietung, Leihe). Um weitere Vorgangsarten anzuzeigen wenden Sie sich an Ihren Systembetreuer.</text:p>
          </table:table-cell>
        </table:table-row>
      </table:table>
      <text:p text:style-name="Text_20_body">Die Vorgangsart kann auf der Auftragsmaske und der Lieferscheinmaske angegeben werden.</text:p>
      <text:h text:style-name="Heading_20_2" text:outline-level="2"><text:bookmark-start text:name="__RefHeading___vorgehensweise_8"/><text:bookmark-start text:name="vorgehensweise"/>Vorgehensweise<text:bookmark-end text:name="__RefHeading___vorgehensweise_8"/><text:bookmark-end text:name="vorgehensweise"/></text:h>
      <text:h text:style-name="Heading_20_3" text:outline-level="3"><text:bookmark-start text:name="__RefHeading___konsignationslager_beliefern_9"/><text:bookmark-start text:name="konsignationslager_beliefern"/>Konsignationslager beliefern<text:bookmark-end text:name="__RefHeading___konsignationslager_beliefern_9"/><text:bookmark-end text:name="konsignationslager_beliefern"/></text:h>
      <text:p text:style-name="Text_20_body">Erstellen Sie im IFW wie gewohnt einen Lieferschein.
Tragen Sie zuerst Kunden ein und bestimmen Sie als nächstes die Vorgangsart.</text:p>
      <text:p text:style-name="Text_20_body"><draw:frame draw:style-name="mediacenter" draw:name="4" text:anchor-type="paragraph" draw:z-index="4" svg:width="3.095625cm" svg:height="1.1641666666667cm"><draw:image xlink:href="Pictures/d3117ca73ce416c42a3b22887d8195fb.png" xlink:type="simple" xlink:show="embed" xlink:actuate="onLoad"/></draw:frame></text:p>
      <text:p text:style-name="Text_20_body">Drücken Sie im Kopf des Lieferscheins auf dem Feld „<text:span text:style-name="Strong_20_Emphasis">weiteres“</text:span> F1 und geben Sie dann die Vorgangsart 10 und das <text:span text:style-name="Strong_20_Emphasis">Ziellager</text:span> an. Wie gewohnt können Sie mit F1 aus einer Liste auswählen. Das Ziellager ist das Konsignationslager des Kunden.</text:p>
      <text:p text:style-name="Text_20_body"><draw:frame draw:style-name="mediacenter" draw:name="5" text:anchor-type="paragraph" draw:z-index="5" svg:width="8.175625cm" svg:height="3.1220833333333cm"><draw:image xlink:href="Pictures/3a6c8be480c2846357ba38620f6a8884.png" xlink:type="simple" xlink:show="embed" xlink:actuate="onLoad"/></draw:frame></text:p>
      <text:p text:style-name="Text_20_body">Speichern Sie die Maske und erfassen Sie dann die gewünschten Artikel als Positionen.</text:p>
      <text:p text:style-name="Text_20_body">Bei den Positionen haben Sie die Möglichkeit die Artikel statt vom Hauptlager (Feld Lg leer) von einem abweichenden Lager abbuchen zu lassen.</text:p>
      <text:p text:style-name="Text_20_body"><draw:frame draw:style-name="mediacenter" draw:name="6" text:anchor-type="paragraph" draw:z-index="6" svg:width="13.387916666667cm" svg:height="4.8154166666667cm"><draw:image xlink:href="Pictures/174c28d95c3c3013e60751a052a0e55b.png" xlink:type="simple" xlink:show="embed" xlink:actuate="onLoad"/></draw:frame></text:p>
      <text:p text:style-name="Text_20_body">Haben Sie alle gewünschten Artikel erfasst, speichern Sie den Lieferschein ab.</text:p>
      <text:p text:style-name="Text_20_body">Das IFW bucht nun die Artikel auf das Konsignationslager um. Ihr Warenbestand ändert sich dabei nicht, da die Ware Ihr Eigentum bleibt. Ist das externe Lager mit dem Status "L" versehen wird die Ware im Feld "inGebrauch" auf der Artikelmaske angezeigt.</text:p>
      <text:p text:style-name="Text_20_body">Führen Sie die Auslieferung wie gewohnt aus. Dabei gibt es keinen Unterschied zu normalen Lieferscheinen.</text:p>
      <text:p text:style-name="Text_20_body">Sie können nur den Lieferschein über das Menü „<text:span text:style-name="Strong_20_Emphasis">Lieferschein abschließen</text:span>“ sofort auf erledigt setzen, oder alternativ, erst wenn die Ware beim Kunden angekommen ist.</text:p>
      <text:h text:style-name="Heading_20_3" text:outline-level="3"><text:bookmark-start text:name="__RefHeading___konsignationslager_entnahme_und_abrechnung_10"/><text:bookmark-start text:name="konsignationslager_entnahme_und_abrechnung"/>Konsignationslager Entnahme und Abrechnung<text:bookmark-end text:name="__RefHeading___konsignationslager_entnahme_und_abrechnung_10"/><text:bookmark-end text:name="konsignationslager_entnahme_und_abrechnung"/></text:h>
      <text:p text:style-name="Text_20_body">Meldet der Kunde die Entnahme aus dem Konsignationslager, schreiben Sie einen neuen Lieferschein um die Entnahme zu protokollieren.</text:p>
      <text:p text:style-name="Text_20_body">Setzen Sie als Vorgangsart "20". Achten Sie darauf, in allen Positionen als Quellager das Konsignationslager anzugeben, damit das IFW den richtigen Lagerbestand führen kann.</text:p>
      <text:p text:style-name="Text_20_body"><draw:frame draw:style-name="mediacenter" draw:name="7" text:anchor-type="paragraph" draw:z-index="7" svg:width="13.387916666667cm" svg:height="4.8154166666667cm"><draw:image xlink:href="Pictures/174c28d95c3c3013e60751a052a0e55b.png" xlink:type="simple" xlink:show="embed" xlink:actuate="onLoad"/></draw:frame></text:p>
      <text:p text:style-name="Text_20_body">Haben Sie alle gewünschten Artikel erfasst, speichern Sie den Lieferschein ab. Das IFW verringert nun den Gesamtbestand sowie den Bestand im externen Lager.</text:p>
      <text:p text:style-name="Text_20_body">Dieser Lieferschein kann nun wie gewohnt abgerechnet werd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Zu Lieferscheinen mit der Vorgangsart 10 (Konsibelieferung) können keine Rechnungen geschrieben werden. </text:p></table:table-cell></table:table-row></table:table></draw:text-box></draw:frame></text:p>
      <text:h text:style-name="Heading_20_3" text:outline-level="3"><text:bookmark-start text:name="__RefHeading___konsignationslager_aus-_umlagerung_11"/><text:bookmark-start text:name="konsignationslager_aus-_umlagerung"/>Konsignationslager Aus-/ Umlagerung<text:bookmark-end text:name="__RefHeading___konsignationslager_aus-_umlagerung_11"/><text:bookmark-end text:name="konsignationslager_aus-_umlagerung"/></text:h>
      <text:p text:style-name="Text_20_body">Das Auslagern von Waren aus dem Konsignationslager (z.B. wenn der Kunde die Waren zurücksendet), wird mit dem Menüpunkt „<text:span text:style-name="Strong_20_Emphasis">Prod/Betrieb |LagerBuchungen| Lagerumbuchung bearbeiten</text:span>“ durchgeführt.</text:p>
      <text:p text:style-name="Text_20_body"><draw:frame draw:style-name="mediacenter" draw:name="8" text:anchor-type="paragraph" draw:z-index="8" svg:width="11.324166666667cm" svg:height="7.1702083333333cm"><draw:image xlink:href="Pictures/b9c16528e0294c02689906657b0501f6.png" xlink:type="simple" xlink:show="embed" xlink:actuate="onLoad"/></draw:frame></text:p>
      <text:p text:style-name="Text_20_body">Geben Sie den Artikel, die Menge sowie das Quell- und das Ziellager ein. Bei einer Auslagerung lassen Sie das Feld "nach Lg." leer. Zur besseren Nachvollziehbarkeit sollten Sie Umbuchungen in zwei Einzelbuchungen ausführen. Wobei die erste Buchung stets auf Ihr Hauptlager erfolgt.</text:p>
      <text:h text:style-name="Heading_20_3" text:outline-level="3"><text:bookmark-start text:name="__RefHeading___lagernachweise_anzeigen_drucken_12"/><text:bookmark-start text:name="lagernachweise_anzeigen_drucken"/>Lagernachweise anzeigen/drucken<text:bookmark-end text:name="__RefHeading___lagernachweise_anzeigen_drucken_12"/><text:bookmark-end text:name="lagernachweise_anzeigen_drucken"/></text:h>
      <text:p text:style-name="Text_20_body">Lagernachweise können sowohl über ein gesamtes Lager als auch über einzelne Lagerpositionen erstellt werden.
Markieren Sie dazu das auszugebende Lager und wählen Drucken (F4) – Lagernachweis.
Die Auswertung zeigt Ihnen alle Bewegungen auf dem markierten Lager bzw. der markierten Lagerposition in dem Zeitraum, den Sie vorgeben, an.
Lieferscheine, Rechnungen, die Konsi-Lieferscheine und die Lagerumbuchungen werden chronologisch dargestellt.</text:p>
      <text:p text:style-name="Text_20_body">Die Bedeutung der Spalten ist:<text:line-break/>
<text:span text:style-name="Strong_20_Emphasis">Anfangsbestand</text:span> - Bestand vor der Buchung<text:line-break/>
<text:span text:style-name="Strong_20_Emphasis">Zugang</text:span> - positive Bestandsänderung<text:line-break/>
<text:span text:style-name="Strong_20_Emphasis">Abgang</text:span> - negative Bestandsänderung<text:line-break/>
<text:span text:style-name="Strong_20_Emphasis">Bestand</text:span> - resultierender neuer Bestand<text:line-break/>
<text:span text:style-name="Strong_20_Emphasis">zum</text:span> - Buchungsdatum<text:line-break/></text:p>
      <text:h text:style-name="Heading_20_3" text:outline-level="3"><text:bookmark-start text:name="__RefHeading___zusammenfassung_13"/><text:bookmark-start text:name="zusammenfassung"/>Zusammenfassung<text:bookmark-end text:name="__RefHeading___zusammenfassung_13"/><text:bookmark-end text:name="zusammenfassung"/></text:h>
      <text:list text:style-name="List_20_1" text:continue-numbering="false">
        <text:list-item>
          <text:p text:style-name="List_20_1_Content_First"> Konsi-Lager werden mit Lieferscheinen mit der Vorgangsart 10 bebucht. Beachten Sie dabei: <text:span text:style-name="Strong_20_Emphasis">Ziellager eintragen (NICHT LAGERORT)</text:span>, Lieferschein abschließen.<text:line-break/></text:p>
        </text:list-item>
        <text:list-item>
          <text:p text:style-name="List_20_1_Content"> Entnahmen aus dem Konsi-lager werden mit der Vorgangsart 20 ausgeführt. Das Konsi-Lager muß in jeder Lieferscheinposition angegeben sein.</text:p>
        </text:list-item>
        <text:list-item>
          <text:p text:style-name="List_20_1_Content"> Zur Abrechnung schreiben Sie vom Entnahme-Lieferschein (Vorgangfsart 20) die Rechnung.<text:line-break/></text:p>
        </text:list-item>
        <text:list-item>
          <text:p text:style-name="List_20_1_Content"> Rücklagerungen werden mit Lagerumbuchungen realisiert. Lassen Sie das Ziellager leer um auf Ihr Hauptlager zu buchen.</text:p>
        </text:list-item>
        <text:list-item>
          <text:p text:style-name="List_20_1_Content_Last"> Nachweise der Lagerbuchungen erhalten Sie in der Übersicht "externe Lager" als Ausdruck. Drücken Sie F4 und wählen Sie aus dem Druckmenü "Lagernachweis (Lagerbestand aus Buchunglogbuch)", (Druckprogramm Lager_05.itu).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konsignationslager</dc:title>
  </office:meta>
</office:document-meta>
</file>