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b34ea0940af7e584564580fab51db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externe_lager"/><text:bookmark-start text:name="__RefHeading___mehrlagerverwaltung_externe_lager_1"/><text:bookmark-start text:name="mehrlagerverwaltung_externe_lager"/>Mehrlagerverwaltung / Externe Lager<text:bookmark-end text:name="__RefHeading___mehrlagerverwaltung_externe_lager_1"/><text:bookmark-end text:name="mehrlagerverwaltung_externe_lager"/></text:h>
      <text:h text:style-name="Heading_20_2" text:outline-level="2"><text:bookmark-start text:name="__RefHeading___funktion_2"/><text:bookmark-start text:name="funktion"/>Funktion<text:bookmark-end text:name="__RefHeading___funktion_2"/><text:bookmark-end text:name="funktion"/></text:h>
      <text:p text:style-name="Text_20_body">Die IFW mehrlagerverwaltung ( zuvor "externe Lager") erlaubt die Verwaltung beliebig vieler zusätzlicher Lager. <text:span text:style-name="Strong_20_Emphasis">Warenzugang</text:span> und <text:span text:style-name="Strong_20_Emphasis">-abgang</text:span> können in den Belegen einzelnen Lagern zugeordnet werden, wobei Standardeinstellungen des Artikels automatisch vorgeschlagen werden. Das System erlaubt die <text:span text:style-name="Strong_20_Emphasis">automatische</text:span> Verwaltung der abweichenden Lager für <text:span text:style-name="Strong_20_Emphasis">alle</text:span> oder <text:span text:style-name="Strong_20_Emphasis">einzelne</text:span> Artikel <text:span text:style-name="Strong_20_Emphasis">zu-</text:span> bzw. <text:span text:style-name="Strong_20_Emphasis">abzuschalten</text:span>. Mengen in den externen Lagern werden im Artikelstamm im Feld „<text:span text:style-name="Strong_20_Emphasis">in Gebrauch&gt;</text:span>„ aufsummiert. Benutzereinstellungen erlauben den <text:span text:style-name="Strong_20_Emphasis">verfügbaren</text:span> Lagerbestand aller Artikel mit oder ohne den Mengen in den externen Lagern anzuzeigen. Neben Art und Menge der Lagerartikel werden auch <text:span text:style-name="Strong_20_Emphasis">Einstandsdatum</text:span> um <text:span text:style-name="Strong_20_Emphasis">Einstandswert</text:span> erfasst. Die Ausgabe von Listendrucke über Lagerinhalte und Lagerwarenwerte ist vorbereitet.</text:p>
      <text:p text:style-name="Text_20_body">Das Modul eignet sich für die Verwaltung von separaten Lagerbeständen, Material an Arbeitsplätzen oder im KFZ der Mitarbeitern oder Lagerbeständen von Kunden.</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Im Menü <text:span text:style-name="Strong_20_Emphasis">Prod/Betrieb</text:span> gelangen Sie mit dem Menüpunkt <text:span text:style-name="Strong_20_Emphasis">externe Lager</text:span> zur Liste Ihrer Lager.</text:p>
      <text:h text:style-name="Heading_20_2" text:outline-level="2"><text:bookmark-start text:name="__RefHeading___masken_und_voreinstellungen_4"/><text:bookmark-start text:name="masken_und_voreinstellungen"/>Masken und Voreinstellungen<text:bookmark-end text:name="__RefHeading___masken_und_voreinstellungen_4"/><text:bookmark-end text:name="masken_und_voreinstellungen"/></text:h>
      <text:h text:style-name="Heading_20_3" text:outline-level="3"><text:bookmark-start text:name="__RefHeading___externes_lager_5"/><text:bookmark-start text:name="externes_lager"/>externes Lager:<text:bookmark-end text:name="__RefHeading___externes_lager_5"/><text:bookmark-end text:name="externes_lager"/></text:h>
      <text:p text:style-name="Text_20_body"><text:span text:style-name="Strong_20_Emphasis">Lagernummer:</text:span> Die Identifikationummer eines Lagers. Die Nummer darf nur einmal vorkommen. Bei der Neuanlage eines Lagers drücken Sie auf diesem Feld <text:span text:style-name="Plugin_Keyboard___keyboard">Einfg</text:span> um sich eine freie Nummer vergeben zu lassen. Das Feld kann auch Buchstaben aufnehmen. Bevorzugen Sie jedoch die Nummernvergabe und nutzen Sie für eine verständlichen Namen das Feld Bezeichnung.
Anmerkung: Der Name "BW" kennzeichnet ein Systemkonto und ist mit besonderen Funktionen vorbelegt. D.h. der Name "BW" darf nicht für Lager verwendet werden.<text:line-break/></text:p>
      <text:p text:style-name="Text_20_body"><text:span text:style-name="Strong_20_Emphasis">Bezeichnung:</text:span> Hier können Sie eine frei wählbare Bezeichnug für das Lager eintragen.
Die Liste der Lager kann nach diesem Feld sortiert und durchsucht werden.<text:line-break/></text:p>
      <text:p text:style-name="Text_20_body"><text:span text:style-name="Strong_20_Emphasis">Hinweis:</text:span> Eine Textzeile zu Ihrer freien Verfügung, z.B. für eine kurze Erläuterung.</text:p>
      <text:p text:style-name="Text_20_body"><text:span text:style-name="Strong_20_Emphasis">Status&gt;:</text:span> das Feld zur Aufnahmen von einem odere mehreren Stati. Verwalten Sie das Feld manuell, setzen Sie z.B. den Status "O" nachdem das Lager für die Invetur bereinigt wurde. Der Status "L" kennzeichnet ein "internes Lager". Buchungen auf solche Lager verringern den Lagerbestand nicht. Die Artikel werden auf der Artikelmaske im Feld "inGebrauch" geführt.</text:p>
      <text:p text:style-name="Text_20_body"><text:span text:style-name="Strong_20_Emphasis">Neue Lagerposition aufnehmen:</text:span> Wie in den Belegen erscheinen in diesem Bereich die dem Lager zugeordneten Artikel.</text:p>
      <text:p text:style-name="Text_20_body">Wenn Sie auf einem Artikel <text:span text:style-name="Plugin_Keyboard___keyboard">Strg</text:span>+<text:span text:style-name="Plugin_Keyboard___keyboard">F3</text:span> drücken werden zusätzlich die Einkaufspreise zum Zeitpunkt des Lagerzugangs angezeig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Beachten Sie</text:span>:<text:line-break/>
Der Name "BW" kennzeichnet ein Systemkonto und ist mit besonderen Funktionen vorbelegt. D.h. es darf kein Lager mit der "Lagernummer" "BW" angelegt werden.</text:p></table:table-cell></table:table-row></table:table></draw:text-box></draw:frame></text:p>
      <text:h text:style-name="Heading_20_3" text:outline-level="3"><text:bookmark-start text:name="__RefHeading___lagerpositionen_6"/><text:bookmark-start text:name="lagerpositionen"/>Lagerpositionen:<text:bookmark-end text:name="__RefHeading___lagerpositionen_6"/><text:bookmark-end text:name="lagerpositionen"/></text:h>
      <text:p text:style-name="Text_20_body">
Drücken Sie <text:span text:style-name="Plugin_Keyboard___keyboard">Strg</text:span>+<text:span text:style-name="Plugin_Keyboard___keyboard">F3</text:span> um die versteckten Felder einzuschalten.<text:line-break/>
<text:line-break/>
<text:line-break/>
<text:line-break/>
<text:line-break/>
<text:span text:style-name="Strong_20_Emphasis">LfdNr:</text:span> Die Identifikationsnummer der Lagerposition. Mehrfach gleiche Nummern sind möglich, allerdings nicht empfohlen. Drücken Sie die <text:span text:style-name="Plugin_Keyboard___keyboard">Einfg</text:span> sich eine freie Nummer vergeben zu lassen. <text:line-break/>
<text:span text:style-name="Strong_20_Emphasis">ArtNr:</text:span> die Artikelnummer. Drücken Sie <text:span text:style-name="Plugin_Keyboard___keyboard">F1</text:span> um einen Artikel aus dem Artikelstamm abzurufen.<text:line-break/>
<text:span text:style-name="Strong_20_Emphasis">Bezeichnung</text:span> Die Artikelbezeichnung. Auch hier können Sie mit <text:span text:style-name="Plugin_Keyboard___keyboard">F1</text:span> einen Artikel abrufen.<text:line-break/>
<text:span text:style-name="Strong_20_Emphasis">Menge</text:span>: Die Artikelmenge auf diesem Lager.<text:line-break/>
<text:span text:style-name="Strong_20_Emphasis">Einh:</text:span> Die Mengeneinheit. Das Feld wird beim Abrufen eines Artikels automatisch mit der Vorgabe aus dem Artikelstamm ausgefüllt.<text:line-break/>
<text:span text:style-name="Strong_20_Emphasis">Text:</text:span> Ein Fließtextfeld zur Aufnahme von bis zu 460 Zeichen Text. Das Feld wird nicht automatisch befüllt und dient Ihrer freien Eingabe.<text:line-break/>
<text:span text:style-name="Strong_20_Emphasis">Einst-Ek:</text:span> Der EinstandsEK. Der Einkaufspreis zum Zeitpunkt des Lagerzugangs. Das Feld wird immer dann mit dem dEK des Artikels gesetzt, wenn Sie einen Artikel aus dem Artikelstamm abrufen.<text:line-break/>
<text:span text:style-name="Strong_20_Emphasis">Datum:</text:span> Das Einstandsdatum. Das Datum, zu dem der Artikel aus dem Artikelstamm abgerufen wurde.<text:line-break/>
<text:span text:style-name="Strong_20_Emphasis">Soll:</text:span> Die Sollmenge des Artikels auf diesem Lager. Das Feld wird manuell verwaltet.<text:line-break/></text:p>
      <text:h text:style-name="Heading_20_3" text:outline-level="3"><text:bookmark-start text:name="__RefHeading___artikelmaske_7"/><text:bookmark-start text:name="artikelmaske"/>Artikelmaske<text:bookmark-end text:name="__RefHeading___artikelmaske_7"/><text:bookmark-end text:name="artikelmaske"/></text:h>
      <text:p text:style-name="Text_20_body">Das Feld "<text:span text:style-name="Strong_20_Emphasis">in Gebrauch</text:span>" im Fuß der Artikelmaske weist unter anderem die Mengen aus, die auf externen Lagern stehen. Drücken Sie <text:span text:style-name="Plugin_Keyboard___keyboard">F1</text:span> um die entsprechenden Lager einzusehen. Da auch Reparaturen und Produktionen in diesem Feld Buchungen vornehmen kann die ausgewiesenen Summe nicht mit der Summe in den externen Lagern übereinstimmen. Beachten Sie auch die Online Hilfe auf diesem Feld.</text:p>
      <text:h text:style-name="Heading_20_3" text:outline-level="3"><text:bookmark-start text:name="__RefHeading___lager_automatisch_buchen_8"/><text:bookmark-start text:name="lager_automatisch_buchen"/>Lager automatisch buchen<text:bookmark-end text:name="__RefHeading___lager_automatisch_buchen_8"/><text:bookmark-end text:name="lager_automatisch_buchen"/></text:h>
      <text:p text:style-name="Text_20_body">Im Menü <text:span text:style-name="Strong_20_Emphasis">System| Programmeinstellungen| Programm-Parametereinstellungen</text:span> muß die Option "<text:span text:style-name="Strong_20_Emphasis">ext.Lagerbuchung für alle Artikel aktiv</text:span>" immer aktiv sein. Nur dann werden Mengenänderungen gebucht und die Artikel werden automatisch im ext.Lager hinzugefügt. Ohne diesem Schalter erscheinen die Artikel indem ext.Lager  nicht.</text:p>
      <text:p text:style-name="Text_20_body"><draw:frame draw:style-name="mediacenter" draw:name="0" text:anchor-type="paragraph" draw:z-index="0" svg:width="9.2604166666667cm" svg:height="5.6025520833333cm"><draw:image xlink:href="Pictures/beb34ea0940af7e584564580fab51db6.jpg" xlink:type="simple" xlink:show="embed" xlink:actuate="onLoad"/></draw:frame></text:p>
      <text:list text:style-name="List_20_1" text:continue-numbering="false">
        <text:list-item>
          <text:p text:style-name="LastListParagraph_List_20_1_Content_First"> <text:span text:style-name="Strong_20_Emphasis">ext.Lagerbuchung für alle Artikel aktiv</text:span>: Diese Option muss immer aktiv sein. Sie besteht zur Kompatibilität mit älteren IFW Versionen. Nur wenn sie aktiv ist werden Mengenänderungen gebucht und die Artikel automatisch im ext.Lager hinzugefügt. Ohne diesem Schalter erscheinen die Artikel in dem ext.Lager nicht. Desweiteren werden die ext. Lager automtisch mit dem Status "L" versehen. Die Mengen die in solchen Lagern liegen werden auf der Artikelmaske im Feld "inGebrauch" geführt. (empfohlen)</text:p>
        </text:list-item>
      </text:list>
      <text:list text:style-name="List_20_1" text:continue-numbering="false">
        <text:list-item>
          <text:p text:style-name="LastListParagraph_List_20_1_Content_First"> <text:span text:style-name="Strong_20_Emphasis">ext.Lager gehen nicht in Gebrauch</text:span>: Mit dieser Option wird die automatische Buchung der Mengen "inGebrauch" auf der Artikelmaske abgeschaltet (nicht empfohlen).</text:p>
        </text:list-item>
      </text:list>
      <text:p text:style-name="Text_20_body">Diese beiden Schalter beinflussen das Default-Verhalten der Lagerbuchungsfunktion. Über Einstellungen in "fakt.ini" kann bei einzelnen Lagern die Buchung "inGebrauch" zu oder abgeschaltet werd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Änderungen an diesen Optionen beeinflußt das Buchungsverhalten auf allen ext.Lagern. Eine Einstellung darf daher nur einmal, bei Inbetriebnahme der ext.Lager vorgenommen werden. Dazu muss das IFW an allen Arbeitsplätzen beendet werden. Erst wenn die Einstellung vorgenommen wurde darf das IFW wieder überall gestartet werden. Andernfall erhält man die Anzeige der korrekten Mengen nur nach einer vollständigen Inventur.</text:p></table:table-cell></table:table-row></table:table></draw:text-box></draw:frame></text:p>
      <text:h text:style-name="Heading_20_2" text:outline-level="2"><text:bookmark-start text:name="__RefHeading___vorgehensweise_9"/><text:bookmark-start text:name="vorgehensweise"/>Vorgehensweise<text:bookmark-end text:name="__RefHeading___vorgehensweise_9"/><text:bookmark-end text:name="vorgehensweise"/></text:h>
      <text:h text:style-name="Heading_20_3" text:outline-level="3"><text:bookmark-start text:name="__RefHeading___externes_lager_anlegen_10"/><text:bookmark-start text:name="externes_lager_anlegen"/>externes Lager anlegen<text:bookmark-end text:name="__RefHeading___externes_lager_anlegen_10"/><text:bookmark-end text:name="externes_lager_anlegen"/></text:h>
      <text:p text:style-name="Text_20_body">Externe Lager können räumlich getrennte Bereiche, Filiallager, Kundenlager, Materialien an den Arbeitsplätzen oder in den Kfz der Mitarbeiter sein. Legen Sie für jeden Bereich den Sie separat verwalten möchten ein separates Lager an.</text:p>
      <text:p text:style-name="Text_20_body">Öffnen Sie dazu über <text:span text:style-name="Strong_20_Emphasis">Prod/Betrieb</text:span> | <text:span text:style-name="Strong_20_Emphasis">externe Lager</text:span> die Liste aller Lager.</text:p>
      <text:p text:style-name="Text_20_body">Darin stehen Ihnen alle bei den Stammdaten üblichen Bedienfunktionen zur Verfügung.
Drücken Sie auf "<text:span text:style-name="Strong_20_Emphasis">neues Lager anlegen</text:span>" <text:span text:style-name="Plugin_Keyboard___keyboard">Eingabe</text:span> um ein neues Lager zu erzeugen.
In der nun geöffneten Maske füllen Sie die Felder wie im Abschnitt "Masken" beschrieben aus.
Öffnen Sie dann über "<text:span text:style-name="Strong_20_Emphasis">neue Lagerposition aufnehmen</text:span>" die Positionsmaske und tragen Sie die gewünschten Artikel ein.</text:p>
      <text:p text:style-name="Text_20_body">Drücken Sie auf <text:span text:style-name="Strong_20_Emphasis">ArtNr</text:span> oder <text:span text:style-name="Strong_20_Emphasis">Bezeichnung</text:span> <text:span text:style-name="Plugin_Keyboard___keyboard">F1</text:span> und wählen Sie einen Artikel aus. Geben Sie anschließend die Menge ein und speichern Sie die Maske wie gewohnt ab (z.B. mit <text:span text:style-name="Plugin_Keyboard___keyboard">Strg</text:span>+<text:span text:style-name="Plugin_Keyboard___keyboard">Enter</text:span>).</text:p>
      <text:p text:style-name="Text_20_body">Beim Speichern verringert sich im Artikelstamm der Lagerbestand und die Menge wird im Feld in Gebrauch&gt; zugeschlagen.</text:p>
      <text:p text:style-name="Text_20_body">
<text:line-break/></text:p>
      <text:h text:style-name="Heading_20_3" text:outline-level="3"><text:bookmark-start text:name="__RefHeading___manuelle_lagerfuehrung_11"/><text:bookmark-start text:name="manuelle_lagerfuehrung"/>manuelle Lagerführung<text:bookmark-end text:name="__RefHeading___manuelle_lagerfuehrung_11"/><text:bookmark-end text:name="manuelle_lagerfuehrung"/></text:h>
      <text:p text:style-name="Text_20_body">Öffnen Sie das gewünschte externe Lager und bearbeiten Sie die Lagerpositionen genauso wie die Positionen in einem Lieferschein. Die Mengen der Positionen lassen sich manuell ändern. Neue Positionen tragen Sie über "<text:span text:style-name="Strong_20_Emphasis">neue Lagerposition aufnehmen</text:span>" ein. Oder drücken Sie auf einer bestehenden Position <text:span text:style-name="Plugin_Keyboard___keyboard">Entf</text:span> um sie zu löschen oder <text:span text:style-name="Plugin_Keyboard___keyboard">Einfg</text:span> um sie zu kopieren.</text:p>
      <text:h text:style-name="Heading_20_3" text:outline-level="3"><text:bookmark-start text:name="__RefHeading___wareneingang_auf_ein_externes_lager_12"/><text:bookmark-start text:name="wareneingang_auf_ein_externes_lager"/>Wareneingang auf ein externes Lager<text:bookmark-end text:name="__RefHeading___wareneingang_auf_ein_externes_lager_12"/><text:bookmark-end text:name="wareneingang_auf_ein_externes_lager"/></text:h>
      <text:p text:style-name="Text_20_body">Bei Wareneingängen kann im Feld <text:span text:style-name="Strong_20_Emphasis">Lg&gt;</text:span> ein abweichendes Lager vorgegeben werden. Beachten Sie, dass für die automatische Mengenführung  im Menü <text:span text:style-name="Strong_20_Emphasis">System| Programmeinstellungen| Programm-Parametereinstellungen</text:span> der Schalter "<text:span text:style-name="Strong_20_Emphasis">ext.Lagerbuchung für alle Artikel aktiv</text:span>" eingeschaltet sein muss.</text:p>
      <text:p text:style-name="Text_20_body"><text:line-break/></text:p>
      <text:h text:style-name="Heading_20_3" text:outline-level="3"><text:bookmark-start text:name="__RefHeading___lieferscheine_und_rechnungen_von_einem_externen_lager_13"/><text:bookmark-start text:name="lieferscheine_und_rechnungen_von_einem_externen_lager"/>Lieferscheine und Rechnungen von einem externen Lager<text:bookmark-end text:name="__RefHeading___lieferscheine_und_rechnungen_von_einem_externen_lager_13"/><text:bookmark-end text:name="lieferscheine_und_rechnungen_von_einem_externen_lager"/></text:h>
      <text:p text:style-name="Text_20_body">Auch bei den Ausgangsbelegen (Angebot Auftrag usw. bis hin zur Gutschrift) lassen sich abweichende Lager im Feld <text:span text:style-name="Strong_20_Emphasis">Lg&gt;</text:span> der Belegposition angeben.</text:p>
      <text:p text:style-name="Text_20_body">Beachten Sie, dass für die automatische Mengenführung  im Menü <text:span text:style-name="Strong_20_Emphasis">System| Programmeinstellungen| Programm-Parametereinstellungen</text:span> der Schalter "<text:span text:style-name="Strong_20_Emphasis">ext.Lagerbuchung für alle Artikel aktiv</text:span>" eingeschaltet sein muß.</text:p>
      <text:p text:style-name="Text_20_body"><text:line-break/></text:p>
      <text:h text:style-name="Heading_20_3" text:outline-level="3"><text:bookmark-start text:name="__RefHeading___lager_bw_beistellware_fuer_produktionen_14"/><text:bookmark-start text:name="lager_bw_beistellware_fuer_produktionen"/>Lager "BW", Beistellware für Produktionen<text:bookmark-end text:name="__RefHeading___lager_bw_beistellware_fuer_produktionen_14"/><text:bookmark-end text:name="lager_bw_beistellware_fuer_produktionen"/></text:h>
      <text:p text:style-name="Text_20_body">Der Name "BW" ist für Lager reserviert in dem Beistellwaren für Produktionen geführt werden.
In der Produktion werden Positionen mit dem Lager „BW“ (Beistellware) nicht mit im EK eines K-Artikels einkalkuliert.
Soche Waren werden lagertechnisch nicht gebucht und gehen nicht in Gebrauch. Sie tauchen nur dispositiv auf.</text:p>
      <text:p text:style-name="Text_20_body">D.h. Sie dürfen keines Ihrer Lager "BW" benennen.</text:p>
      <text:h text:style-name="Heading_20_2" text:outline-level="2"><text:bookmark-start text:name="__RefHeading___inventur_15"/><text:bookmark-start text:name="inventur"/>Inventur<text:bookmark-end text:name="__RefHeading___inventur_15"/><text:bookmark-end text:name="inventur"/></text:h>
      <text:p text:style-name="Text_20_body">Vor Durchführung der Inventur sollten Sie zuerst die externen Lager prüfen und deren Mengen korrigieren.</text:p>
      <text:p text:style-name="Text_20_body">Wenn Sie bei jedem geprüften Lager das Kennzeichen "O" im Statusfeld eintragen lässt sich jederzeit erkennen ob bereits alle Lager überprüft sind.</text:p>
      <text:p text:style-name="Text_20_body">Führen Sie erst dann die Inventur des Hauptlagers durch. Beachten Sie dazu das Kapitel Inventur im IFW Handbu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externe_lager</dc:title>
  </office:meta>
</office:document-meta>
</file>