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490e6729148950e0a9f23bc571441d9.png"/>
  <manifest:file-entry manifest:media-type="image/png" manifest:full-path="Pictures/f48834e6b93785779629fcc8bef0eb52.png"/>
  <manifest:file-entry manifest:media-type="image/png" manifest:full-path="Pictures/592414d8f2c872438effa07455f8d12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zusatzmodule:datev_schnittstelle_2018_installation"/><text:bookmark-start text:name="__RefHeading___datev_schnittstelle_ab_01.101.2018_1"/><text:bookmark-start text:name="datev_schnittstelle_ab_01.101.2018"/>Datev Schnittstelle ab 01.101.2018<text:bookmark-end text:name="__RefHeading___datev_schnittstelle_ab_01.101.2018_1"/><text:bookmark-end text:name="datev_schnittstelle_ab_01.101.2018"/></text:h>
      <text:h text:style-name="Heading_20_3" text:outline-level="3"><text:bookmark-start text:name="__RefHeading___vorraussetzung_2"/><text:bookmark-start text:name="vorraussetzung"/>Vorraussetzung<text:bookmark-end text:name="__RefHeading___vorraussetzung_2"/><text:bookmark-end text:name="vorraussetzung"/></text:h>
      <text:list text:style-name="Numbering_20_1" text:continue-numbering="false">
        <text:list-item>
          <text:p text:style-name="Numbering_20_1_Content_First"> Für den Import muß das Exe mindestens Rev 2.1-13/642 sein, sonst geht der Import-Dialog nicht</text:p>
        </text:list-item>
        <text:list-item>
          <text:p text:style-name="Numbering_20_1_Content"> FIBU-Funktion wurde erweitert (weitere Prüfungen vorm Export), neues EXE nur bei Stammkunden</text:p>
        </text:list-item>
        <text:list-item>
          <text:p text:style-name="Numbering_20_1_Content_Last"> Makro Kommando "ExportFibuStapel" wird benötigt, daß die Daten nicht nur ausgegeben werden, sondern auch die zugehörigen Belege verbucht werden.</text:p>
        </text:list-item>
      </text:list>
      <text:h text:style-name="Heading_20_3" text:outline-level="3"><text:bookmark-start text:name="__RefHeading___installation_3"/><text:bookmark-start text:name="installation"/>Installation<text:bookmark-end text:name="__RefHeading___installation_3"/><text:bookmark-end text:name="installation"/></text:h>
      <text:list text:style-name="Numbering_20_1" text:continue-numbering="false">
        <text:list-item>
          <text:p text:style-name="Numbering_20_1_Content_First"> Ordner module/ifw_datev einspielen</text:p>
        </text:list-item>
        <text:list-item>
          <text:p text:style-name="Numbering_20_1_Content"> Fakt.mrc alte Buchungsstapel-Exporte deaktivieren, Parameter lassen</text:p>
        </text:list-item>
        <text:list-item>
          <text:p text:style-name="Numbering_20_1_Content"> In Ausgabeformularen die Datei Buchungsstapel_Ausgabeformulare.csv importieren, sind Druckmenüpunkte, die für die Makrofunktion ExportFibuStapel benötigt werden. </text:p>
        </text:list-item>
        <text:list-item>
          <text:p text:style-name="Numbering_20_1_Content_Last"> Verzeichnis ifw\reports\datev anlegen</text:p>
        </text:list-item>
      </text:list>
      <text:p text:style-name="Text_20_body">Ordner einspielen, Druckmenüpunkte importieren, alte Menüpunkte auskommentieren.
Bei Importen (eher selten): EXE auf Version prüfen</text:p>
      <text:p text:style-name="Text_20_body">In Programm muß filedialog.htm vorhanden sein.</text:p>
      <text:h text:style-name="Heading_20_3" text:outline-level="3"><text:bookmark-start text:name="__RefHeading___fakt.mrc_4"/><text:bookmark-start text:name="fakt.mrc"/>fakt.mrc<text:bookmark-end text:name="__RefHeading___fakt.mrc_4"/><text:bookmark-end text:name="fakt.mrc"/></text:h>
      <text:p text:style-name="Text_20_body">Standard fakt.mrc Menüpunkte auskommentieren:</text:p>
      <text:p text:style-name="Preformatted_20_Text"><text:tab/>MENUITEM " Buchungsstapel -&gt; DATEV anh„ngen " 0x80d<text:line-break/><text:tab/>MENUITEM " Buchungsstapel -&gt; DATEV berschreiben " 0x80c<text:line-break/><text:tab/>SEPARATOR<text:line-break/><text:tab/>MENUITEM " øDATEV-Datentr„ger anschauen " 0x80f<text:line-break/><text:tab/>MENUITEM " DATEV -&gt; Buchungsstapel " 0x80e</text:p>
      <text:p text:style-name="Text_20_body">ifw_datev/fakt.mrc:
Bei Kunden mit Fibu den menüpunkt :Kontenneuanlage → Datev aktivieren
Bei den anderen deaktivieren (ohne Fibu) </text:p>
      <text:h text:style-name="Heading_20_3" text:outline-level="3"><text:bookmark-start text:name="__RefHeading___druckmenues_installieren_5"/><text:bookmark-start text:name="druckmenues_installieren"/>Druckmenüs installieren<text:bookmark-end text:name="__RefHeading___druckmenues_installieren_5"/><text:bookmark-end text:name="druckmenues_installieren"/></text:h>
      <text:p text:style-name="Text_20_body">Datei install/druckmenue.csv nach ifw/daten kopieren und im IFW aus vorlaz heraus installieren/importieren</text:p>
      <text:h text:style-name="Heading_20_3" text:outline-level="3"><text:bookmark-start text:name="__RefHeading___zugriffrechte_einstellen_6"/><text:bookmark-start text:name="zugriffrechte_einstellen"/>Zugriffrechte einstellen<text:bookmark-end text:name="__RefHeading___zugriffrechte_einstellen_6"/><text:bookmark-end text:name="zugriffrechte_einstellen"/></text:h>
      <text:p text:style-name="Text_20_body">Zugriffsrechte auf die neuen Menüpukte prüfen und einstellen.
<draw:frame draw:style-name="mediacenter" draw:name="Rechtegruppe Legend" text:anchor-type="paragraph" draw:z-index="0" svg:width="10.583333333333cm"><draw:text-box><text:p text:style-name="legendcenter"><draw:frame draw:style-name="mediacenter" draw:name="Rechtegruppe" text:anchor-type="paragraph" draw:z-index="0" svg:width="10.583333333333cm" svg:height="8.7828492392808cm"><draw:image xlink:href="Pictures/0490e6729148950e0a9f23bc571441d9.png" xlink:type="simple" xlink:show="embed" xlink:actuate="onLoad"/></draw:frame>Rechtegruppe</text:p></draw:text-box></draw:frame><text:line-break/>
.Datev bearbeiten<text:line-break/>
Datev Menüpunkte, Konten, Buchungs-<text:line-break/>
stapel, Ändern, löschen<text:line-break/>
<text:line-break/>
<draw:frame draw:style-name="mediacenter" draw:name="Aktive Menüpunkte Legend" text:anchor-type="paragraph" draw:z-index="0" svg:width="10.583333333333cm"><draw:text-box><text:p text:style-name="legendcenter"><draw:frame draw:style-name="mediacenter" draw:name="Aktive Menüpunkte" text:anchor-type="paragraph" draw:z-index="1" svg:width="10.583333333333cm" svg:height="6.63575cm"><draw:image xlink:href="Pictures/f48834e6b93785779629fcc8bef0eb52.png" xlink:type="simple" xlink:show="embed" xlink:actuate="onLoad"/></draw:frame>Aktive Menüpunkte</text:p></draw:text-box></draw:frame><text:line-break/>
<draw:frame draw:style-name="mediacenter" draw:name="Dateirechte Legend" text:anchor-type="paragraph" draw:z-index="0" svg:width="10.583333333333cm"><draw:text-box><text:p text:style-name="legendcenter"><draw:frame draw:style-name="mediacenter" draw:name="Dateirechte" text:anchor-type="paragraph" draw:z-index="2" svg:width="10.583333333333cm" svg:height="2.1251673360107cm"><draw:image xlink:href="Pictures/592414d8f2c872438effa07455f8d12f.png" xlink:type="simple" xlink:show="embed" xlink:actuate="onLoad"/></draw:frame>Dateirechte</text:p></draw:text-box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Datei</text:p>
          </table:table-cell>
          <table:table-cell office:value-type="string" table:style-name="tableheader">
            <text:p text:style-name="Table_20_Heading">Rechte</text:p>
          </table:table-cell>
        </table:table-row>
        <table:table-row>
          <table:table-cell office:value-type="string" table:style-name="tablecell">
            <text:p text:style-name="tablealignleft">Buchst</text:p>
          </table:table-cell>
          <table:table-cell office:value-type="string" table:style-name="tablecell">
            <text:p text:style-name="tablealignleft">ADELNSUV</text:p>
          </table:table-cell>
        </table:table-row>
        <table:table-row>
          <table:table-cell office:value-type="string" table:style-name="tablecell">
            <text:p text:style-name="tablealignleft">Konten</text:p>
          </table:table-cell>
          <table:table-cell office:value-type="string" table:style-name="tablecell">
            <text:p text:style-name="tablealignleft">ADELNSUV</text:p>
          </table:table-cell>
        </table:table-row>
      </table:table>
      <text:h text:style-name="Heading_20_3" text:outline-level="3"><text:bookmark-start text:name="__RefHeading___dateien_7"/><text:bookmark-start text:name="dateien"/>Dateien:<text:bookmark-end text:name="__RefHeading___dateien_7"/><text:bookmark-end text:name="dateie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buchsti1_510.imu                    </text:p>
          </table:table-cell>
          <table:table-cell office:value-type="string" table:style-name="tablecell">
            <text:p text:style-name="tablealignleft"> Importvorlage für Buchungsstapel DATEV</text:p>
          </table:table-cell>
        </table:table-row>
        <table:table-row>
          <table:table-cell office:value-type="string" table:style-name="tablecell">
            <text:p text:style-name="tablealignleft">Buchungsstapel_Ausgabeformulare.csv </text:p>
          </table:table-cell>
          <table:table-cell office:value-type="string" table:style-name="tablecell">
            <text:p text:style-name="tablealignleft"> Druckmenüpunkte s.o.</text:p>
          </table:table-cell>
        </table:table-row>
        <table:table-row>
          <table:table-cell office:value-type="string" table:style-name="tablecell">
            <text:p text:style-name="tablealignleft">Datev_Anschauen.pru                 </text:p>
          </table:table-cell>
          <table:table-cell office:value-type="string" table:style-name="tablecell">
            <text:p text:style-name="tablealignleft"> Funktion DATEV-Datei anschauen</text:p>
          </table:table-cell>
        </table:table-row>
        <table:table-row>
          <table:table-cell office:value-type="string" table:style-name="tablecell">
            <text:p text:style-name="tablealignleft">Datev_Buchungsstapel.dvu            </text:p>
          </table:table-cell>
          <table:table-cell office:value-type="string" table:style-name="tablecell">
            <text:p text:style-name="tablealignleft"> Ausgabeformular DATEV-Export (Schnittstellenprogrammierung)</text:p>
          </table:table-cell>
        </table:table-row>
        <table:table-row>
          <table:table-cell office:value-type="string" table:style-name="tablecell">
            <text:p text:style-name="tablealignleft">Datev_Buchungsstapel.pru            </text:p>
          </table:table-cell>
          <table:table-cell office:value-type="string" table:style-name="tablecell">
            <text:p text:style-name="tablealignleft"> Makro DATEV-Export (Dateihandling, Ausgabe)</text:p>
          </table:table-cell>
        </table:table-row>
        <table:table-row>
          <table:table-cell office:value-type="string" table:style-name="tablecell">
            <text:p text:style-name="tablealignleft">Datev_Importieren.pru               </text:p>
          </table:table-cell>
          <table:table-cell office:value-type="string" table:style-name="tablecell">
            <text:p text:style-name="tablealignleft"> Makro DATEV-Import (Dateihandling, Import)</text:p>
          </table:table-cell>
        </table:table-row>
        <table:table-row>
          <table:table-cell office:value-type="string" table:style-name="tablecell">
            <text:p text:style-name="tablealignleft">Datev_Kontenbeschriftungen.dvu      </text:p>
          </table:table-cell>
          <table:table-cell office:value-type="string" table:style-name="tablecell">
            <text:p text:style-name="tablealignleft"> Ausgabeformular DATEV-Export (Schnittstellenprogrammierung)</text:p>
          </table:table-cell>
        </table:table-row>
        <table:table-row>
          <table:table-cell office:value-type="string" table:style-name="tablecell">
            <text:p text:style-name="tablealignleft">Datev_Kontenbeschriftungen.pru      </text:p>
          </table:table-cell>
          <table:table-cell office:value-type="string" table:style-name="tablecell">
            <text:p text:style-name="tablealignleft"> Makro DATEV-Export (Dateihandling, Ausgabe)</text:p>
          </table:table-cell>
        </table:table-row>
        <table:table-row>
          <table:table-cell office:value-type="string" table:style-name="tablecell">
            <text:p text:style-name="tablealignleft">fakt.mrc                            </text:p>
          </table:table-cell>
          <table:table-cell office:value-type="string" table:style-name="tablecell">
            <text:p text:style-name="tablealignleft"> Menüpunkte DATEV</text:p>
          </table:table-cell>
        </table:table-row>
        <table:table-row>
          <table:table-cell office:value-type="string" table:style-name="tablecell">
            <text:p text:style-name="tablealignleft">menu*.$00                           </text:p>
          </table:table-cell>
          <table:table-cell office:value-type="string" table:style-name="tablecell">
            <text:p text:style-name="tablealignleft"> Aufruf Makros der Menüpunkten, rufen die *.pru auf</text:p>
          </table:table-cell>
        </table:table-row>
      </table:table>
      <text:h text:style-name="Heading_20_3" text:outline-level="3"><text:bookmark-start text:name="__RefHeading___vorgehensweise_8"/><text:bookmark-start text:name="vorgehensweise"/>Vorgehensweise:<text:bookmark-end text:name="__RefHeading___vorgehensweise_8"/><text:bookmark-end text:name="vorgehensweise"/></text:h>
      <text:list text:style-name="List_20_1" text:continue-numbering="false">
        <text:list-item>
          <text:p text:style-name="List_20_1_Content_First"> Ablauf ist der gleiche wie früher.</text:p>
        </text:list-item>
        <text:list-item>
          <text:p text:style-name="List_20_1_Content"> Zielverzeichnis ist das gleiche wie früher</text:p>
        </text:list-item>
        <text:list-item>
          <text:p text:style-name="List_20_1_Content"> Es entstehen Dateien mit Zeitstempel im Namen</text:p>
        </text:list-item>
        <text:list-item>
          <text:p text:style-name="List_20_1_Content_Last"> Zusätzlich entstehen in ifw\reports die gleichen Datei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usatzmodule:datev_schnittstelle_2018_installation</dc:title>
  </office:meta>
</office:document-meta>
</file>