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ea2b75e06ee651e98df46ef35978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module:artikeldispo"/>﻿</text:p>
      <text:h text:style-name="Heading_20_1" text:outline-level="1"><text:bookmark-start text:name="__RefHeading___artikeldispo_1"/><text:bookmark-start text:name="artikeldispo"/>Artikeldispo<text:bookmark-end text:name="__RefHeading___artikeldispo_1"/><text:bookmark-end text:name="artikeldispo"/></text:h>
      <text:p text:style-name="Text_20_body">Das IFW Modul Artikeldisposition gibt den Lagerbestand aufgelöst auf die Kalenderwoche an. Dabei werden alle Bestellungen und Aufträge mit Terminangabe berücksichtigt.</text:p>
      <text:p text:style-name="Text_20_body">Im Artikelstamm wird in einer Zeitstrahlanzeige der Lagerbestand in der aktuellen und den nächsten fünf Wochen dargestellt.</text:p>
      <text:p text:style-name="Text_20_body">Auf Tastendruck erhalten Sie eine detailierte Auflistung der erwarteten Zu- und Abgänge im angezeigten Zeitraum. Wie im IFW gewohnt lassen sich die weitere die Belege mit ihren ganzen Details direkt zur Ansicht aufrufen.</text:p>
      <text:p text:style-name="Text_20_body">Bei Erstellen der Bestellvorschläge lassen sich zusätzlich die Dispowerte berücksichtigen.</text:p>
      <text:h text:style-name="Heading_20_2" text:outline-level="2"><text:bookmark-start text:name="__RefHeading___dispoliste_2"/><text:bookmark-start text:name="dispoliste"/>Dispoliste<text:bookmark-end text:name="__RefHeading___dispoliste_2"/><text:bookmark-end text:name="dispoliste"/></text:h>
      <text:p text:style-name="Text_20_body">Der Artikelstamm ist um die Dispoliste erweitert. Drücken Sie <text:span text:style-name="Plugin_Keyboard___keyboard">Strg</text:span>+<text:span text:style-name="Plugin_Keyboard___keyboard">→</text:span> um auf die "<text:span text:style-name="Strong_20_Emphasis">Artikelstamm- Dispoübersicht</text:span>" umzuschalten</text:p>
      <text:p text:style-name="Text_20_body"><text:line-break/>
Ausschnitt der Artikelstamm Dispoübersicht</text:p>
      <text:p text:style-name="Text_20_body">Neben der Artikelnummer und Artikelbezeichnung ist der aktuelle Lagerbestand ("<text:span text:style-name="Strong_20_Emphasis">LgBst</text:span>") aufgeführt. Neben der aktuelle Kalenderwoche ("<text:span text:style-name="Strong_20_Emphasis">&gt;09&lt;</text:span>") sind die voraussichtlichen Lageberstände der folgenden Wochen("<text:span text:style-name="Strong_20_Emphasis">KW10, KW11 …</text:span>") angezeigt. Der Zeitstrahl läßt sich mit der Tasten (<text:span text:style-name="Plugin_Keyboard___keyboard">⇧</text:span>+<text:span text:style-name="Plugin_Keyboard___keyboard">→</text:span> bzw. <text:span text:style-name="Plugin_Keyboard___keyboard">⇧</text:span>+<text:span text:style-name="Plugin_Keyboard___keyboard">←</text:span>) verschieben.</text:p>
      <text:p text:style-name="Text_20_body">In der Grafik sind 0 Stück des Artikels 900001 auf Lager. In der KW09 sind 50 Stück ausgewiesen. Dann bleibt der Bestand in KW10 unverändert und sinkt in KW 11 auf -62. Er verbleibt dann in den Folgewochen auf -62. Der verfügbare Lagerbestand ("<text:span text:style-name="Strong_20_Emphasis">VLgBs</text:span>") ist mit -112 ausgewiesen. Man kann also davon ausgehen, dass Aufträge über 112 Stück vorhanden sind.</text:p>
      <text:p text:style-name="Text_20_body">Drücken Sie auf dem Artikel <text:span text:style-name="Plugin_Keyboard___keyboard">Alt</text:span>+<text:span text:style-name="Plugin_Keyboard___keyboard">F8</text:span> um die Lagerbewegungen im Detail zu sehen.</text:p>
      <text:h text:style-name="Heading_20_4" text:outline-level="4"><text:bookmark-start text:name="__RefHeading___anzeige_voraussichtlicher_lagerbestand_3"/><text:bookmark-start text:name="anzeige_voraussichtlicher_lagerbestand"/>Anzeige voraussichtlicher Lagerbestand<text:bookmark-end text:name="__RefHeading___anzeige_voraussichtlicher_lagerbestand_3"/><text:bookmark-end text:name="anzeige_voraussichtlicher_lagerbestand"/></text:h>
      <text:p text:style-name="Text_20_body">Folgende Ansicht ist <text:span text:style-name="Strong_20_Emphasis">ausschliesslich in der IFW Klassik Version verfügbar</text:span>. In der grafischen UI kann sie nicht angezeigt werden:
<text:line-break/>
In der Maske sind die Zu- und Abgänge innerhalb des gewählten sechs Wochenzeitraumes aufgeführt. Ein Kürzel weist auf den Belegtyp (B Bestellung, A Auftrag) hin. Daneben ist die Lieferanten-, bzw. Kundennummer und die Zugangs- bzw. Abgangsmenge angezeigt. In jeder Spalte sind alle Zu- und Abgänge aufgeführt. Im Fuß ist der Bestand am Wochenanfang ("<text:span text:style-name="Strong_20_Emphasis">Anf</text:span>"), die Summe Zu- und Abgänge ("<text:span text:style-name="Strong_20_Emphasis">Zu</text:span>", "<text:span text:style-name="Strong_20_Emphasis">Ab</text:span>"), sowie der voraussichtliche Endbestand ("<text:span text:style-name="Strong_20_Emphasis">End</text:span>") angezeigt.</text:p>
      <text:p text:style-name="Text_20_body">Positionieren Sie den Cursor auf einem Eintrag und drücken Sie <text:span text:style-name="Plugin_Keyboard___keyboard">Eingabe</text:span>. Es öffnet sich die Positionsliste der Aufträge, bzw. Bestellungen.
<text:line-break/>
<draw:frame draw:style-name="mediacenter" draw:name="0" text:anchor-type="paragraph" draw:z-index="0" svg:width="24.791458333333cm" style:rel-width="100%" svg:height="9.3927083333333cm" style:rel-height="scale"><draw:image xlink:href="Pictures/a3ea2b75e06ee651e98df46ef3597830.png" xlink:type="simple" xlink:show="embed" xlink:actuate="onLoad"/></draw:frame>
Ansicht <text:span text:style-name="Strong_20_Emphasis">ausschliesslich in IFW Klassik</text:span></text:p>
      <text:p text:style-name="Text_20_body">Mit der Taste <text:span text:style-name="Plugin_Keyboard___keyboard">Eingabe</text:span> können Sie nun die Position selbst oder mit <text:span text:style-name="Plugin_Keyboard___keyboard">F9</text:span> den gesamten Beleg einsehen. Drücken Sie <text:span text:style-name="Plugin_Keyboard___keyboard">Esc</text:span> um zur Artikelliste zurückzukehren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inweis:</text:span><text:line-break/></text:p><text:p text:style-name="Text_20_body">Belege werden in der Darstellung nur angezeigt, wenn in den Bestellungen der "bestätigte Termin" bzw. In den Aufträgen der "Liefertermin" eingetragen sind.</text:p><text:p text:style-name="Text_20_body">In Verbindung mit dem Modul Lagerproduktion werden auch die Zu- und Abgänge der mit Terminen versehenen Produktionen angezeigt.</text:p></table:table-cell></table:table-row></table:table></draw:text-box></draw:frame></text:p>
      <text:h text:style-name="Heading_20_2" text:outline-level="2"><text:bookmark-start text:name="__RefHeading___bestellvorschlaege_4"/><text:bookmark-start text:name="bestellvorschlaege"/>Bestellvorschläge<text:bookmark-end text:name="__RefHeading___bestellvorschlaege_4"/><text:bookmark-end text:name="bestellvorschlaege"/></text:h>
      <text:p text:style-name="Text_20_body">Im Menü Bestellvorschläge kann nun auch der Dispolagerbestand berücksichtigt werden.</text:p>
      <text:p text:style-name="Text_20_body">Bestellvorschlag von Artikelstamm-Dispo</text:p>
      <text:p text:style-name="Text_20_body">Wählen Sie den Menüpunkt um die folgende Maske zu öffnen.</text:p>
      <text:p text:style-name="Text_20_body">Mit "<text:span text:style-name="Strong_20_Emphasis">Dispolagerbestand &lt; 0</text:span>" bzw. "<text:span text:style-name="Strong_20_Emphasis">Dispobestand &lt; Minimalbestand</text:span>" geben Sie ab welcher Lagermenge ein Artikel zur Bestellung vorgeschlagen wird.</text:p>
      <text:p text:style-name="Text_20_body">Geben Sie das Datum ein, bis zu dem das IFW die Lagebestände prüfen soll.</text:p>
      <text:p text:style-name="Text_20_body">Wählen Sie einen der drei Schalter um zur Bedarfsermittlung, "alle Belege bis KW" "alle Belege in KW" oder "alle Belege ab KW" zu prüfen.</text:p>
      <text:p text:style-name="Text_20_body">Mit <text:span text:style-name="Plugin_Keyboard___keyboard">Eingabe</text:span> starten Sie die Bedarfsermittlung. Das IFW berechnet die Bestelliste, mit der Sie dann Ihre Bestellungen zusammenstellen können.</text:p>
      <text:p text:style-name="Text_20_body">Wie Sie mit der Bestelliste arbeiten, ist im IFW Handbuch im Kapitel "Tutorial Einkauf" beschrieben.</text:p>
      <text:h text:style-name="Heading_20_2" text:outline-level="2"><text:bookmark-start text:name="__RefHeading___bestellung_mit_bestaetigtem_termin_5"/><text:bookmark-start text:name="bestellung_mit_bestaetigtem_termin"/>Bestellung mit Bestätigtem Termin<text:bookmark-end text:name="__RefHeading___bestellung_mit_bestaetigtem_termin_5"/><text:bookmark-end text:name="bestellung_mit_bestaetigtem_termin"/></text:h>
      <text:p text:style-name="Text_20_body">Damit die Lagerzugänge in der Dispoliste angezeigt werden müssen die Bestätigten Termine in jeder Bestellposition ausgefüllt sein.</text:p>
      <text:p text:style-name="Text_20_body">Bestätigter Termin in der Bestellposition</text:p>
      <text:p text:style-name="Text_20_body">Bestätigter Termin im Fuß der Bestellung</text:p>
      <text:p text:style-name="Text_20_body">Sie können dabei entweder in jeder einzelnen Position der Bestellung einen eigenen Termin angeben, oder im Fuß der Bestellung einen bestätigten Liefertermin für alle Positionen angeben.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Hinweis:</text:span><text:line-break/></text:p><text:p text:style-name="Text_20_body">Der Termin im Fuß der Bestellung wird bei Speichern der Bestellung in alle Positionen eingetragen die keine Angabe im Feld "BestätTerm:" haben.</text:p><text:p text:style-name="Text_20_body">Der Wunschtermin ("<text:span text:style-name="Strong_20_Emphasis">WuTerm</text:span>") dient nur Ihrer Information und wirkt sich nicht auf die Darstellung in der Dispoliste aus.</text:p></table:table-cell></table:table-row></table:table></draw:text-box></draw:frame></text:p>
      <text:h text:style-name="Heading_20_2" text:outline-level="2"><text:bookmark-start text:name="__RefHeading___auftraege_mit_liefertermin_6"/><text:bookmark-start text:name="auftraege_mit_liefertermin"/>Aufträge mit Liefertermin<text:bookmark-end text:name="__RefHeading___auftraege_mit_liefertermin_6"/><text:bookmark-end text:name="auftraege_mit_liefertermin"/></text:h>
      <text:p text:style-name="Text_20_body">Damit die Lagerabgänge in der Dispoliste angezeigt werden müssen die bestätigten Termine in jeder Auftragsposition ausgefüllt sein</text:p>
      <text:p text:style-name="Text_20_body">Bestätigter Termin in der Auftragsposition</text:p>
      <text:p text:style-name="Text_20_body">Bestätigter Termin im Fuß des Auftrags</text:p>
      <text:p text:style-name="Text_20_body">Sie können dabei entweder in jeder einzelnen Position des Auftrag einen eigenen Termin angeben, oder im Fuß des Auftrags einen bestätigten Liefertermin für alle Positionen angeben.</text:p>
      <text:p text:style-name="Text_20_body"><draw:frame draw:style-name="PluginODTAutoStyle_Frame_9_text_frame" draw:name="Frame3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Hinweis:</text:span><text:line-break/></text:p><text:p text:style-name="Text_20_body">Der Termin im Fuß des Auftrags wird beim Speichern des Auftrags in alle Positionen eingetragen die keine Angabe im Feld "<text:span text:style-name="Strong_20_Emphasis">LiTerm:</text:span>" haben.</text:p><text:p text:style-name="Text_20_body">Der Wunschtermin ("<text:span text:style-name="Strong_20_Emphasis">WuTerm</text:span>") dient nur Ihrer Information und wirkt sich nicht auf die Darstellung in der Dispoliste au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artikeldispo</dc:title>
  </office:meta>
</office:document-meta>
</file>