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c9263c518783b9769344c81b15811d.png"/>
  <manifest:file-entry manifest:media-type="image/png" manifest:full-path="Pictures/cd78b01febc8d9e15cdb1a50d57a0946.png"/>
  <manifest:file-entry manifest:media-type="image/png" manifest:full-path="Pictures/14ab6025600fd04a19bdf2d74b142780.png"/>
  <manifest:file-entry manifest:media-type="image/png" manifest:full-path="Pictures/697a9062822a816d2a361eb5786c921a.png"/>
  <manifest:file-entry manifest:media-type="image/png" manifest:full-path="Pictures/e5f413361e23cb181797e49fa4203eea.png"/>
  <manifest:file-entry manifest:media-type="image/png" manifest:full-path="Pictures/97321aac9adbc2636d0d328b1977c1f8.png"/>
  <manifest:file-entry manifest:media-type="image/png" manifest:full-path="Pictures/c9e32aedcadeee85fc684b2ffb5008cc.png"/>
  <manifest:file-entry manifest:media-type="image/png" manifest:full-path="Pictures/c922c4fb3705e61bfdc258acc6358f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satzmodule:abrufauftrag"/><text:bookmark-start text:name="__RefHeading___abrufauftraege_rahmenvertraege_mit_kunden_1"/><text:bookmark-start text:name="abrufauftraege_rahmenvertraege_mit_kunden"/>Abrufaufträge / Rahmenverträge mit Kunden<text:bookmark-end text:name="__RefHeading___abrufauftraege_rahmenvertraege_mit_kunden_1"/><text:bookmark-end text:name="abrufauftraege_rahmenvertraege_mit_kunden"/></text:h>
      <text:p text:style-name="Text_20_body">Das Modul ermöglicht die Überwachung von vereinbarten Abnahmekontingenten. Dazu lassen sich mit dem Modul Abrufaufträge angelegen, die neben den üblichen Auftragsinformationen zusätzlich Restmengen, Betrag und Laufzeit aufnehmen.</text:p>
      <text:p text:style-name="Text_20_body">Ausgangsbelege (Aufträge, Lieferschein, …) können dann "zu einem Abrufauftrag geschrieben" geschrieben werden, d.h. sie erhalten einen Bezug zum Abrufauftrag.</text:p>
      <text:p text:style-name="Text_20_body">So kann das IFW im Abrufauftrag die Restmengen festhalten.</text:p>
      <text:p text:style-name="Text_20_body">Such- und Sortiermöglichkeit der Abrufaufträge besteht nach Nummer, Kundennummer, Kundenname, Anlagedatum, Endtermin, Status und Bestellnummer.</text:p>
      <text:h text:style-name="Heading_20_2" text:outline-level="2"><text:bookmark-start text:name="__RefHeading___menuepunkte_2"/><text:bookmark-start text:name="menuepunkte"/>Menüpunkte<text:bookmark-end text:name="__RefHeading___menuepunkte_2"/><text:bookmark-end text:name="menuepunkte"/></text:h>
      <text:p text:style-name="Text_20_body"><draw:frame draw:style-name="mediacenter" draw:name="0" text:anchor-type="paragraph" draw:z-index="0" svg:width="5.2916666666667cm" svg:height="3.7729103726083cm"><draw:image xlink:href="Pictures/76c9263c518783b9769344c81b15811d.png" xlink:type="simple" xlink:show="embed" xlink:actuate="onLoad"/></draw:frame></text:p>
      <text:h text:style-name="Heading_20_2" text:outline-level="2"><text:bookmark-start text:name="__RefHeading___auswahllisten_3"/><text:bookmark-start text:name="auswahllisten"/>Auswahllisten<text:bookmark-end text:name="__RefHeading___auswahllisten_3"/><text:bookmark-end text:name="auswahllisten"/></text:h>
      <text:p text:style-name="Text_20_body"><draw:frame draw:style-name="mediacenter" draw:name="Die Auswahlliste der Abrufuaufträge Legend" text:anchor-type="paragraph" draw:z-index="0" svg:width="10.583333333333cm"><draw:text-box><text:p text:style-name="legendcenter"><draw:frame draw:style-name="mediacenter" draw:name="Die Auswahlliste der Abrufuaufträge" text:anchor-type="paragraph" draw:z-index="1" svg:width="10.583333333333cm" svg:height="5.402613187481cm"><draw:image xlink:href="Pictures/cd78b01febc8d9e15cdb1a50d57a0946.png" xlink:type="simple" xlink:show="embed" xlink:actuate="onLoad"/></draw:frame>Die Auswahlliste der Abrufuaufträge</text:p></draw:text-box></draw:frame>
Die Auswahlliste der Abrufuaufträge.<text:line-break/>
<text:line-break/>
<draw:frame draw:style-name="mediacenter" draw:name="Die Auswahlliste der  Abrufuaufträge mit Kundenangaben Legend" text:anchor-type="paragraph" draw:z-index="0" svg:width="10.583333333333cm"><draw:text-box><text:p text:style-name="legendcenter"><draw:frame draw:style-name="mediacenter" draw:name="Die Auswahlliste der  Abrufuaufträge mit Kundenangaben" text:anchor-type="paragraph" draw:z-index="2" svg:width="10.583333333333cm" svg:height="5.3542614498029cm"><draw:image xlink:href="Pictures/14ab6025600fd04a19bdf2d74b142780.png" xlink:type="simple" xlink:show="embed" xlink:actuate="onLoad"/></draw:frame>Die Auswahlliste der 
Abrufuaufträge mit Kundenangaben</text:p></draw:text-box></draw:frame>
Die Auswahlliste der Abrufuaufträge mit Kundenangaben.<text:line-break/>
<text:line-break/></text:p>
      <text:h text:style-name="Heading_20_2" text:outline-level="2"><text:bookmark-start text:name="__RefHeading___masken_4"/><text:bookmark-start text:name="masken"/>Masken<text:bookmark-end text:name="__RefHeading___masken_4"/><text:bookmark-end text:name="masken"/></text:h>
      <text:p text:style-name="Text_20_body"><draw:frame draw:style-name="mediacenter" draw:name="Der Datensatz &quot;Abrufauftrag&quot; Legend" text:anchor-type="paragraph" draw:z-index="0" svg:width="10.583333333333cm"><draw:text-box><text:p text:style-name="legendcenter"><draw:frame draw:style-name="mediacenter" draw:name="Der Datensatz &quot;Abrufauftrag&quot;" text:anchor-type="paragraph" draw:z-index="3" svg:width="10.583333333333cm" svg:height="6.692037470726cm"><draw:image xlink:href="Pictures/697a9062822a816d2a361eb5786c921a.png" xlink:type="simple" xlink:show="embed" xlink:actuate="onLoad"/></draw:frame>Der Datensatz "Abrufauftrag"</text:p></draw:text-box></draw:frame>
Der Datensatz "Abrufauftrag".<text:line-break/>
<text:line-break/>
<draw:frame draw:style-name="mediacenter" draw:name="Eine Position eines Abrufauftrag Legend" text:anchor-type="paragraph" draw:z-index="0" svg:width="10.583333333333cm"><draw:text-box><text:p text:style-name="legendcenter"><draw:frame draw:style-name="mediacenter" draw:name="Eine Position eines Abrufauftrag" text:anchor-type="paragraph" draw:z-index="4" svg:width="10.583333333333cm" svg:height="4.8060784313725cm"><draw:image xlink:href="Pictures/e5f413361e23cb181797e49fa4203eea.png" xlink:type="simple" xlink:show="embed" xlink:actuate="onLoad"/></draw:frame>Eine Position eines Abrufauftrag</text:p></draw:text-box></draw:frame>
Eine Position eines Abrufauftrag.<text:line-break/></text:p>
      <text:h text:style-name="Heading_20_2" text:outline-level="2"><text:bookmark-start text:name="__RefHeading___auftrag_5"/><text:bookmark-start text:name="auftrag"/>Auftrag<text:bookmark-end text:name="__RefHeading___auftrag_5"/><text:bookmark-end text:name="auftrag"/></text:h>
      <text:p text:style-name="Text_20_body"><draw:frame draw:style-name="mediacenter" draw:name="Der Menüpunkt um vom Abrufauftrag einen Auftrag anzulegen Legend" text:anchor-type="paragraph" draw:z-index="0" svg:width="5.2916666666667cm"><draw:text-box><text:p text:style-name="legendcenter"><draw:frame draw:style-name="mediacenter" draw:name="Der Menüpunkt um vom Abrufauftrag einen Auftrag anzulegen" text:anchor-type="paragraph" draw:z-index="5" svg:width="5.2916666666667cm" svg:height="4.7485337243402cm"><draw:image xlink:href="Pictures/97321aac9adbc2636d0d328b1977c1f8.png" xlink:type="simple" xlink:show="embed" xlink:actuate="onLoad"/></draw:frame>Der Menüpunkt um vom Abrufauftrag einen Auftrag anzulegen</text:p></draw:text-box></draw:frame>
Der Menüpunkt um vom Abrufauftrag einen Auftrag anzulegen.<text:line-break/>
<text:line-break/>
<draw:frame draw:style-name="mediacenter" draw:name="Eine Position mit Bezug zu einem Abrufauftrag Legend" text:anchor-type="paragraph" draw:z-index="0" svg:width="10.583333333333cm"><draw:text-box><text:p text:style-name="legendcenter"><draw:frame draw:style-name="mediacenter" draw:name="Eine Position mit Bezug zu einem Abrufauftrag" text:anchor-type="paragraph" draw:z-index="6" svg:width="10.583333333333cm" svg:height="4.7408382066277cm"><draw:image xlink:href="Pictures/c9e32aedcadeee85fc684b2ffb5008cc.png" xlink:type="simple" xlink:show="embed" xlink:actuate="onLoad"/></draw:frame>Eine Position mit Bezug zu einem Abrufauftrag</text:p></draw:text-box></draw:frame>
Eine Position mit Bezug zu einem Abrufauftrag.<text:line-break/>
<text:line-break/></text:p>
      <text:h text:style-name="Heading_20_2" text:outline-level="2"><text:bookmark-start text:name="__RefHeading___ausdrucke_6"/><text:bookmark-start text:name="ausdrucke"/>Ausdrucke<text:bookmark-end text:name="__RefHeading___ausdrucke_6"/><text:bookmark-end text:name="ausdrucke"/></text:h>
      <text:p text:style-name="Text_20_body"><draw:frame draw:style-name="mediacenter" draw:name="Der Ausdruck Liste der Abrufaufträge für Excel (Ausschnitt) Legend" text:anchor-type="paragraph" draw:z-index="0" svg:width="10.583333333333cm"><draw:text-box><text:p text:style-name="legendcenter"><draw:frame draw:style-name="mediacenter" draw:name="Der Ausdruck Liste der Abrufaufträge für Excel (Ausschnitt)" text:anchor-type="paragraph" draw:z-index="7" svg:width="10.583333333333cm" svg:height="4.1208194905869cm"><draw:image xlink:href="Pictures/c922c4fb3705e61bfdc258acc6358fd3.png" xlink:type="simple" xlink:show="embed" xlink:actuate="onLoad"/></draw:frame>Der Ausdruck Liste der Abrufaufträge für Excel (Ausschnitt)</text:p></draw:text-box></draw:frame>
Der Ausdruck Liste der Abrufaufträge für Excel (Ausschnitt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abrufauftrag</dc:title>
  </office:meta>
</office:document-meta>
</file>