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69ccf417d690e4f7a9a797fc0e3c5f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emo:demoinstall"/>﻿</text:p>
      <text:h text:style-name="Heading_20_1" text:outline-level="1"><text:bookmark-start text:name="__RefHeading___ifw_demoinstallation_1"/><text:bookmark-start text:name="ifw_demoinstallation"/>IFW Demoinstallation<text:bookmark-end text:name="__RefHeading___ifw_demoinstallation_1"/><text:bookmark-end text:name="ifw_demoinstallation"/></text:h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&lt;html&gt;&lt;center&gt;Führen Sie die Datei demostd.exe aus.
Folgen Sie den Anweisungen auf dem Bildschirm.&lt;/html&gt; 
<text:line-break/>
<text:line-break/>

<text:line-break/>
<text:line-break/>

<text:line-break/>
<text:line-break/>
Klicken Sie auf <text:span text:style-name="Strong_20_Emphasis">Setup</text:span> und im folgenden Bildschirm auf <text:span text:style-name="Strong_20_Emphasis">Weiter</text:span>, um die Installation zu starten.<text:line-break/>
Im folgenden können Sie nun das Laufwerk auswählen, auf das Sie die Demo installieren möchten.<text:line-break/>
<text:span text:style-name="Strong_20_Emphasis">Hinweis:</text:span> Die Verzeichnisstruktur <text:span text:style-name="Strong_20_Emphasis">ifwroot\ifw</text:span> kann nicht geändert werden, um Beschädigungen einer evtl. vorhanden Hausinstallation vorzubeugen.
<text:line-break/>
<draw:frame draw:style-name="media" draw:name="0" text:anchor-type="as-char" draw:z-index="0" svg:width="15.875cm" svg:height="5.9787298387097cm"><draw:image xlink:href="Pictures/869ccf417d690e4f7a9a797fc0e3c5f6.png" xlink:type="simple" xlink:show="embed" xlink:actuate="onLoad"/></draw:frame>
<text:line-break/>
<text:line-break/>
Im Laufe der Installation werden Sie aufgefordert, die Installation der Datenbank Pervasive SQL zu bestätigen.
Drücken Sie auf <text:span text:style-name="Strong_20_Emphasis">OK</text:span>, um die Installation fortzusetzen.
<text:line-break/>
<text:span text:style-name="Strong_20_Emphasis">Hinweis:</text:span> Im folgenden steht "<text:span text:style-name="Strong_20_Emphasis">Pervasive.SQL V8 Workgroup</text:span>" exemplarisch für die verwendete Version von Pervasive SQL. Die tatsächliche Version kann davon abweichen.
<text:line-break/>

<text:line-break/>
<text:line-break/>
Installation der Datenbank Pervasive SQL:
Starten Sie die Installation mit der Betätigung des Buttons <text:span text:style-name="Strong_20_Emphasis">Unzip</text:span> und
folgen Sie nun den Anweisungen auf dem Bildschirm.
<text:line-break/>

<text:line-break/>
<text:line-break/>

<text:line-break/>
<text:line-break/>

<text:line-break/>
<text:line-break/>
Schließen Sie das folgende Registrierungsfenster durch das Klicken auf das Kreuz oben rechts, um die Installation zu beenden.
<text:line-break/>

<text:line-break/>
<text:line-break/>
Im folgenden wird nun die Datenbank eingerichtet, die zum Betrieb des IFW benötigt wird.<text:line-break/>
Es werden 2 Testläufe absolviert, die mit Erfolg absolviert werden müssen, um einen reibungslosen Betrieb des IFW zu ermöglichen.
<text:line-break/>

<text:line-break/>
<text:line-break/>
Wurden alle Punkte auf der rechten Seite abgehakt, ist der Test erfolgeich durchgeführt worden.
<text:line-break/>
<text:line-break/>

<text:line-break/>
<text:line-break/>
Hier gilt das Gleiche wie beim ersten Testlauf. Wurden alle Punkte abgehakt, ist der Test erfolgreich abgeschlossen.</text:p>
      <text:p text:style-name="Text_20_body">Bestätigen Sie nun die ordungsgemäße Installation der Datenbank durch Drücken des OK-Buttons.
<text:line-break/>

<text:line-break/>
<text:line-break/>

<text:line-break/>
<text:line-break/>
Die IFW Demo wurde erfolgreich auf Ihrem System installiert.</text:p>
      <text:h text:style-name="Heading_20_2" text:outline-level="2"><text:bookmark-start text:name="__RefHeading___deinstallation_3"/><text:bookmark-start text:name="deinstallation"/>Deinstallation<text:bookmark-end text:name="__RefHeading___deinstallation_3"/><text:bookmark-end text:name="deinstallation"/></text:h>
      <text:p text:style-name="Text_20_body">&lt;html&gt;&lt;center&gt;&lt;/html&gt;
Um die IFW-Demo von Ihrem System wieder zu entfernen, genügt es, das Verzeichnis <text:span text:style-name="Strong_20_Emphasis">ifwroot</text:span> auf Ihrer Festplatte zu löschen.
<text:line-break/>
<text:line-break/>

<text:line-break/>
<text:line-break/>
Zur Deinstallation der Datenbank Pervasive SQL gehen Sie wie folgt vor:</text:p>
      <text:p text:style-name="Text_20_body">Öffnen Sie die Systemsteuerung und führen Sie dort den Punkt Software aus.
<text:line-break/>

<text:line-break/>
<text:line-break/>
In der sich öffnenden Programmliste scrollen Sie so weit nach unten, bis Sie den Punkt <text:span text:style-name="Strong_20_Emphasis">Pervasive.SQL V8 Workgroup (v8.5)</text:span> erreichen.<text:line-break/>
Klicken Sie dort auf <text:span text:style-name="Strong_20_Emphasis">Entfernen</text:span>, um die Deinstallation zu beginnen.
<text:line-break/>

<text:line-break/>
<text:line-break/>
Bestätigen Sie die folgende Sicherheitsabfrage mit <text:span text:style-name="Strong_20_Emphasis">Ja</text:span>. Die Deinstallation läuft nun automatisch ab.
<text:line-break/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emo:demoinstall</dc:title>
  </office:meta>
</office:document-meta>
</file>