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news:mwst2020_fibu_entwurf"/><text:bookmark-start text:name="__RefHeading___mehrwertsteuerumstellung_ifw_finanzbuchhaltung_1"/><text:bookmark-start text:name="mehrwertsteuerumstellung_ifw_finanzbuchhaltung"/>Mehrwertsteuerumstellung IFW Finanzbuchhaltung<text:bookmark-end text:name="__RefHeading___mehrwertsteuerumstellung_ifw_finanzbuchhaltung_1"/><text:bookmark-end text:name="mehrwertsteuerumstellung_ifw_finanzbuchhaltung"/></text:h>
      <text:p text:style-name="Text_20_body">Vorläufige Fassung, Stand 19.06.2020</text:p>
      <text:p text:style-name="Text_20_body">Diese Beschreibung gilt für alle IFW Installationen mit IFW Finanzbuchhaltung. Dazu ist das Update zur Mehrwersteuerumstellung unbedingt nötig.</text:p>
      <text:p text:style-name="Text_20_body">Das IFW Update können Sie per Email an <text:a xlink:type="simple" xlink:href="mailto:wruehle@lpc-computer.de" text:style-name="Internet_20_link" text:visited-style-name="Visited_20_Internet_20_Link">wruehle@lpc-computer.de</text:a> anfrage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on Datev liegen noch keine Vorgaben für die Konteneinstellungen vor. Ebenso fehlen noch Schlüssel für die Umsatzsteuervoranmeldung.
Erst wenn diese Informationen vorhanden sind ist eine abschließende Angabe zur Vorgehensweise möglich.
Alle folgenden Informationen sind daher nur vorläufig.</text:span></text:p></table:table-cell></table:table-row></table:table></draw:text-box></draw:frame></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der Anwender kann bei der Belegerzeugung angeben ob der aktuelle oder vorherige Mehrwersteuersatz verwendet werden soll. </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5"/><text:bookmark-start text:name="ende_juni_2020"/>Ende Juni 2020<text:bookmark-end text:name="__RefHeading___ende_juni_2020_5"/><text:bookmark-end text:name="ende_juni_2020"/></text:h>
      <text:p text:style-name="Text_20_body">Erstellen Sie den Buchungstapel für Juni 2020. Führen Sie den Export aus und übergeben Sie die Daten an den Steuerberater.
Klären Sie mit Ihrem Steurberater wie Ihr Kontenrahmen erweitert werden muss.</text:p>
      <text:h text:style-name="Heading_20_4" text:outline-level="4"><text:bookmark-start text:name="__RefHeading___juli_2020_6"/><text:bookmark-start text:name="juli_2020"/>Juli 2020<text:bookmark-end text:name="__RefHeading___juli_2020_6"/><text:bookmark-end text:name="juli_2020"/></text:h>
      <text:p text:style-name="Text_20_body">Sobald die notwendigen Informationen von Datev zu den Konten vorliegen können Angaben zur Vorgehensweise gemacht werden.</text:p>
      <text:list text:style-name="List_20_1" text:continue-numbering="false">
        <text:list-item>
          <text:p text:style-name="List_20_1_Content_First"> neue Standardkonten werden im Laufe des Juli veröffentlicht.</text:p>
        </text:list-item>
        <text:list-item>
          <text:p text:style-name="List_20_1_Content_Last"> neue Steuerschlüssel  werden im Laufe des Juli veröffentlicht.</text:p>
        </text:list-item>
      </text:list>
      <text:p text:style-name="Text_20_body"><text:line-break/>
Buchungen für die Periode 7.20 dürfen erst erfaßt werden wenn das IFW Update installiert ist und die notwenigen Konfigurationen durchgeführt wurden.</text:p>
      <text:h text:style-name="Heading_20_4" text:outline-level="4"><text:bookmark-start text:name="__RefHeading___wenn_sie_bruttopreise_verwenden_7"/><text:bookmark-start text:name="wenn_sie_bruttopreise_verwenden"/>wenn Sie Bruttopreise verwenden:<text:bookmark-end text:name="__RefHeading___wenn_sie_bruttopreise_verwenden_7"/><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8"/><text:bookmark-start text:name="umstellung_der_mehrwertsteuer_ende_dezember"/>Umstellung der Mehrwertsteuer Ende Dezember<text:bookmark-end text:name="__RefHeading___umstellung_der_mehrwertsteuer_ende_dezember_8"/><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erzeugung_des_datev_buchungsstapel_im_neuen_jahr_9"/><text:bookmark-start text:name="erzeugung_des_datev_buchungsstapel_im_neuen_jahr"/>Erzeugung des Datev Buchungsstapel im neuen Jahr:<text:bookmark-end text:name="__RefHeading___erzeugung_des_datev_buchungsstapel_im_neuen_jahr_9"/><text:bookmark-end text:name="erzeugung_des_datev_buchungsstapel_im_neuen_jahr"/></text:h>
      <text:p text:style-name="Text_20_body">Je nach Vorgaben von Datev: Die Konvertierung wird wieder abgeschaltet, wenn sich der Mehrwertsteuersatz gegenüber Juni 2020 nicht ändert.</text:p>
      <text:h text:style-name="Heading_20_4" text:outline-level="4"><text:bookmark-start text:name="__RefHeading___wenn_sie_bruttopreise_verwenden_10"/><text:bookmark-start text:name="wenn_sie_bruttopreise_verwenden1"/>wenn Sie Bruttopreise verwenden:<text:bookmark-end text:name="__RefHeading___wenn_sie_bruttopreise_verwenden_10"/><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1" text:outline-level="1"><text:bookmark-start text:name="__RefHeading___belegerstellung_in_verschiedene_mehrwertsteuerzeitraeumen_11"/><text:bookmark-start text:name="belegerstellung_in_verschiedene_mehrwertsteuerzeitraeumen"/>Belegerstellung in verschiedene Mehrwertsteuerzeiträumen<text:bookmark-end text:name="__RefHeading___belegerstellung_in_verschiedene_mehrwertsteuerzeitraeumen_11"/><text:bookmark-end text:name="belegerstellung_in_verschiedene_mehrwertsteuerzeitraeumen"/></text:h>
      <text:p text:style-name="Text_20_body">Im folgenden sind Verfahren beschrieben wie sie Belege in verschiedenen Mehrwertsteuerzeiträumen handhaben können. Sprechen Sie mit Ihrem Steuerberater inwiefern diese beschriebenen Vorgehensweisen für Ihre Firma geeignet sind.</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Das Mischen von Belegpositionen mit verschiedenen Mehrwertsteuersätzen ist nicht möglich. D.h. alle Positionen innerhalb eines Belegs müssen denselben Mehrwersteursatz haben.</text:p></table:table-cell></table:table-row></table:table></draw:text-box></draw:frame></text:p>
      <text:h text:style-name="Heading_20_3" text:outline-level="3"><text:bookmark-start text:name="__RefHeading___bei_lieferungen_vor_dem_stichtag_12"/><text:bookmark-start text:name="bei_lieferungen_vor_dem_stichtag"/>bei Lieferungen vor dem Stichtag<text:bookmark-end text:name="__RefHeading___bei_lieferungen_vor_dem_stichtag_12"/><text:bookmark-end text:name="bei_lieferungen_vor_dem_stichtag"/></text:h>
      <text:p text:style-name="Text_20_body">Für die Mehrwertsteuerpflicht ist das Lieferdatum ausschlaggebend. Wir empfehlen daher alle vor dem Stichtag erfolgte Lieferungen auch vor dem Stichtag abzurechnen. Andernfalls erscheint auf der Rechnung der neue Mehrwertsteuersatz.
Sie können bei der Rechnungsstellung durch Angabe des Kennzeichen "G" im Feld "Auslandskennung" auf den vorhergehenden Mehrwertsteuersatz umschalten (19% / 16%).
Mit dem Kennzeichen "H" wählen Sie den vorhergehenden "halben" Steuersatz (7% / 5%).</text:p>
      <text:h text:style-name="Heading_20_3" text:outline-level="3"><text:bookmark-start text:name="__RefHeading___teillieferung_abschlagsrechnung_schlussrechnung_13"/><text:bookmark-start text:name="teillieferung_abschlagsrechnung_schlussrechnung"/>Teillieferung, Abschlagsrechnung, Schlußrechnung:<text:bookmark-end text:name="__RefHeading___teillieferung_abschlagsrechnung_schlussrechnung_13"/><text:bookmark-end text:name="teillieferung_abschlagsrechnung_schlussrechnung"/></text:h>
      <text:p text:style-name="Text_20_body">Belege mit altem und neuem Steuersatz gleichzeitig, also z.B. Schlußrechnungen deren Teilrechnungen in unterschiedlichen Mehrwersteuerzeiträumen liegen <text:span text:style-name="Strong_20_Emphasis">sind nicht möglich</text:span>. Solche Vorgänge sind in einzelnen Schritten abzubilden.
Sprechen Sie mit Ihrem Steuerberater wie sie solche Vorfälle handhaben sollen. Rechnungen die sich auf Lieferscheine mit 19% MWst beziehen sind nach der Umstellung mit dem Kennzeichen "G" (19%/16%) bzw "H" (7%/5%) zu versehen.</text:p>
      <text:h text:style-name="Heading_20_3" text:outline-level="3"><text:bookmark-start text:name="__RefHeading___rechnung_nachtraeglich_stellen_14"/><text:bookmark-start text:name="rechnung_nachtraeglich_stellen"/>Rechnung nachträglich stellen<text:bookmark-end text:name="__RefHeading___rechnung_nachtraeglich_stellen_14"/><text:bookmark-end text:name="rechnung_nachtraeglich_stellen"/></text:h>
      <text:p text:style-name="Text_20_body">Ist die Lieferung vor dem Stichtag erfolgt und wird dafür die Rechnung erst nach dem Stichtag geschrieben muss sie mit dem Kennzeichen "G" (19% / 16%) (bzw. "H" 7% / 5%) versehen werden. Damit verwendet sie die Mehrwertsteuer aus dem vorherigen Zeitraum.</text:p>
      <text:h text:style-name="Heading_20_3" text:outline-level="3"><text:bookmark-start text:name="__RefHeading___rechnung_vor_der_lieferung_stellen_15"/><text:bookmark-start text:name="rechnung_vor_der_lieferung_stellen"/>Rechnung vor der Lieferung stellen<text:bookmark-end text:name="__RefHeading___rechnung_vor_der_lieferung_stellen_15"/><text:bookmark-end text:name="rechnung_vor_der_lieferung_stellen"/></text:h>
      <text:p text:style-name="Text_20_body">Diese Konstellation über den Stichtag hinweg ist nicht möglich. Verschieben Sie die Abrechnung in den Mehrwertsteuerzeitraum, in dem auch der Lieferschein liegt. Der Lieferzeitpunkt bestimmt den Mehrwertsteuersatz</text:p>
      <text:h text:style-name="Heading_20_3" text:outline-level="3"><text:bookmark-start text:name="__RefHeading___gutschriften_16"/><text:bookmark-start text:name="gutschriften"/>Gutschriften<text:bookmark-end text:name="__RefHeading___gutschriften_16"/><text:bookmark-end text:name="gutschriften"/></text:h>
      <text:p text:style-name="Text_20_body">Gutschriften auf Rechnungen vor dem Stichtag müssen mit dem Kennzeichen "G" versehen werden. Damit schaltet das IFW auf die Mehrwertsteuer aus dem vorhergehenden Zeitraum.</text:p>
      <text:h text:style-name="Heading_20_3" text:outline-level="3"><text:bookmark-start text:name="__RefHeading___dauerleistungen_17"/><text:bookmark-start text:name="dauerleistungen"/>Dauerleistungen<text:bookmark-end text:name="__RefHeading___dauerleistungen_17"/><text:bookmark-end text:name="dauerleistungen"/></text:h>
      <text:p text:style-name="Text_20_body">Bei Leistungen die sich über einen längeren Zeitraum erstrecken (langlaufenden Dienstleistungsverträgen) ist der zum Ende des Abrechnungszeitraum gültige Mehrwertsteuersatz einzusetzen. Erfolgt die Abrechnung monatlich nach Teilleistung kann der jeweils zum Zeitpunkt der Teilleistung gültige Steuersatz angesetzt werden. Klären Sie die für Sie zulässige Vorgehensweise mit Ihrem Steuerbera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news:mwst2020_fibu_entwurf</dc:title>
  </office:meta>
</office:document-meta>
</file>