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news:mwst2020_fibu_einstellungen_skr03"/><text:bookmark-start text:name="__RefHeading___beispieleinstellungen_fuer_ifw_fibu_skr03_1"/><text:bookmark-start text:name="beispieleinstellungen_fuer_ifw_fibu_skr03"/>Beispieleinstellungen für IFW FIBU SKR03<text:bookmark-end text:name="__RefHeading___beispieleinstellungen_fuer_ifw_fibu_skr03_1"/><text:bookmark-end text:name="beispieleinstellungen_fuer_ifw_fibu_skr03"/></text:h>
      <text:p text:style-name="Text_20_body">Im folgenden sind beispielhaft die Einstellungen für die IFW Fibu mit dem Datev Standardkontenrahmen SKR03 aufgeführt.</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Alle Informationen sind mit größter Sorgfalt zusammengetragen. Trotzdem müssen sie zusammen mit Ihrem Steuerberater alle Einstellungen darauf prüfen, dass sie für Ihre Firma korrekt sind.
Wir übernehmen keine Gewähr für Richtigkeit und Vollständigkeit.</text:p></table:table-cell></table:table-row></table:table></draw:text-box></draw:frame></text:p>
      <text:p text:style-name="Horizontal_20_Line"/>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news:mwst2020_fibu_einstellungen_skr03</dc:title>
  </office:meta>
</office:document-meta>
</file>