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fibu"/><text:bookmark-start text:name="__RefHeading___mehrwertsteuerumstellung_ifw_finanzbuchhaltung_1"/><text:bookmark-start text:name="mehrwertsteuerumstellung_ifw_finanzbuchhaltung"/>Mehrwertsteuerumstellung IFW Finanzbuchhaltung<text:bookmark-end text:name="__RefHeading___mehrwertsteuerumstellung_ifw_finanzbuchhaltung_1"/><text:bookmark-end text:name="mehrwertsteuerumstellung_ifw_finanzbuchhaltung"/></text:h>
      <text:p text:style-name="Text_20_body">Vorläufige Fassung, Stand 22.06.2020</text:p>
      <text:p text:style-name="Text_20_body">Diese Beschreibung gilt für alle IFW Installationen mit IFW Finanzbuchhaltung. Dazu ist das Update zur Mehrwersteuerumstellung unbedingt nötig.</text:p>
      <text:p text:style-name="Text_20_body">Das IFW Update können Sie per Email an <text:a xlink:type="simple" xlink:href="mailto:wruehle@lpc-computer.de" text:style-name="Internet_20_link" text:visited-style-name="Visited_20_Internet_20_Link">wruehle@lpc-computer.de</text:a> anfragen.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Von Datev liegen noch keine Vorgaben für die Konteneinstellungen vor. Ebenso fehlen noch Schlüssel für die Umsatzsteuervoranmeldung.
Erst wenn diese Informationen vorhanden sind ist eine abschließende Angabe zur Vorgehensweise möglich.
Alle folgenden Informationen sind daher nur vorläufig.</text:span></text:p></table:table-cell></table:table-row></table:table></draw:text-box></draw:frame></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der Anwender kann bei der Belegerzeugung angeben ob der aktuelle oder vorherige Mehrwersteuersatz verwendet werden soll. </text:p>
        </text:list-item>
        <text:list-item>
          <text:p text:style-name="List_20_1_Content"> Nach der erneuten Umstellung zum Jahreswechsel können Belege die aus der ersten Jahreshälfte 2020 stammen unter Beibehaltung des korrekten Mehrwer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_Last"> Erweiterung der internen Mehrwertsteuertabellen. Damit können auch kurz aufeinaderfolgende Mehrwertsteuerwechsel verwaltet werd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computer.de" text:style-name="Internet_20_link" text:visited-style-name="Visited_20_Internet_20_Link">wruehle@lpc-computer.de</text:a></text:p>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ende_juni_2020_5"/><text:bookmark-start text:name="ende_juni_2020"/>Ende Juni 2020<text:bookmark-end text:name="__RefHeading___ende_juni_2020_5"/><text:bookmark-end text:name="ende_juni_2020"/></text:h>
      <text:p text:style-name="Text_20_body">Erstellen Sie den Buchungstapel für Juni 2020. Führen Sie den Export aus und übergeben Sie die Daten an den Steuerberater.
Klären Sie mit Ihrem Steurberater wie Ihr Kontenrahmen erweitert werden muss.</text:p>
      <text:h text:style-name="Heading_20_4" text:outline-level="4"><text:bookmark-start text:name="__RefHeading___juli_2020_6"/><text:bookmark-start text:name="juli_2020"/>Juli 2020<text:bookmark-end text:name="__RefHeading___juli_2020_6"/><text:bookmark-end text:name="juli_2020"/></text:h>
      <text:p text:style-name="Text_20_body">Sobald die notwendigen Informationen von Datev zu den Konten vorliegen können Angaben zur Vorgehensweise gemacht werden.</text:p>
      <text:list text:style-name="List_20_1" text:continue-numbering="false">
        <text:list-item>
          <text:p text:style-name="List_20_1_Content_First"> neue Standardkonten werden im Laufe des Juli veröffentlicht.</text:p>
        </text:list-item>
        <text:list-item>
          <text:p text:style-name="List_20_1_Content_Last"> neue Steuerschlüssel  werden im Laufe des Juli veröffentlicht.</text:p>
        </text:list-item>
      </text:list>
      <text:p text:style-name="Text_20_body"><text:line-break/>
Buchungen für die Periode 7.20 dürfen erst erfaßt werden wenn das IFW Update installiert ist und die notwenigen Konfigurationen durchgeführt wurden.</text:p>
      <text:h text:style-name="Heading_20_4" text:outline-level="4"><text:bookmark-start text:name="__RefHeading___wenn_sie_bruttopreise_verwenden_7"/><text:bookmark-start text:name="wenn_sie_bruttopreise_verwenden"/>wenn Sie Bruttopreise verwenden:<text:bookmark-end text:name="__RefHeading___wenn_sie_bruttopreise_verwenden_7"/><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8"/><text:bookmark-start text:name="umstellung_der_mehrwertsteuer_ende_dezember"/>Umstellung der Mehrwertsteuer Ende Dezember<text:bookmark-end text:name="__RefHeading___umstellung_der_mehrwertsteuer_ende_dezember_8"/><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erzeugung_des_datev_buchungsstapel_im_neuen_jahr_9"/><text:bookmark-start text:name="erzeugung_des_datev_buchungsstapel_im_neuen_jahr"/>Erzeugung des Datev Buchungsstapel im neuen Jahr:<text:bookmark-end text:name="__RefHeading___erzeugung_des_datev_buchungsstapel_im_neuen_jahr_9"/><text:bookmark-end text:name="erzeugung_des_datev_buchungsstapel_im_neuen_jahr"/></text:h>
      <text:p text:style-name="Text_20_body">Je nach Vorgaben von Datev: Die Konvertierung wird wieder abgeschaltet, wenn sich der Mehrwertsteuersatz gegenüber Juni 2020 nicht ändert.</text:p>
      <text:h text:style-name="Heading_20_4" text:outline-level="4"><text:bookmark-start text:name="__RefHeading___wenn_sie_bruttopreise_verwenden_10"/><text:bookmark-start text:name="wenn_sie_bruttopreise_verwenden1"/>wenn Sie Bruttopreise verwenden:<text:bookmark-end text:name="__RefHeading___wenn_sie_bruttopreise_verwenden_10"/><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fibu</dc:title>
  </office:meta>
</office:document-meta>
</file>