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datev_schnittstelle_mit_update_entwurf"/><text:bookmark-start text:name="__RefHeading___mehrwertsteuerumstellung_ifw_basissystem_mit_update_1"/><text:bookmark-start text:name="mehrwertsteuerumstellung_ifw_basissystem_mit_update"/>Mehrwertsteuerumstellung IFW Basissystem mit Update<text:bookmark-end text:name="__RefHeading___mehrwertsteuerumstellung_ifw_basissystem_mit_update_1"/><text:bookmark-end text:name="mehrwertsteuerumstellung_ifw_basissystem_mit_update"/></text:h>
      <text:p text:style-name="Text_20_body">Vorläufige Fassung, Stand 22.06.2020</text:p>
      <text:p text:style-name="Text_20_body">Diese Beschreibung gilt für alle IFW Installationen mit Datev Schnittstelle, ohne IFW Fibu, aber <text:span text:style-name="Strong_20_Emphasis">mit installiertem IFW Update</text:span> zur Mehrwertsteuerumstellung.</text:p>
      <text:p text:style-name="Text_20_body">Das IFW Update können Sie per Email an <text:a xlink:type="simple" xlink:href="mailto:wruehle@lpc-computer.de" text:style-name="Internet_20_link" text:visited-style-name="Visited_20_Internet_20_Link">wruehle@lpc-computer.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Lesen Sie den folgenden Abschnitt für die Einstellungen der Datev Parameter und Konten:</text:p><text:p text:style-name="Preformatted_20_Text">[[anwender:news:mwst2020_datev_schnittstelle_einstellungen_skr03_entwurf|DATEV Parameter und Steuerkonten SKR03]]</text:p></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 Erweiterung der internen Mehrwertsteuertabellen. Damit können auch kurz aufeinaderfolgende Mehrwertsteuerwechsel verwaltet werden.</text:p>
        </text:list-item>
        <text:list-item>
          <text:p text:style-name="List_20_1_Content_Last"> Sollte Datev neue Konten fordern, wird nach dem zur Zeit favorisierten Verfahren bei der Stapelerzeugung eine automatische Konvertierung auf die neuen Konten erfog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5"/><text:bookmark-start text:name="ende_juni_2020"/>Ende Juni 2020<text:bookmark-end text:name="__RefHeading___ende_juni_2020_5"/><text:bookmark-end text:name="ende_juni_2020"/></text:h>
      <text:p text:style-name="Text_20_body">Erstellen Sie den Buchungstapel für Juni 2020. Führen Sie den Export aus und übergeben Sie die Daten an den Steuerberater.
Klären mit dem Steuerberater ob Konteneinstellungen für die Mehrwertsteuerumstellung notwendig sind.</text:p>
      <text:h text:style-name="Heading_20_4" text:outline-level="4"><text:bookmark-start text:name="__RefHeading___juli_2020_6"/><text:bookmark-start text:name="juli_2020"/>Juli 2020<text:bookmark-end text:name="__RefHeading___juli_2020_6"/><text:bookmark-end text:name="juli_2020"/></text:h>
      <text:p text:style-name="Text_20_body">Sobald die notwendigen Informationen von Datev zur Schnittstelle vorliegen werden sie nach und nach bereitgestellt:</text:p>
      <text:list text:style-name="List_20_1" text:continue-numbering="false">
        <text:list-item>
          <text:p text:style-name="List_20_1_Content_First"> neue Standardkonten im Laufe des Juli.</text:p>
        </text:list-item>
        <text:list-item>
          <text:p text:style-name="List_20_1_Content"> neue Steuerschlüssel im Laufe des Juli.</text:p>
        </text:list-item>
        <text:list-item>
          <text:p text:style-name="List_20_1_Content_Last"> Anpassung der Export Schnittstelle sobald Konten und Steuerschlüssel bekannt sind.</text:p>
        </text:list-item>
      </text:list>
      <text:p text:style-name="Text_20_body"><text:line-break/>
Erstellen Sie erst dann wieder einen Buchungsstapel, <text:span text:style-name="Strong_20_Emphasis">wenn das IFW Update installiert ist und notwendige Konteneinstellungen vorgenommen sind</text:span>. Erst wenn Sie Freigabe durch den Steuerbrater haben und das Update richtig konfiguriert ist dürfen Sie wieder einen Buchungstapel erstellen. Welche Einstellungen notwendig sind hängt von den Vorgaben von Datev ab, die z.Zt. noch <text:span text:style-name="Strong_20_Emphasis">nicht bekannt sind</text:span>.</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datev_schnittstelle_mit_update_entwurf</dc:title>
  </office:meta>
</office:document-meta>
</file>