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datev_schnittstelle_mit_update"/><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Vorläufige Fassung, Stand 16.06.2020</text:p>
      <text:p text:style-name="Text_20_body">Diese Beschreibung gilt für alle IFW Installationen mit Datev Schnittstelle, ohne IFW Fibu, aber <text:span text:style-name="Strong_20_Emphasis">mit installiertem IFW Update</text:span> zur Mehrwertsteuerumstellung.</text:p>
      <text:p text:style-name="Text_20_body">Das IFW Update können Sie per Email an <text:a xlink:type="simple" xlink:href="mailto:wruehle@lpc-computer.de" text:style-name="Internet_20_link" text:visited-style-name="Visited_20_Internet_20_Link">wruehle@lpc-computer.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tand 17.06.20: Von Datev liegen noch keine Vorgaben für die Konteneinstellungen vor. Ebenso fehlen noch Schlüssel für die Umsatzsteuervoranmeldung.
Erst wenn diese Informationen vorhanden sind ist eine abschließende Angabe zur Vorgehensweise möglich.
Alle folgenden Informationen sind daher nur vorläufig.</text:span></text:p></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 Erweiterung der internen Mehrwertsteuertabellen. Damit können auch kurz aufeinaderfolgende Mehrwertsteuerwechsel verwaltet werden.</text:p>
        </text:list-item>
        <text:list-item>
          <text:p text:style-name="List_20_1_Content_Last"> Sollte Datev neue Konten fordern, wird nach dem zur Zeit favorisierten Verfahren bei der Stapelerzeugung eine automatische Konvertierung auf die neuen Konten erfog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5"/><text:bookmark-start text:name="ende_juni_2020"/>Ende Juni 2020<text:bookmark-end text:name="__RefHeading___ende_juni_2020_5"/><text:bookmark-end text:name="ende_juni_2020"/></text:h>
      <text:p text:style-name="Text_20_body">Erstellen Sie den Buchungstapel für Juni 2020. Führen Sie den Export aus und übergeben Sie die Daten an den Steuerberater.
Klären mit dem Steurberater ob Konteneinstellungen für die Mehrwersteuerumstellung notwendig sind.</text:p>
      <text:h text:style-name="Heading_20_4" text:outline-level="4"><text:bookmark-start text:name="__RefHeading___juli_2020_6"/><text:bookmark-start text:name="juli_2020"/>Juli 2020<text:bookmark-end text:name="__RefHeading___juli_2020_6"/><text:bookmark-end text:name="juli_2020"/></text:h>
      <text:p text:style-name="Text_20_body">Sobald die notwendigen Informationen von Datev zur Schnittstelle vorliegen werden sie nach und nach bereitgestellt:</text:p>
      <text:list text:style-name="List_20_1" text:continue-numbering="false">
        <text:list-item>
          <text:p text:style-name="List_20_1_Content_First"> neue Standardkonten im Laufe des Juli</text:p>
        </text:list-item>
        <text:list-item>
          <text:p text:style-name="List_20_1_Content"> neue Steuerschlüssel  im Laufe des Juli</text:p>
        </text:list-item>
        <text:list-item>
          <text:p text:style-name="List_20_1_Content_Last"> Anpassung der Export Schnittstelle Koonten und Steuerschlüssel bekannt sind</text:p>
        </text:list-item>
      </text:list>
      <text:p text:style-name="Text_20_body"><text:line-break/>
Erstellen Sie erst dann wieder einen Buchungsstapel, <text:span text:style-name="Strong_20_Emphasis">wenn das IFW Update installiert ist und notwendige Konteneinstellungen vorgenommen sind</text:span>. Erst wenn Sie Freigabe durch den Steuerbrater haben und das Update richtig konfiguriert ist dürfen Sie wieder einen Buchungstapel erstellen. Welche Einstellungen notwendig sind hängt von den Vorgaben von Datev ab, die z.Zt. noch <text:span text:style-name="Strong_20_Emphasis">nicht bekannt sind</text:span>.</text:p>
      <text:p text:style-name="Text_20_body">Wir versuchen eine automatische Kontenkonvertierung bereitzustellen. Diese Funktion wird jedoch nur für die <text:span text:style-name="Strong_20_Emphasis">IFW Standard Datev Schnitstelle</text:span> verfügbar sein. Individuelle erstellte Exporte z.B. von CSV Dateien werden <text:span text:style-name="Strong_20_Emphasis">nicht</text:span> unterstüzt. Ob die Konvertierung realisiert werden kann ist noch nicht bekannt.</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11"/><text:bookmark-start text:name="belegerstellung_in_verschiedene_mehrwertsteuerzeitraeumen"/>Belegerstellung in verschiedene Mehrwertsteuerzeiträumen<text:bookmark-end text:name="__RefHeading___belegerstellung_in_verschiedene_mehrwertsteuerzeitraeumen_11"/><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text:p></table:table-cell></table:table-row></table:table></draw:text-box></draw:frame></text:p>
      <text:h text:style-name="Heading_20_3" text:outline-level="3"><text:bookmark-start text:name="__RefHeading___bei_lieferungen_vor_dem_stichtag_12"/><text:bookmark-start text:name="bei_lieferungen_vor_dem_stichtag"/>bei Lieferungen vor dem Stichtag<text:bookmark-end text:name="__RefHeading___bei_lieferungen_vor_dem_stichtag_12"/><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Sie können bei der Rechnungsstellung durch Angabe des Kennzeichen "G" im Feld "Auslandskennung" auf den vorhergehenden Mehrwertsteuersatz umschalten (19% / 16%).
Mit dem Kennzeichen "H" wählen Sie den vorhergehenden "halben" Steuersatz (7% / 5%).</text:p>
      <text:h text:style-name="Heading_20_3" text:outline-level="3"><text:bookmark-start text:name="__RefHeading___teillieferung_abschlagsrechnung_schlussrechnung_13"/><text:bookmark-start text:name="teillieferung_abschlagsrechnung_schlussrechnung"/>Teillieferung, Abschlagsrechnung, Schlußrechnung:<text:bookmark-end text:name="__RefHeading___teillieferung_abschlagsrechnung_schlussrechnung_13"/><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19%/16%) bzw "H" (7%/5%) zu versehen.</text:p>
      <text:h text:style-name="Heading_20_3" text:outline-level="3"><text:bookmark-start text:name="__RefHeading___rechnung_nachtraeglich_stellen_14"/><text:bookmark-start text:name="rechnung_nachtraeglich_stellen"/>Rechnung nachträglich stellen<text:bookmark-end text:name="__RefHeading___rechnung_nachtraeglich_stellen_14"/><text:bookmark-end text:name="rechnung_nachtraeglich_stellen"/></text:h>
      <text:p text:style-name="Text_20_body">Ist die Lieferung vor dem Stichtag erfolgt und wird dafür die Rechnung erst nach dem Stichtag geschrieben muss sie mit dem Kennzeichen "G" (19% / 16%) (bzw. "H" 7% / 5%) versehen werden. Damit verwendet sie die Mehrwertsteuer aus dem vorherigen Zeitraum.</text:p>
      <text:h text:style-name="Heading_20_3" text:outline-level="3"><text:bookmark-start text:name="__RefHeading___rechnung_vor_der_lieferung_stellen_15"/><text:bookmark-start text:name="rechnung_vor_der_lieferung_stellen"/>Rechnung vor der Lieferung stellen<text:bookmark-end text:name="__RefHeading___rechnung_vor_der_lieferung_stellen_15"/><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text:p>
      <text:h text:style-name="Heading_20_3" text:outline-level="3"><text:bookmark-start text:name="__RefHeading___gutschriften_16"/><text:bookmark-start text:name="gutschriften"/>Gutschriften<text:bookmark-end text:name="__RefHeading___gutschriften_16"/><text:bookmark-end text:name="gutschriften"/></text:h>
      <text:p text:style-name="Text_20_body">Gutschriften auf Rechnungen vor dem Stichtag müssen mit dem Kennzeichen "G" versehen werden. Damit schaltet das IFW auf die Mehrwertsteuer aus dem vorhergehenden Zeitraum.</text:p>
      <text:h text:style-name="Heading_20_3" text:outline-level="3"><text:bookmark-start text:name="__RefHeading___dauerleistungen_17"/><text:bookmark-start text:name="dauerleistungen"/>Dauerleistungen<text:bookmark-end text:name="__RefHeading___dauerleistungen_17"/><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datev_schnittstelle_mit_update</dc:title>
  </office:meta>
</office:document-meta>
</file>