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c992fd4c630b177010c03ab6e19c2d6.png"/>
  <manifest:file-entry manifest:media-type="image/png" manifest:full-path="Pictures/6c155c276538aa3e1b173ea4082631fd.png"/>
  <manifest:file-entry manifest:media-type="image/png" manifest:full-path="Pictures/b5981f2db983bdb180bbf5b3c36894aa.png"/>
  <manifest:file-entry manifest:media-type="image/png" manifest:full-path="Pictures/47e6988a9570881f8a904b84e18b7e5a.png"/>
  <manifest:file-entry manifest:media-type="image/png" manifest:full-path="Pictures/3117307858a76dc84577dacab3b7ed9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nwender:mwst02:mwst2021_fibu_parameter_skr03"/><text:bookmark-start text:name="__RefHeading___fibu_parameter_skr03_1"/><text:bookmark-start text:name="fibu_parameter_skr03"/>FIBU Parameter SKR03<text:bookmark-end text:name="__RefHeading___fibu_parameter_skr03_1"/><text:bookmark-end text:name="fibu_parameter_skr03"/></text:h>
      <text:p text:style-name="Text_20_body">Vorläufige Fassung, Stand 10.12.2020</text:p>
      <text:p text:style-name="Text_20_body">Dieser Abschnitt gilt für Sie wenn Sie:</text:p>
      <text:list text:style-name="List_20_1" text:continue-numbering="false">
        <text:list-item>
          <text:p text:style-name="List_20_1_Content_First"> das IFW Update zur Mehrwertsteuerumstellung installiert ist (ab V2.1-13/791, Juni 2020)</text:p>
        </text:list-item>
        <text:list-item>
          <text:p text:style-name="List_20_1_Content_Last"> die IFW Fibu verwenden.</text:p>
        </text:list-item>
      </text:list>
      <text:p text:style-name="Text_20_body">Die Masken für die IFW Fibu wurden um Masken zur Aufnahme des vorherigen Steuersatzes erweitert.<text:line-break/>
Im folgenden sind die vorgestellten Masken exemplarisch für die Verwendung mit dem SKR03 ausgefüllt. Bearbeiten Sie alle Masken und passen Sie die Konteneinstellungen an Ihre Gegebenheiten an. Sprechen Sie dazu mit Ihrem Steuerberater. </text:p>
      <text:h text:style-name="Heading_20_3" text:outline-level="3"><text:bookmark-start text:name="__RefHeading___historische_werte_speichern_2"/><text:bookmark-start text:name="historische_werte_speichern"/>historische Werte speichern<text:bookmark-end text:name="__RefHeading___historische_werte_speichern_2"/><text:bookmark-end text:name="historische_werte_speichern"/></text:h>
      <text:p text:style-name="Text_20_body">Bevor Sie die neuen Konten eintragen lassen Sie die aktuellen Einstellungen speichern.
Rufen Sie dazu den Menüpunkt <text:span text:style-name="Strong_20_Emphasis">Prod/Betrieb| FIBU| FIBU-Parameter| Steuertabellen historische Werte</text:span> auf. Es öffnet sich das Portal 
<text:span text:style-name="Strong_20_Emphasis">IFW Mehrwertsteuer Manager V1.0</text:span>.<text:line-break/>
<draw:frame draw:style-name="mediacenter" draw:name="0" text:anchor-type="paragraph" draw:z-index="0" svg:width="21.166666666667cm" style:rel-width="100%" svg:height="9.3259075907591cm" style:rel-height="scale"><draw:image xlink:href="Pictures/dc992fd4c630b177010c03ab6e19c2d6.png" xlink:type="simple" xlink:show="embed" xlink:actuate="onLoad"/></draw:frame></text:p>
      <text:p text:style-name="Text_20_body">Klicken Sie in der Zeile <text:span text:style-name="Strong_20_Emphasis">Umsatzsteuer</text:span> auf den Button <text:span text:style-name="Strong_20_Emphasis">aktualisieren</text:span>. Sobald die Werte auf dem Bildschirm angezeigt werden klicken Sie auf <text:span text:style-name="Strong_20_Emphasis">speichern</text:span>.<text:line-break/>
Wiederholen Sie den Vorgang in der Zeile <text:span text:style-name="Strong_20_Emphasis">Vorsteuer</text:span>.<text:line-break/>
Damit haben Sie die heutige Einstellung für den späteren Zugriff nach dem Jahreswechsel gespeichert.<text:line-break/>
Hinweis: Sollte der Button für das Speichern nicht sichtbar sein werden, wenden Sie sich an Ihren Systembetreuer.</text:p>
      <text:h text:style-name="Heading_20_3" text:outline-level="3"><text:bookmark-start text:name="__RefHeading___maske_steuer_tabelle_umsatzsteuer_3"/><text:bookmark-start text:name="maske_steuer_tabelle_umsatzsteuer"/>Maske Steuer Tabelle Umsatzsteuer<text:bookmark-end text:name="__RefHeading___maske_steuer_tabelle_umsatzsteuer_3"/><text:bookmark-end text:name="maske_steuer_tabelle_umsatzsteuer"/></text:h>
      <text:p text:style-name="Text_20_body">In dieser Maske sind Steuerkonten und Skontokonten enthalten.<text:line-break/>
Bevor Sie die Eingabe bearbeiten speichern Sie zuerst die Einstellungen ab, wie es im Abschnitt <text:span text:style-name="Emphasis">historische Werte speichern</text:span> beschrieben ist. 
<text:line-break/>
Führen Sie den Menüpunkt <text:span text:style-name="Strong_20_Emphasis">Prod/Betrieb| FIBU| FIBU-Parameter| Umsatzsteuertabelle</text:span> aus.
Diese Maske muss vollständig umgestellt werden. Übertragen Sie die Informationen jeweils von rechts nach links. Das Grenzdatum muß auf den 31.12.2020 eingestellt werden.<text:line-break/>
Zu den mit 999999 markierten Einträgen wurden keine Vorgaben durch DATEV benannt. Lassen Sie sich ein geeignets Konto von Ihrem Steuerberater geben.<text:line-break/></text:p>
      <text:p text:style-name="Text_20_body"><draw:frame draw:style-name="media" draw:name="1" text:anchor-type="as-char" draw:z-index="1" svg:width="21.166666666667cm" style:rel-width="100%" svg:height="9.0500588928151cm" style:rel-height="scale"><draw:image xlink:href="Pictures/6c155c276538aa3e1b173ea4082631fd.png" xlink:type="simple" xlink:show="embed" xlink:actuate="onLoad"/></draw:frame></text:p>
      <text:p text:style-name="Text_20_body">Steuersatz/Konten alt:</text:p>
      <text:list text:style-name="List_20_1" text:continue-numbering="false">
        <text:list-item>
          <text:p text:style-name="List_20_1_Content_First"> 1776 Umsatzsteuer 19 %</text:p>
        </text:list-item>
        <text:list-item>
          <text:p text:style-name="List_20_1_Content"> 8736 Gewährte Skonti 19%</text:p>
        </text:list-item>
        <text:list-item>
          <text:p text:style-name="List_20_1_Content"> 1771 Umsatzsteuer 7 %</text:p>
        </text:list-item>
        <text:list-item>
          <text:p text:style-name="List_20_1_Content_Last"> 8731 Gewährte Skonti 7%</text:p>
        </text:list-item>
      </text:list>
      <text:list text:style-name="List_20_1" text:continue-numbering="false">
        <text:list-item>
          <text:p text:style-name="List_20_1_Content_First"> 1777 Umsatzsteuer aus im Inland steuerpflichtigen EU-Lieferungen, <text:span text:style-name="Strong_20_Emphasis">fragen Sie ihren Steuerberater</text:span></text:p>
        </text:list-item>
        <text:list-item>
          <text:p text:style-name="List_20_1_Content"> 1778 Umsatzsteuer aus im Inland steuerpflichtigen EU-Lieferungen 19 %</text:p>
        </text:list-item>
        <text:list-item>
          <text:p text:style-name="List_20_1_Content"> 8726 Erlösschmälerungen aus im Inland steuerpflichtigen EU-Lieferungen 19 %</text:p>
        </text:list-item>
        <text:list-item>
          <text:p text:style-name="List_20_1_Content"> 8725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p text:style-name="Text_20_body">Grenzdatum bei den eingetragenen Werten 31.12.2020</text:p>
      <text:p text:style-name="Text_20_body">Steuersatz/Konten neu:</text:p>
      <text:list text:style-name="List_20_1" text:continue-numbering="false">
        <text:list-item>
          <text:p text:style-name="List_20_1_Content_First"> 1775 Umsatzsteuer 16 %</text:p>
        </text:list-item>
        <text:list-item>
          <text:p text:style-name="List_20_1_Content"> 1773 Umsatzsteuer 5 %</text:p>
        </text:list-item>
        <text:list-item>
          <text:p text:style-name="List_20_1_Content"> 8735 Gewährte Skonti 16%</text:p>
        </text:list-item>
        <text:list-item>
          <text:p text:style-name="List_20_1_Content_Last"> 8732 Gewährte Skonti 5%</text:p>
        </text:list-item>
      </text:list>
      <text:h text:style-name="Heading_20_3" text:outline-level="3"><text:bookmark-start text:name="__RefHeading___maske_steuer_tabelle_umsatzsteuer_a-j_4"/><text:bookmark-start text:name="maske_steuer_tabelle_umsatzsteuer_a-j"/>Maske Steuer Tabelle Umsatzsteuer A-J<text:bookmark-end text:name="__RefHeading___maske_steuer_tabelle_umsatzsteuer_a-j_4"/><text:bookmark-end text:name="maske_steuer_tabelle_umsatzsteuer_a-j"/></text:h>
      <text:p text:style-name="Text_20_body">In dieser Maske sind die vorhergehenden ("alten") Steuerkonten und Skontokonten enthalten.
Führen Sie den Menüpunkt <text:span text:style-name="Strong_20_Emphasis">Prod/Betrieb| FIBU| FIBU-Parameter| Umsatzsteuertabelle A-J</text:span> aus. Füllen Sie die Maske aus.</text:p>
      <text:p text:style-name="Text_20_body"><draw:frame draw:style-name="media" draw:name="2" text:anchor-type="as-char" draw:z-index="2" svg:width="21.166666666667cm" style:rel-width="100%" svg:height="9.0145098039216cm" style:rel-height="scale"><draw:image xlink:href="Pictures/b5981f2db983bdb180bbf5b3c36894aa.png" xlink:type="simple" xlink:show="embed" xlink:actuate="onLoad"/></draw:frame></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776 Umsatzsteuer 19 %</text:p>
        </text:list-item>
        <text:list-item>
          <text:p text:style-name="List_20_1_Content"> 1771 Umsatzsteuer 7 %</text:p>
        </text:list-item>
        <text:list-item>
          <text:p text:style-name="List_20_1_Content"> 1775 Umsatzsteuer 16 %</text:p>
        </text:list-item>
        <text:list-item>
          <text:p text:style-name="List_20_1_Content_Last"> 1773 Umsatzsteuer 5 %</text:p>
        </text:list-item>
      </text:list>
      <text:list text:style-name="List_20_1" text:continue-numbering="false">
        <text:list-item>
          <text:p text:style-name="List_20_1_Content_First"> 1778 Umsatzsteuer aus im Inland steuerpflichtigen EU-Lieferungen 19 %</text:p>
        </text:list-item>
        <text:list-item>
          <text:p text:style-name="List_20_1_Content_Last"> 1777 Umsatzsteuer aus im Inland steuerpflichtigen EU-Lieferungen, <text:span text:style-name="Strong_20_Emphasis">fragen Sie ihren Steuerberater</text:span></text:p>
        </text:list-item>
      </text:list>
      <text:list text:style-name="List_20_1" text:continue-numbering="false">
        <text:list-item>
          <text:p text:style-name="List_20_1_Content_First"> 8736 Gewährte Skonti 19%</text:p>
        </text:list-item>
        <text:list-item>
          <text:p text:style-name="List_20_1_Content"> 8731 Gewährte Skonti 7%</text:p>
        </text:list-item>
        <text:list-item>
          <text:p text:style-name="List_20_1_Content"> 8735 Gewährte Skonti 16%</text:p>
        </text:list-item>
        <text:list-item>
          <text:p text:style-name="List_20_1_Content_Last"> 8732 Gewährte Skonti 5%</text:p>
        </text:list-item>
      </text:list>
      <text:list text:style-name="List_20_1" text:continue-numbering="false">
        <text:list-item>
          <text:p text:style-name="List_20_1_Content_First"> 8726 EG Erlösschmälerungen aus im Inland steuerpflichtigen EU-Lieferungen 19 %</text:p>
        </text:list-item>
        <text:list-item>
          <text:p text:style-name="List_20_1_Content"> 8725 EG Erlösschmälerungen aus im Inland steuerpflichtigen EU-Lieferungen 7 %</text:p>
        </text:list-item>
        <text:list-item>
          <text:p text:style-name="List_20_1_Content"> 8749 EG Erlösschmälerungen aus im Inland steuerpflichtigen EU-Lieferungen 16 %</text:p>
        </text:list-item>
        <text:list-item>
          <text:p text:style-name="List_20_1_Content_Last"> 8747 EG Erlösschmälerungen aus im Inland steuerpflichtigen EU-Lieferungen 5 %</text:p>
        </text:list-item>
      </text:list>
      <text:h text:style-name="Heading_20_3" text:outline-level="3"><text:bookmark-start text:name="__RefHeading___maske_steuer_tabelle_vorsteuer_5"/><text:bookmark-start text:name="maske_steuer_tabelle_vorsteuer"/>Maske Steuer Tabelle Vorsteuer<text:bookmark-end text:name="__RefHeading___maske_steuer_tabelle_vorsteuer_5"/><text:bookmark-end text:name="maske_steuer_tabelle_vorsteuer"/></text:h>
      <text:p text:style-name="Text_20_body">Hier sind die Steuerkonten und Skontokonten für den Einkauf enthalten.<text:line-break/>
Bevor Sie die Eingabe bearbeiten speichern Sie zuerst die Einstellungen ab, wie es im Abschnitt historische Werte speichern beschrieben ist. </text:p>
      <text:p text:style-name="Text_20_body">Führen Sie den Menüpunkt <text:span text:style-name="Strong_20_Emphasis">Prod/Betrieb| FIBU| FIBU-Parameter| Vorsteuertabelle aus</text:span>. Diese Maske muss vollständig umgestellt werden. Übertragen Sie die Informationen jeweils von rechts nach links. Das Grenzdatum muß auf den 31.12.2020 eingestellt werden.</text:p>
      <text:p text:style-name="Text_20_body"><draw:frame draw:style-name="media" draw:name="3" text:anchor-type="as-char" draw:z-index="3" svg:width="21.166666666667cm" style:rel-width="100%" svg:height="8.8012600229095cm" style:rel-height="scale"><draw:image xlink:href="Pictures/47e6988a9570881f8a904b84e18b7e5a.png" xlink:type="simple" xlink:show="embed" xlink:actuate="onLoad"/></draw:frame></text:p>
      <text:p text:style-name="Text_20_body">Steuersatz/Konten alt:</text:p>
      <text:list text:style-name="List_20_1" text:continue-numbering="false">
        <text:list-item>
          <text:p text:style-name="List_20_1_Content_First"> 1576 Abziehbare Vorsteuer 19 %</text:p>
        </text:list-item>
        <text:list-item>
          <text:p text:style-name="List_20_1_Content"> 1571 Abziehbare Vorsteuer 7 %</text:p>
        </text:list-item>
        <text:list-item>
          <text:p text:style-name="List_20_1_Content"> 3736 Erhaltene Skonti 19%</text:p>
        </text:list-item>
        <text:list-item>
          <text:p text:style-name="List_20_1_Content_Last"> 3731 Erhaltene Skonti 7%</text:p>
        </text:list-item>
      </text:list>
      <text:list text:style-name="List_20_1" text:continue-numbering="false">
        <text:list-item>
          <text:p text:style-name="List_20_1_Content_First"> 1574 Abziehbare Vorsteuer aus innergemeinschaftlichen Erwerb 19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74 Umsatzsteuer aus innergemeinschaftlichen Erwerb 19 %</text:p>
        </text:list-item>
        <text:list-item>
          <text:p text:style-name="List_20_1_Content"> 1772 Umsatzsteuer aus innergemeinschaftlichen Erwerb, <text:span text:style-name="Strong_20_Emphasis">fragen Sie ihren Steuerberater</text:span></text:p>
        </text:list-item>
        <text:list-item>
          <text:p text:style-name="List_20_1_Content"> 3748 Erhaltene Skonti aus innergemeinschaftlichen Erwerb 19 % Vorsteuer und 19 % Umsatzsteuer</text:p>
        </text:list-item>
        <text:list-item>
          <text:p text:style-name="List_20_1_Content_Last"> 3746 Erhaltene Skonti aus innergemeinschaftlichen Erwerb 7 % Vorsteuer und 7 % Umsatzsteuer</text:p>
        </text:list-item>
      </text:list>
      <text:p text:style-name="Text_20_body">Grenzdatum bei den eingetragenen Werten 31.12.2020</text:p>
      <text:p text:style-name="Text_20_body">Steuersatz/Konten neu:</text:p>
      <text:list text:style-name="List_20_1" text:continue-numbering="false">
        <text:list-item>
          <text:p text:style-name="List_20_1_Content_First"> 1575 Abziehbare Vorsteuer 16 %</text:p>
        </text:list-item>
        <text:list-item>
          <text:p text:style-name="List_20_1_Content"> 1568 Abziehbare Vorsteuer 5 %</text:p>
        </text:list-item>
        <text:list-item>
          <text:p text:style-name="List_20_1_Content"> 3737 Erhaltene Skonti 16%</text:p>
        </text:list-item>
        <text:list-item>
          <text:p text:style-name="List_20_1_Content_Last"> 3732 Erhaltene Skonti 5%</text:p>
        </text:list-item>
      </text:list>
      <text:list text:style-name="List_20_1" text:continue-numbering="false">
        <text:list-item>
          <text:p text:style-name="List_20_1_Content_First"> 1589 Abziehbare Vorsteuer aus innergemeinschaftlichen Erwerb 16 %</text:p>
        </text:list-item>
        <text:list-item>
          <text:p text:style-name="List_20_1_Content"> 1572 Abziehbare Vorsteuer aus innergemeinschaftlichen Erwerb, <text:span text:style-name="Strong_20_Emphasis">fragen Sie ihren Steuerberater</text:span></text:p>
        </text:list-item>
        <text:list-item>
          <text:p text:style-name="List_20_1_Content"> 1786 Umsatzsteuer aus innergemeinschaftlichen Erwerb 16 %</text:p>
        </text:list-item>
        <text:list-item>
          <text:p text:style-name="List_20_1_Content"> 1772 Umsatzsteuer aus innergemeinschaftlichen Erwerb, <text:span text:style-name="Strong_20_Emphasis">fragen Sie ihren Steuerberater</text:span></text:p>
        </text:list-item>
        <text:list-item>
          <text:p text:style-name="List_20_1_Content"> 3749 Erhaltene Skonti aus innergemeinschaftlichen Erwerb 16 % Vorsteuer und 16 % Umsatzsteuer</text:p>
        </text:list-item>
        <text:list-item>
          <text:p text:style-name="List_20_1_Content_Last"> 3747 Erhaltene Skonti aus innergemeinschaftlichen Erwerb 5 % Vorsteuer und 5 % Umsatzsteuer</text:p>
        </text:list-item>
      </text:list>
      <text:h text:style-name="Heading_20_3" text:outline-level="3"><text:bookmark-start text:name="__RefHeading___maske_steuer_tabelle_vorsteuer_a-j_6"/><text:bookmark-start text:name="maske_steuer_tabelle_vorsteuer_a-j"/>Maske Steuer Tabelle Vorsteuer A-J<text:bookmark-end text:name="__RefHeading___maske_steuer_tabelle_vorsteuer_a-j_6"/><text:bookmark-end text:name="maske_steuer_tabelle_vorsteuer_a-j"/></text:h>
      <text:p text:style-name="Text_20_body">In dieser Maske sind die vorhergehenden ("alten") Steuerkonten und Skontokonten enthalten. Führen Sie den Menüpunkt Prod/Betrieb| FIBU| FIBU-Parameter| Vorsteuertabelle A-J aus. Füllen Sie die Maske aus. </text:p>
      <text:p text:style-name="Text_20_body"><draw:frame draw:style-name="media" draw:name="4" text:anchor-type="as-char" draw:z-index="4" svg:width="21.166666666667cm" style:rel-width="100%" svg:height="8.8497518136693cm" style:rel-height="scale"><draw:image xlink:href="Pictures/3117307858a76dc84577dacab3b7ed92.png" xlink:type="simple" xlink:show="embed" xlink:actuate="onLoad"/></draw:frame></text:p>
      <text:p text:style-name="Text_20_body">Steuersatz/Konten neu:</text:p>
      <text:p text:style-name="Text_20_body"><text:span text:style-name="Strong_20_Emphasis">WICHTIG: Steuersätze in der Spalte </text:span>Satz<text:span text:style-name="Strong_20_Emphasis"> UNBEDINGT eintragen. Beachten Sie die Zeilen mit Text 19%</text:span></text:p>
      <text:list text:style-name="List_20_1" text:continue-numbering="false">
        <text:list-item>
          <text:p text:style-name="List_20_1_Content_First"> 1576 Abziehbare Vorsteuer 19 %</text:p>
        </text:list-item>
        <text:list-item>
          <text:p text:style-name="List_20_1_Content_Last"> 3736 Erhaltene Skonti 19%</text:p>
        </text:list-item>
      </text:list>
      <text:list text:style-name="List_20_1" text:continue-numbering="false">
        <text:list-item>
          <text:p text:style-name="List_20_1_Content_First"> 1571 Abziehbare Vorsteuer 7 %</text:p>
        </text:list-item>
        <text:list-item>
          <text:p text:style-name="List_20_1_Content_Last"> 3731 Erhaltene Skonti 7%</text:p>
        </text:list-item>
      </text:list>
      <text:list text:style-name="List_20_1" text:continue-numbering="false">
        <text:list-item>
          <text:p text:style-name="List_20_1_Content_First"> 1575 Abziehbare Vorsteuer 16 %</text:p>
        </text:list-item>
        <text:list-item>
          <text:p text:style-name="List_20_1_Content_Last"> 3737 Erhaltene Skonti 16%</text:p>
        </text:list-item>
      </text:list>
      <text:list text:style-name="List_20_1" text:continue-numbering="false">
        <text:list-item>
          <text:p text:style-name="List_20_1_Content_First"> 1568 Abziehbare Vorsteuer 5 %</text:p>
        </text:list-item>
        <text:list-item>
          <text:p text:style-name="List_20_1_Content_Last"> 3732 Abziehbare Vorsteuer aus innergemeinschaftlichen Erwerb 5 %</text:p>
        </text:list-item>
      </text:list>
      <text:list text:style-name="List_20_1" text:continue-numbering="false">
        <text:list-item>
          <text:p text:style-name="List_20_1_Content_First"> 1574 Abziehbare Vorsteuer aus innergemeinschaftlichen Erwerb 19 %</text:p>
        </text:list-item>
        <text:list-item>
          <text:p text:style-name="List_20_1_Content"> 3748 Erhaltene Skonti aus innergemeinschaftlichen Erwerb 19 % Vorsteuer und 19 % Umsatzsteuer</text:p>
        </text:list-item>
        <text:list-item>
          <text:p text:style-name="List_20_1_Content_Last"> 1774 Umsatzsteuer aus innergemeinschaftlichen Erwerb 19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6 Erhaltene Skonti aus innergemeinschaftlichen Erwerb 7 % Vorsteuer und 7 % Umsatzsteuer</text:p>
        </text:list-item>
        <text:list-item>
          <text:p text:style-name="List_20_1_Content_Last"> 1772 Umsatzsteuer aus innergemeinschaftlichen Erwerb, <text:span text:style-name="Strong_20_Emphasis">fragen Sie ihren Steuerberater</text:span></text:p>
        </text:list-item>
      </text:list>
      <text:list text:style-name="List_20_1" text:continue-numbering="false">
        <text:list-item>
          <text:p text:style-name="List_20_1_Content_First"> 1589 Abziehbare Vorsteuer aus innergemeinschaftlichen Erwerb 16 %</text:p>
        </text:list-item>
        <text:list-item>
          <text:p text:style-name="List_20_1_Content"> 3749 Erhaltene Skonti aus innergemeinschaftlichen Erwerb 16 % Vorsteuer und 16 % Umsatzsteuer</text:p>
        </text:list-item>
        <text:list-item>
          <text:p text:style-name="List_20_1_Content_Last"> 1786 Umsatzsteuer aus innergemeinschaftlichen Erwerb 16 %</text:p>
        </text:list-item>
      </text:list>
      <text:list text:style-name="List_20_1" text:continue-numbering="false">
        <text:list-item>
          <text:p text:style-name="List_20_1_Content_First"> 1572 Abziehbare Vorsteuer aus innergemeinschaftlichen Erwerb, <text:span text:style-name="Strong_20_Emphasis">fragen Sie ihren Steuerberater</text:span></text:p>
        </text:list-item>
        <text:list-item>
          <text:p text:style-name="List_20_1_Content"> 3747 Erhaltene Skonti aus innergemeinschaftlichen Erwerb 5 % Vorsteuer und 5 % Umsatzsteuer</text:p>
        </text:list-item>
        <text:list-item>
          <text:p text:style-name="List_20_1_Content_Last"> 1772 Umsatzsteuer aus innergemeinschaftlichen Erwerb, <text:span text:style-name="Strong_20_Emphasis">fragen Sie ihren Steuerberater</text:span></text:p>
        </text:list-item>
      </text:list>
      <text:h text:style-name="Heading_20_2" text:outline-level="2"><text:bookmark-start text:name="__RefHeading___anpassungen_im_kontenrahmen_7"/><text:bookmark-start text:name="anpassungen_im_kontenrahmen"/>Anpassungen im Kontenrahmen<text:bookmark-end text:name="__RefHeading___anpassungen_im_kontenrahmen_7"/><text:bookmark-end text:name="anpassungen_im_kontenrahmen"/></text:h>
      <text:p text:style-name="Text_20_body">Damit beim Buchen der richtige Prozentsatz verwendet wird, müssen manche Konten mit neuen Schlüsseln versehen werden (siehe Erlöskonten alter Satz)<text:line-break/>
Nehmen Sie folgende Anpassungen an Ihrem Kontenrahmen vor (Menüpunkt Prod/Betrieb| FIBU| Konten).</text:p>
      <text:p text:style-name="Text_20_body">Konto 8410 - Erlöse 19% mit dem Steuerschlüssel B (statt 1) - UVA-Kennzeichen 81<text:line-break/>
Konto 8334 - Erlöse  7% mit dem Steuerschlüssel C (statt 2) - UVA-Kennzeichen 86<text:line-break/>
Konto 8340 - Erlöse 16% mit dem Steuerschlüssel D (neues Konto) - UVA-Kennzeichen 35<text:line-break/>
Konto 8333 - Erlöse  5% mit dem Steuerschlüssel E (neues Konto) - UVA-Kennzeichen 35<text:line-break/></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1_1"/><table:table-row><table:table-cell office:value-type="string" table:style-name="tablecell"><text:p text:style-name="tablealignleft">Bitte beachten Sie weiter Hinweise auf dieser Seite: <text:line-break/></text:p><text:list text:style-name="List_20_1" text:continue-numbering="false"><text:list-item><text:p text:style-name="List_20_1_Content_First"> Steuerschlüssel der Skontokonten sowie die Umsatzsteuer-Voranmeldekennzeichen folgen.<text:line-break/></text:p></text:list-item><text:list-item><text:p text:style-name="List_20_1_Content"> Die angepaßte Umsatzsteuervoranmeldung folgt.<text:line-break/></text:p></text:list-item><text:list-item><text:p text:style-name="List_20_1_Content_Last"> Ein direktes Bebuchen der Skontokonten ist nicht zulässig. Sie werden automatisch bebucht.<text:line-break/></text:p></text:list-item></text:list><text:p text:style-name="Text_20_body"><text:line-break/></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anwender:mwst02:mwst2021_fibu_parameter_skr03</dc:title>
  </office:meta>
</office:document-meta>
</file>