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34fcd5a1da3d5c1bcea258e560bd1d.png"/>
  <manifest:file-entry manifest:media-type="image/png" manifest:full-path="Pictures/bd6590397c9d15b85f1975f4ff7466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2:mwst2021_erloeskonten_parameter_skr04"/><text:bookmark-start text:name="__RefHeading___erloeskonten_skr04_1"/><text:bookmark-start text:name="erloeskonten_skr04"/>Erlöskonten SKR04<text:bookmark-end text:name="__RefHeading___erloeskonten_skr04_1"/><text:bookmark-end text:name="erloeskonten_skr04"/></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2"/><text:bookmark-start text:name="maske_erloeskonten_parameter"/>Maske Erlöskonten/Parameter<text:bookmark-end text:name="__RefHeading___maske_erloeskonten_parameter_2"/><text:bookmark-end text:name="maske_erloeskonten_parameter"/></text:h>
      <text:p text:style-name="Text_20_body">Die folgenden Angaben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text:p>
      <text:p text:style-name="Text_20_body"><draw:frame draw:style-name="media" draw:name="0" text:anchor-type="as-char" draw:z-index="0" svg:width="21.166666666667cm" style:rel-width="100%" svg:height="11.842677345538cm" style:rel-height="scale"><draw:image xlink:href="Pictures/c434fcd5a1da3d5c1bcea258e560bd1d.png" xlink:type="simple" xlink:show="embed" xlink:actuate="onLoad"/></draw:frame></text:p>
      <text:list text:style-name="List_20_1" text:continue-numbering="false">
        <text:list-item>
          <text:p text:style-name="List_20_1_Content_First"> 5400 Wareneingang 19 % Vorsteuer</text:p>
        </text:list-item>
        <text:list-item>
          <text:p text:style-name="List_20_1_Content"> 5300 Wareneingang 7 % Vorsteuer</text:p>
        </text:list-item>
        <text:list-item>
          <text:p text:style-name="List_20_1_Content"> 4400 Erlöse 19 % USt</text:p>
        </text:list-item>
        <text:list-item>
          <text:p text:style-name="List_20_1_Content_Last"> 4300 Erlöse 7 % USt</text:p>
        </text:list-item>
      </text:list>
      <text:list text:style-name="List_20_1" text:continue-numbering="false">
        <text:list-item>
          <text:p text:style-name="List_20_1_Content_First"> 5425 Innergemeinschaftlicher Erwerb 19 % Vorsteuer und 19 % Umsatzsteuer</text:p>
        </text:list-item>
        <text:list-item>
          <text:p text:style-name="List_20_1_Content"> 5420 Innergemeinschaftlicher Erwerb 7 % Vorsteuer und 7 % Umsatzsteuer</text:p>
        </text:list-item>
        <text:list-item>
          <text:p text:style-name="List_20_1_Content"> 4315 Erlöse aus im Inland steuerpflichtigen EU-Lieferungen 19 % Umsatzsteuer</text:p>
        </text:list-item>
        <text:list-item>
          <text:p text:style-name="List_20_1_Content_Last"> 4310 Erlöse aus im Inland steuerpflichtigen EU-Lieferungen 7 % Umsatzsteuer</text:p>
        </text:list-item>
      </text:list>
      <text:h text:style-name="Heading_20_3" text:outline-level="3"><text:bookmark-start text:name="__RefHeading___maske_erloeskonten_parameter_alter_satz_3"/><text:bookmark-start text:name="maske_erloeskonten_parameter_alter_satz"/>Maske Erlöskonten/Parameter alter Satz<text:bookmark-end text:name="__RefHeading___maske_erloeskonten_parameter_alter_satz_3"/><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bd6590397c9d15b85f1975f4ff7466d8.png" xlink:type="simple" xlink:show="embed" xlink:actuate="onLoad"/></draw:frame></text:p>
      <text:p text:style-name="Text_20_body">aktuelle Einstellungen:</text:p>
      <text:list text:style-name="List_20_1" text:continue-numbering="false">
        <text:list-item>
          <text:p text:style-name="List_20_1_Content_First"> 5419 Wareneingang 16 % Vorsteuer (Kennzeichen A, Auto. Steuerbuchung V, Steuerschlüssel D)</text:p>
        </text:list-item>
        <text:list-item>
          <text:p text:style-name="List_20_1_Content"> 5348 Wareneingang  5 % Vorsteuer (Kennzeichen A, Auto. Steuerbuchung V, Steuerschlüssel E)</text:p>
        </text:list-item>
        <text:list-item>
          <text:p text:style-name="List_20_1_Content"> 4340 Erlöse 16 % USt (Kennzeichen A, Auto. Steuerbuchung U, Steuerschlüssel D, Nr.USt-Voranmeldung 35)</text:p>
        </text:list-item>
        <text:list-item>
          <text:p text:style-name="List_20_1_Content_Last"> 4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erloeskonten_parameter_skr04</dc:title>
  </office:meta>
</office:document-meta>
</file>