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7dcdd33853f180f77f66de93543f2.png"/>
  <manifest:file-entry manifest:media-type="image/png" manifest:full-path="Pictures/93147b2edf3457d882e4ca3347428a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2:mwst2021_erloeskonten_parameter_skr03"/><text:bookmark-start text:name="__RefHeading___erloeskonten_skr03_1"/><text:bookmark-start text:name="erloeskonten_skr03"/>Erlöskonten SKR03<text:bookmark-end text:name="__RefHeading___erloeskonten_skr03_1"/><text:bookmark-end text:name="erloeskonten_skr03"/></text:h>
      <text:p text:style-name="Text_20_body">Vorläufige Fassung, Stand 10.12.2020</text:p>
      <text:p text:style-name="Text_20_body">letzte Änderung 07.01.2021, neue Konten aktuelles Jahr (16% und 5%)</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euerberater.</text:p>
      <text:h text:style-name="Heading_20_3" text:outline-level="3"><text:bookmark-start text:name="__RefHeading___maske_erloeskonten_parameter_2"/><text:bookmark-start text:name="maske_erloeskonten_parameter"/>Maske Erlöskonten/Parameter<text:bookmark-end text:name="__RefHeading___maske_erloeskonten_parameter_2"/><text:bookmark-end text:name="maske_erloeskonten_parameter"/></text:h>
      <text:p text:style-name="Text_20_body">Die folgenden Angaben sind AB 01.01.2021 für die Kosten- und Erlöskonten (ohne Warengruppenauflösung) gültig (7% und 19%).
Die Konten in dieser Maske bleiben unverändert. Angezeigt werden die Standardeinstellungen, die aber in Ihrem Fall abweichen können.</text:p>
      <text:p text:style-name="Text_20_body">Führen Sie den Menüpunkt <text:span text:style-name="Strong_20_Emphasis">Prod/Betrieb| FIBU| DATEV| Erlöskonten-Parameter</text:span> aus. Es öffnet sich die folgende Maske. </text:p>
      <text:p text:style-name="Text_20_body"><draw:frame draw:style-name="media" draw:name="0" text:anchor-type="as-char" draw:z-index="0" svg:width="21.166666666667cm" style:rel-width="100%" svg:height="11.842677345538cm" style:rel-height="scale"><draw:image xlink:href="Pictures/7d17dcdd33853f180f77f66de93543f2.png" xlink:type="simple" xlink:show="embed" xlink:actuate="onLoad"/></draw:frame></text:p>
      <text:list text:style-name="List_20_1" text:continue-numbering="false">
        <text:list-item>
          <text:p text:style-name="List_20_1_Content_First"> 3400 Wareneingang 19 % Vorsteuer</text:p>
        </text:list-item>
        <text:list-item>
          <text:p text:style-name="List_20_1_Content"> 3300 Wareneingang 7 % Vorsteuer</text:p>
        </text:list-item>
        <text:list-item>
          <text:p text:style-name="List_20_1_Content"> 8400 Erlöse 19 % USt</text:p>
        </text:list-item>
        <text:list-item>
          <text:p text:style-name="List_20_1_Content_Last"> 8300 Erlöse 7 % USt</text:p>
        </text:list-item>
      </text:list>
      <text:list text:style-name="List_20_1" text:continue-numbering="false">
        <text:list-item>
          <text:p text:style-name="List_20_1_Content_First"> 3425 Innergemeinschaftlicher Erwerb 19 % Vorsteuer und 19 % Umsatzsteuer</text:p>
        </text:list-item>
        <text:list-item>
          <text:p text:style-name="List_20_1_Content"> 3420 Innergemeinschaftlicher Erwerb 7 % Vorsteuer und 7 % Umsatzsteuer</text:p>
        </text:list-item>
        <text:list-item>
          <text:p text:style-name="List_20_1_Content"> 8315 Erlöse aus im Inland steuerpflichtigen EU-Lieferungen 19 % Umsatzsteuer</text:p>
        </text:list-item>
        <text:list-item>
          <text:p text:style-name="List_20_1_Content_Last"> 8310 Erlöse aus im Inland steuerpflichtigen EU-Lieferungen 7 % Umsatzsteuer</text:p>
        </text:list-item>
      </text:list>
      <text:h text:style-name="Heading_20_3" text:outline-level="3"><text:bookmark-start text:name="__RefHeading___maske_erloeskonten_parameter_alter_satz_3"/><text:bookmark-start text:name="maske_erloeskonten_parameter_alter_satz"/>Maske Erlöskonten/Parameter alter Satz<text:bookmark-end text:name="__RefHeading___maske_erloeskonten_parameter_alter_satz_3"/><text:bookmark-end text:name="maske_erloeskonten_parameter_alter_satz"/></text:h>
      <text:p text:style-name="Text_20_body">Auch hier sind die Angaben AB 01.01.2021 gültig (7% und 19%).</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93147b2edf3457d882e4ca3347428ab0.png" xlink:type="simple" xlink:show="embed" xlink:actuate="onLoad"/></draw:frame></text:p>
      <text:p text:style-name="Text_20_body">aktuelle Einstellungen:</text:p>
      <text:list text:style-name="List_20_1" text:continue-numbering="false">
        <text:list-item>
          <text:p text:style-name="List_20_1_Content_First"> 3419 Wareneingang 16 % Vorsteuer (Kennzeichen A, Auto. Steuerbuchung V, Steuerschlüssel D)</text:p>
        </text:list-item>
        <text:list-item>
          <text:p text:style-name="List_20_1_Content"> 3348 Wareneingang  5 % Vorsteuer (Kennzeichen A, Auto. Steuerbuchung V, Steuerschlüssel E)</text:p>
        </text:list-item>
        <text:list-item>
          <text:p text:style-name="List_20_1_Content"> 8340 Erlöse 16 % USt (Kennzeichen A, Auto. Steuerbuchung U, Steuerschlüssel D, Nr.USt-Voranmeldung 35)</text:p>
        </text:list-item>
        <text:list-item>
          <text:p text:style-name="List_20_1_Content_Last"> 8333 Erlöse 5 % USt  (Kennzeichen A, Auto. Steuerbuchung U, Steuerschlüssel E, Nr.USt-Voranmeldung 35)</text:p>
        </text:list-item>
      </text:list>
      <text:list text:style-name="List_20_1" text:continue-numbering="false">
        <text:list-item>
          <text:p text:style-name="LastListParagraph_List_20_1_Content_First"> 999999 Bisher seitens DATEV nicht bekanntgegeben, <text:span text:style-name="Strong_20_Emphasis">fragen Sie ihren Steuerberater</text:span></text:p>
        </text:list-item>
      </text:list>
      <text:list text:style-name="List_20_1" text:continue-numbering="false">
        <text:list-item>
          <text:p text:style-name="List_20_1_Content_First"> D 16 % Umsatzsteuer</text:p>
        </text:list-item>
        <text:list-item>
          <text:p text:style-name="List_20_1_Content"> E  5 % Umsatzsteuer</text:p>
        </text:list-item>
        <text:list-item>
          <text:p text:style-name="List_20_1_Content"> H 16 % Umsatzsteuer EG</text:p>
        </text:list-item>
        <text:list-item>
          <text:p text:style-name="List_20_1_Content_Last"> I  5 % Umsatzsteuer EG</text:p>
        </text:list-item>
      </text:list>
      <text:p text:style-name="Text_20_body">vorherige Einstellungen (hier werden die Werte eingetragen, die vorher bei aktuelle Einstellungen standen):<text:line-break/>
Die Werte gelten für Belege, die mit altem Steuersatz und einem Belegdatum vor dem 31.12.2020 erstellt wurden</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erloeskonten_parameter_skr03</dc:title>
  </office:meta>
</office:document-meta>
</file>