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ff1339d149ad3130c4748d23379f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datev_schnittstelle_ohne_update"/><text:bookmark-start text:name="__RefHeading___mehrwertsteuerumstellung_ifw_datev_schnittstelle_ohne_update_1"/><text:bookmark-start text:name="mehrwertsteuerumstellung_ifw_datev_schnittstelle_ohne_update"/>Mehrwertsteuerumstellung IFW Datev Schnittstelle ohne Update<text:bookmark-end text:name="__RefHeading___mehrwertsteuerumstellung_ifw_datev_schnittstelle_ohne_update_1"/><text:bookmark-end text:name="mehrwertsteuerumstellung_ifw_datev_schnittstelle_ohne_update"/></text:h>
      <text:p text:style-name="Text_20_body">Vorläufige Fassung, Stand 10.12.2020</text:p>
      <text:p text:style-name="Text_20_body">Diese Beschreibung gilt für IFW Installationen mit Datev Schnittstelle, ohne IFW Fibu und <text:span text:style-name="Strong_20_Emphasis">ohne dem IFW Update (ab V2.1-13/791, Juni 2020)</text:span> zur Mehrwertsteuerumstellung.
Diese Vorgehensweise ist nur für Firmen geeignet, die wenige Geschäftsvorfälle haben und diese zeitnah abschließen könn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on Datev liegen noch keine Vorgaben für die Konteneinstellungen vor. Ebenso fehlen noch Schlüssel für die Umsatzsteuervoranmeldung.
Erst wenn diese Informationen vorhanden sind ist eine abschließende Angabe zur Vorgehensweise möglich.
Alle folgenden Informationen sind daher teilweise nur vorläufig.</text:span></text:p></table:table-cell></table:table-row></table:table></draw:text-box></draw:frame></text:p>
      <text:h text:style-name="Heading_20_4" text:outline-level="4"><text:bookmark-start text:name="__RefHeading___nachteile_2"/><text:bookmark-start text:name="nachteile"/>Nachteile<text:bookmark-end text:name="__RefHeading___nachteile_2"/><text:bookmark-end text:name="nachteile"/></text:h>
      <text:list text:style-name="List_20_1" text:continue-numbering="false">
        <text:list-item>
          <text:p text:style-name="List_20_1_Content_First"> Das Belegdatum entscheidet ob die aktuelle oder vorherige Mehrwertsteuer verwendet wird. Es können keine Belege mit ältere Mehrwertsteuer geschrieben oder geändert und gedruckt werden.</text:p>
        </text:list-item>
        <text:list-item>
          <text:p text:style-name="List_20_1_Content"> Rechnungen und Gutschriften können nur durch Rückdatieren auf den davorliegenden Mehrwertsteuersatz gebracht werden.</text:p>
        </text:list-item>
        <text:list-item>
          <text:p text:style-name="List_20_1_Content"> Im neuen Jahr können keine Belege von vor 01.07.20 gedruckt werden. Dabei wird der Mehrwertsteuersatz falsch ausgegeben. Es kann also z.B. keine alte Rechnung mehr ausgedruckt werden. Für den Ausdruck muss zuerst das IFW Update installiert werden.</text:p>
        </text:list-item>
        <text:list-item>
          <text:p text:style-name="List_20_1_Content"> von Datev liegen z.Zt noch keine Vorgaben für die Konteneinstellungen vor.</text:p>
        </text:list-item>
        <text:list-item>
          <text:p text:style-name="List_20_1_Content_Last"> Sollte Datev neue Konten fordern, sind umfangreiche Arbeiten zum Anpassen aller mehrwertsteuerbehafteten Konten in den IFW Parametermasken nötig.</text:p>
        </text:list-item>
      </text:list>
      <text:h text:style-name="Heading_20_3" text:outline-level="3"><text:bookmark-start text:name="__RefHeading___umstellung_der_mehrwertsteuer_ende_dezember_2020_3"/><text:bookmark-start text:name="umstellung_der_mehrwertsteuer_ende_dezember_2020"/>Umstellung der Mehrwertsteuer Ende Dezember 2020<text:bookmark-end text:name="__RefHeading___umstellung_der_mehrwertsteuer_ende_dezember_2020_3"/><text:bookmark-end text:name="umstellung_der_mehrwertsteuer_ende_dezember_2020"/></text:h>
      <text:p text:style-name="Text_20_body">Führen Sie im IFW die Menüpunkte Vertrieb| Verkaufsparameter| Mehrwertsteuerschlüssel aus. Es öffnet sich folgende Maske:
<draw:frame draw:style-name="mediacenter" draw:name="0" text:anchor-type="paragraph" draw:z-index="0" svg:width="16.880416666667cm" svg:height="4.5508333333333cm"><draw:image xlink:href="Pictures/41ff1339d149ad3130c4748d23379fc9.pn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dezember_2020_4"/><text:bookmark-start text:name="ende_dezember_2020"/>Ende Dezember 2020<text:bookmark-end text:name="__RefHeading___ende_dezember_2020_4"/><text:bookmark-end text:name="ende_dezember_2020"/></text:h>
      <text:p text:style-name="Text_20_body">Erstellen Sie den Buchungstapel für Dezember 2020. Führen Sie den Export aus und übergeben Sie die Daten an den Steuerberater.
Klären Sie dann mit dem Steuerberater ob sie auch zukünftig diese Form des Buchungstapels, ohne Änderung an den Konten an ihn übergeben können. D.h. evt notwendiges Umsetzen auf andere Konten wird vom Steuerberater geleistet.</text:p>
      <text:h text:style-name="Heading_20_4" text:outline-level="4"><text:bookmark-start text:name="__RefHeading___januar_2021_5"/><text:bookmark-start text:name="januar_2021"/>Januar 2021<text:bookmark-end text:name="__RefHeading___januar_2021_5"/><text:bookmark-end text:name="januar_2021"/></text:h>
      <text:p text:style-name="Text_20_body"><text:span text:style-name="Strong_20_Emphasis">Erstellen Sie erst einen neuen Buchungsstapel, wenn Sie Freigabe durch den Steuerberater erhalten haben. Ggf müssen Sie Änderungen an den Konteneinstellungen in den IFW Paramtermaske eingeben.</text:span></text:p>
      <text:h text:style-name="Heading_20_4" text:outline-level="4"><text:bookmark-start text:name="__RefHeading___wenn_sie_bruttopreise_verwenden_6"/><text:bookmark-start text:name="wenn_sie_bruttopreise_verwenden"/>wenn Sie Bruttopreise verwenden:<text:bookmark-end text:name="__RefHeading___wenn_sie_bruttopreise_verwenden_6"/><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7"/><text:bookmark-start text:name="umstellung_der_mehrwertsteuer_ende_dezember"/>Umstellung der Mehrwertsteuer Ende Dezember<text:bookmark-end text:name="__RefHeading___umstellung_der_mehrwertsteuer_ende_dezember_7"/><text:bookmark-end text:name="umstellung_der_mehrwertsteuer_ende_dezember"/></text:h>
      <text:p text:style-name="Text_20_body">Führen Sie im IFW die Menüpunkte Vertrieb| Verkaufsparameter| Mehrwertsteuerschlüssel aus und stellen Sie die Parameter auf die dann gültigen Werte ein.
Beachten Sie bitte: Sie können ab der Eingabe der neuen Werte keine Belege auf ein Datum vor dem Juli 2020 rückdatieren.</text:p>
      <text:p text:style-name="Text_20_body">Je nach Vorgabe von Datev geben Sie am NACHDEM Sie den Buchungsstapel für Dezember 2020 erzeugt haben die neuen Konten ein.</text:p>
      <text:h text:style-name="Heading_20_4" text:outline-level="4"><text:bookmark-start text:name="__RefHeading___wenn_sie_bruttopreise_verwenden_8"/><text:bookmark-start text:name="wenn_sie_bruttopreise_verwenden1"/>wenn Sie Bruttopreise verwenden:<text:bookmark-end text:name="__RefHeading___wenn_sie_bruttopreise_verwenden_8"/><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n_mehrwertsteuerzeitraeumen_ohne_update_9"/><text:bookmark-start text:name="belegerstellung_in_verschiedenen_mehrwertsteuerzeitraeumen_ohne_update"/>Belegerstellung in verschiedenen Mehrwertsteuerzeiträumen (ohne Update)<text:bookmark-end text:name="__RefHeading___belegerstellung_in_verschiedenen_mehrwertsteuerzeitraeumen_ohne_update_9"/><text:bookmark-end text:name="belegerstellung_in_verschiedenen_mehrwertsteuerzeitraeumen_ohne_update"/></text:h>
      <text:p text:style-name="Text_20_body">Im folgenden sind Verfahren beschrieben wie sie Belege in verschiedenen Mehrwertsteuerzeiträumen handhaben können. Sprechen Sie mit Ihrem Steuerberater inwiefern die  Vorgehensweisen für Ihre Firma geeignet sin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Das Mischen von Belegpositionen mit verschiedenen Mehrwertsteuersätzen ist nicht möglich. D.h. alle Positionen innerhalb eines Belegs müssen denselben Mehrwertsteuersatz haben.</text:p></table:table-cell></table:table-row></table:table></draw:text-box></draw:frame></text:p>
      <text:h text:style-name="Heading_20_3" text:outline-level="3"><text:bookmark-start text:name="__RefHeading___bei_lieferungen_vor_dem_stichtag_10"/><text:bookmark-start text:name="bei_lieferungen_vor_dem_stichtag"/>bei Lieferungen vor dem Stichtag:<text:bookmark-end text:name="__RefHeading___bei_lieferungen_vor_dem_stichtag_10"/><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Ggf. datieren Sie die Rechnung zurück, so dass sie im gleichen Mehrwertsteuerzeitraum liegt wie der Lieferschein.
Sind Teillieferungen vereinbart empfiehlt sich auch die Teilabrechnung vor dem Stichtag.</text:p>
      <text:h text:style-name="Heading_20_3" text:outline-level="3"><text:bookmark-start text:name="__RefHeading___teillieferung_abschlagsrechnung_schlussrechnung_11"/><text:bookmark-start text:name="teillieferung_abschlagsrechnung_schlussrechnung"/>Teillieferung, Abschlagsrechnung, Schlußrechnung:<text:bookmark-end text:name="__RefHeading___teillieferung_abschlagsrechnung_schlussrechnung_11"/><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schließen.
Sprechen Sie mit Ihrem Steuerberater wie sie solche Vorfälle handhaben sollen.</text:p>
      <text:h text:style-name="Heading_20_3" text:outline-level="3"><text:bookmark-start text:name="__RefHeading___rechnung_nachtraeglich_stellen_12"/><text:bookmark-start text:name="rechnung_nachtraeglich_stellen"/>Rechnung nachträglich stellen<text:bookmark-end text:name="__RefHeading___rechnung_nachtraeglich_stellen_12"/><text:bookmark-end text:name="rechnung_nachtraeglich_stellen"/></text:h>
      <text:p text:style-name="Text_20_body">Ist die Lieferung vor dem Stichtag erfolgt und wird dafür die Rechnung erst nach dem Stichtag geschrieben müssen Sie die Rechnung rückdatieren. Das Rückdatieren ist nur bis zu dem Zeitpunkt möglich ab dem die Mehrwertsteuerparameter für 2021 eingegeben werden.</text:p>
      <text:h text:style-name="Heading_20_3" text:outline-level="3"><text:bookmark-start text:name="__RefHeading___rechnung_vor_der_lieferung_stellen_13"/><text:bookmark-start text:name="rechnung_vor_der_lieferung_stellen"/>Rechnung vor der Lieferung stellen<text:bookmark-end text:name="__RefHeading___rechnung_vor_der_lieferung_stellen_13"/><text:bookmark-end text:name="rechnung_vor_der_lieferung_stellen"/></text:h>
      <text:p text:style-name="Text_20_body">Diese Konstellation über den Stichtag hinweg ist nicht möglich. Verschieben Sie die Abrechnung in den Mehrwertsteuerzeitraum, in dem auch der Lieferschein liegt.</text:p>
      <text:h text:style-name="Heading_20_3" text:outline-level="3"><text:bookmark-start text:name="__RefHeading___gutschriften_14"/><text:bookmark-start text:name="gutschriften"/>Gutschriften<text:bookmark-end text:name="__RefHeading___gutschriften_14"/><text:bookmark-end text:name="gutschriften"/></text:h>
      <text:p text:style-name="Text_20_body">Gutschriften zu Rechnungen vor dem Stichtag weisen nur dann den Mehrwertsteuersatz der Rechnung aus wenn Sie rückdatiert werden. Sollte das Rückdatieren nicht möglich sein und der Geschäftsvorfall nicht auf andere Weise auflösbar sein benötigen Sie das IFW Update zur Mehrwertsteuerumstellung.</text:p>
      <text:h text:style-name="Heading_20_3" text:outline-level="3"><text:bookmark-start text:name="__RefHeading___dauerleistungen_15"/><text:bookmark-start text:name="dauerleistungen"/>Dauerleistungen<text:bookmark-end text:name="__RefHeading___dauerleistungen_15"/><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h text:style-name="Heading_20_3" text:outline-level="3"><text:bookmark-start text:name="__RefHeading___drucken_alter_belege_16"/><text:bookmark-start text:name="drucken_alter_belege"/>Drucken alter Belege<text:bookmark-end text:name="__RefHeading___drucken_alter_belege_16"/><text:bookmark-end text:name="drucken_alter_belege"/></text:h><text:p text:style-name="Text_20_body">Im neuen Jahr können keine Belege von vor 01.07.20 gedruckt werden. Dabei wird der Mehrwertsteuersatz falsch ausgegeben. Es kann also z.B. keine alte Rechnung mehr ausgedruckt werden. Für den Ausdruck muss zuerst das IFW Update installiert werd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datev_schnittstelle_ohne_update</dc:title>
  </office:meta>
</office:document-meta>
</file>