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f1339d149ad3130c4748d23379fc9.png"/>
  <manifest:file-entry manifest:media-type="image/jpeg" manifest:full-path="Pictures/38a8839c724c858b964ada8c5862d654.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datev_schnittstelle_mit_update"/><text:bookmark-start text:name="__RefHeading___mehrwertsteuerumstellung_ifw_datev_schnittstelle_mit_update_1"/><text:bookmark-start text:name="mehrwertsteuerumstellung_ifw_datev_schnittstelle_mit_update"/>Mehrwertsteuerumstellung IFW Datev Schnittstelle mit Update<text:bookmark-end text:name="__RefHeading___mehrwertsteuerumstellung_ifw_datev_schnittstelle_mit_update_1"/><text:bookmark-end text:name="mehrwertsteuerumstellung_ifw_datev_schnittstelle_mit_update"/></text:h>
      <text:p text:style-name="Text_20_body">Vorläufige Fassung, Stand 10.12.2020</text:p>
      <text:p text:style-name="Text_20_body">Diese Beschreibung gilt für alle IFW Installationen mit Datev Schnittstelle, ohne IFW Fibu, aber <text:span text:style-name="Strong_20_Emphasis">mit installiertem IFW Update (ab V2.1-13/791, Juni 2020)</text:span> zur Mehrwertsteuerumstellung.
Wenn Sie bereits im Juni das Update installiert hatten benötigen Sie kein weiteres Update.</text:p>
      <text:p text:style-name="Text_20_body">Das IFW Update können Sie per Email an <text:a xlink:type="simple" xlink:href="mailto:wruehle@lpc.de" text:style-name="Internet_20_link" text:visited-style-name="Visited_20_Internet_20_Link">wruehle@lpc.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Lesen Sie den folgenden Abschnitt für die Einstellungen der Datev Parameter und Konten:<text:line-break/></text:p><text:list text:style-name="List_20_1" text:continue-numbering="false"><text:list-item><text:p text:style-name="List_20_1_Content_First"> <text:a xlink:type="simple" xlink:href="https://wiki.ifw.de/wiki/doku.php?id=anwender:mwst02:mwst2021_datev_schnittstelle_einstellungen_skr03" text:style-name="Internet_20_link" text:visited-style-name="Visited_20_Internet_20_Link">DATEV Parameter und Steuerkonten SKR03</text:a><text:line-break/></text:p></text:list-item><text:list-item><text:p text:style-name="List_20_1_Content_Last"> <text:a xlink:type="simple" xlink:href="https://wiki.ifw.de/wiki/doku.php?id=anwender:mwst02:mwst2021_datev_schnittstelle_einstellungen_skr04" text:style-name="Internet_20_link" text:visited-style-name="Visited_20_Internet_20_Link">DATEV Parameter und Steuerkonten SKR04</text:a><text:line-break/></text:p></text:list-item></text:list></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tsteuersatz verwendet werden soll. </text:p>
        </text:list-item>
        <text:list-item>
          <text:p text:style-name="List_20_1_Content"> Nach der erneuten Umstellung zum Jahreswechsel können Belege die aus der ersten Jahreshälfte 2020 stammen unter Beibehaltung des korrekten Mehrwert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n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de" text:style-name="Internet_20_link" text:visited-style-name="Visited_20_Internet_20_Link">wruehle@lpc.de</text:a></text:p>
      <text:h text:style-name="Heading_20_3" text:outline-level="3"><text:bookmark-start text:name="__RefHeading___umstellung_der_mehrwertsteuer_ende_dezember_2020_4"/><text:bookmark-start text:name="umstellung_der_mehrwertsteuer_ende_dezember_2020"/>Umstellung der Mehrwertsteuer Ende Dezember 2020<text:bookmark-end text:name="__RefHeading___umstellung_der_mehrwertsteuer_ende_dezember_2020_4"/><text:bookmark-end text:name="umstellung_der_mehrwertsteuer_ende_dezember_2020"/></text:h>
      <text:p text:style-name="Text_20_body">Führen Sie im IFW die Menüpunkte Vertrieb| Verkaufsparameter| Mehrwertsteuerschlüssel aus. Es öffnet sich folgende Maske:
<draw:frame draw:style-name="mediacenter" draw:name="0" text:anchor-type="paragraph" draw:z-index="0" svg:width="16.880416666667cm" svg:height="4.5508333333333cm"><draw:image xlink:href="Pictures/41ff1339d149ad3130c4748d23379fc9.pn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text:p>
      <text:p text:style-name="Text_20_body">Führen Sie nun den Menüpunkte Vertrieb| Verkaufsparameter| Mehrwertsteuermanager historische Steuersätze aus. Es öffnet sich folgende Maske:
<draw:frame draw:style-name="mediacenter" draw:name="1" text:anchor-type="paragraph" draw:z-index="1" svg:width="" svg:rel-width="100%" svg:height="0cm"><draw:image xlink:href="/data/kunden/wiki.ifw.de/htdocs/wiki/data/media/anwender/news/mehrwertsteuer_maske_02_2021.png" xlink:type="simple" xlink:show="embed" xlink:actuate="onLoad"/></draw:frame>
Klicken Sie zuerst auf "abrufen". Dann wird die Liste der historischen Mehrwertsteuersätze angezeigt. Klicken Sie dann auf "speichern".</text:p>
      <text:p text:style-name="Text_20_body">Die Umstellung der Mehrwertsteuer im IFW ist damit abgeschlossen. Damit werden alle Belege ab dem angegebenen Zeitpunkt mit der neuen Mehrwertsteuer berechnet.</text:p>
      <text:h text:style-name="Heading_20_4" text:outline-level="4"><text:bookmark-start text:name="__RefHeading___ende_dezember_2020_5"/><text:bookmark-start text:name="ende_dezember_2020"/>Ende Dezember 2020<text:bookmark-end text:name="__RefHeading___ende_dezember_2020_5"/><text:bookmark-end text:name="ende_dezember_2020"/></text:h>
      <text:p text:style-name="Text_20_body">Erstellen Sie den Buchungstapel für Dezember 2020. Führen Sie den Export aus und übergeben Sie die Daten an den Steuerberater.
Klären mit dem Steuerberater ob Konteneinstellungen für die Mehrwertsteuerumstellung notwendig sind.</text:p>
      <text:h text:style-name="Heading_20_4" text:outline-level="4"><text:bookmark-start text:name="__RefHeading___januar_2021_6"/><text:bookmark-start text:name="januar_2021"/>Januar 2021<text:bookmark-end text:name="__RefHeading___januar_2021_6"/><text:bookmark-end text:name="januar_2021"/></text:h>
      <text:p text:style-name="Text_20_body">Sobald die notwendigen Informationen von Datev zur Schnittstelle vorliegen werden sie nach und nach bereitgestellt:</text:p>
      <text:list text:style-name="List_20_1" text:continue-numbering="false">
        <text:list-item>
          <text:p text:style-name="List_20_1_Content_First"> Standardkonten im Laufe des Juli.</text:p>
        </text:list-item>
        <text:list-item>
          <text:p text:style-name="List_20_1_Content"> Steuerschlüssel im Laufe des Juli.</text:p>
        </text:list-item>
        <text:list-item>
          <text:p text:style-name="List_20_1_Content_Last"> Anpassung der Export Schnittstelle sobald Konten und Steuerschlüssel bekannt sind.</text:p>
        </text:list-item>
      </text:list>
      <text:p text:style-name="Text_20_body"><text:line-break/>
Erstellen Sie erst dann wieder einen Buchungsstapel, <text:span text:style-name="Strong_20_Emphasis">wenn das IFW Update installiert ist und notwendige Konteneinstellungen vorgenommen sind</text:span>. 
Erst wenn Sie Freigabe durch den Steuerbrater haben und das Update richtig konfiguriert ist dürfen Sie wieder einen Buchungstapel erstellen. 
Welche Einstellungen notwendig sind hängt von den Vorgaben von Datev ab, die z.Zt. noch <text:span text:style-name="Strong_20_Emphasis">nicht bekannt sind</text:span>.</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mit_update_11"/><text:bookmark-start text:name="belegerstellung_in_verschiedene_mehrwertsteuerzeitraeumen_mit_update"/>Belegerstellung in verschiedene Mehrwertsteuerzeiträumen (mit Update)<text:bookmark-end text:name="__RefHeading___belegerstellung_in_verschiedene_mehrwertsteuerzeitraeumen_mit_update_11"/><text:bookmark-end text:name="belegerstellung_in_verschiedene_mehrwertsteuerzeitraeumen_mit_update"/></text:h>
      <text:p text:style-name="Text_20_body"><text:span text:style-name="Strong_20_Emphasis"> Die folgende Beschreibung gilt nur für IFW Installationen mit installiertem IFW Update zur Mehrwert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leg_auf_einen_zurueckliegenden_mehrwertsteuersatz_setzen_12"/><text:bookmark-start text:name="beleg_auf_einen_zurueckliegenden_mehrwertsteuersatz_setzen"/>Beleg auf einen zurückliegenden Mehrwertsteuersatz setzen:<text:bookmark-end text:name="__RefHeading___beleg_auf_einen_zurueckliegenden_mehrwertsteuersatz_setzen_12"/><text:bookmark-end text:name="beleg_auf_einen_zurueckliegenden_mehrwertsteuersatz_setzen"/></text:h>
      <text:p text:style-name="Text_20_body">Für die Mehrwertsteuerpflicht ist das Lieferdatum entscheidend. Mit den folgenden Kennzeichen schalten die Belege auf den vorhergehenden Mehrwertsteuer um.
Je nach Systemkonfiguration wird der Mehrwertsteuersatz automatisch gesetzt und kann manuell überschrieben werden. Es werden die Kennzeichen im Feld PG der Belegmaske geändert.
<draw:frame draw:style-name="mediacenter" draw:name="2" text:anchor-type="paragraph" draw:z-index="2" svg:width="22.463125cm" style:rel-width="100%" svg:height="15.345833333333cm" style:rel-height="scale"><draw:image xlink:href="Pictures/38a8839c724c858b964ada8c5862d654.jpg" xlink:type="simple" xlink:show="embed" xlink:actuate="onLoad"/></draw:frame>
<text:line-break/></text:p>
      <text:h text:style-name="Heading_20_5" text:outline-level="5"><text:bookmark-start text:name="__RefHeading___folgende_kennzeichen_finden_verwendung_13"/><text:bookmark-start text:name="folgende_kennzeichen_finden_verwendung"/>Folgende Kennzeichen finden Verwendung:<text:bookmark-end text:name="__RefHeading___folgende_kennzeichen_finden_verwendung_13"/><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line-break/>
<text:line-break/>
Die führende "0" bei "0g" bedeutet Preisgruppe "0". Je nach Preisgruppe des Kunden können also auch Kombinationen 0g, 1g, 2g usw. erscheinen.</text:p>
      <text:h text:style-name="Heading_20_3" text:outline-level="3"><text:bookmark-start text:name="__RefHeading___bei_lieferungen_vor_dem_stichtag_14"/><text:bookmark-start text:name="bei_lieferungen_vor_dem_stichtag"/>bei Lieferungen vor dem Stichtag<text:bookmark-end text:name="__RefHeading___bei_lieferungen_vor_dem_stichtag_14"/><text:bookmark-end text:name="bei_lieferungen_vor_dem_stichtag"/></text:h>
      <text:p text:style-name="Text_20_body">Beim Schreiben von Rechnungen vom Lieferschein prüft das IFW das Lieferscheindatum. Ist der Lieferschein aus dem letzten Mehrwert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15"/><text:bookmark-start text:name="meldungen"/>Meldungen:<text:bookmark-end text:name="__RefHeading___meldungen_15"/><text:bookmark-end text:name="meldungen"/></text:h>
      <text:p text:style-name="Text_20_body"><draw:frame draw:style-name="mediacenter" draw:name="3" text:anchor-type="paragraph" draw:z-index="3" svg:width="11.1125cm" svg:height="3.413125cm"><draw:image xlink:href="Pictures/90cb6162b091cc6897902e66ebeb4977.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4" text:anchor-type="paragraph" draw:z-index="4" svg:width="10.107083333333cm" svg:height="3.413125cm"><draw:image xlink:href="Pictures/58cee6c5b72aa7cf8c0c8ff03b29f0a5.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5" text:anchor-type="paragraph" draw:z-index="5" svg:width="14.499166666667cm" svg:height="3.413125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16"/><text:bookmark-start text:name="mehrere_lieferscheine_auf_einer_rechnung_zusammenfuehren"/>mehrere Lieferscheine auf einer Rechnung zusammenführen:<text:bookmark-end text:name="__RefHeading___mehrere_lieferscheine_auf_einer_rechnung_zusammenfuehren_16"/><text:bookmark-end text:name="mehrere_lieferscheine_auf_einer_rechnung_zusammenfuehren"/></text:h>
      <text:p text:style-name="Text_20_body">Achten Sie darauf, dass alle Lieferscheine aus demselben Mehrwertsteuerzeitraum sind. Andernfalls entstehen Rechnungspositionen mit verschiedenen Mehrwertsteuersätzen. Solche Rechnungen dürfen nicht erzeugt werden. Erstellen Sie in diesem Fall jeweils eine Rechnung für die verschiedenen Zeiträume.</text:p>
      <text:p text:style-name="Text_20_body"><draw:frame draw:style-name="PluginODTAutoStyle_Frame_13_text_frame" draw:name="Frame4" text:anchor-type="paragraph" svg:width="265.0395pt" draw:z-index="0" svg:min-height="1cm"><draw:text-box><table:table table:style-name="Table"><table:table-column table:style-name="odt_auto_style_table_column_4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17"/><text:bookmark-start text:name="teillieferung_abschlagsrechnung_schlussrechnung"/>Teillieferung, Abschlagsrechnung, Schlußrechnung:<text:bookmark-end text:name="__RefHeading___teillieferung_abschlagsrechnung_schlussrechnung_17"/><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18"/><text:bookmark-start text:name="rechnung_vor_der_lieferung_stellen"/>Rechnung vor der Lieferung stellen<text:bookmark-end text:name="__RefHeading___rechnung_vor_der_lieferung_stellen_18"/><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19"/><text:bookmark-start text:name="gutschriften"/>Gutschriften<text:bookmark-end text:name="__RefHeading___gutschriften_19"/><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20"/><text:bookmark-start text:name="dauerleistungen"/>Dauerleistungen<text:bookmark-end text:name="__RefHeading___dauerleistungen_20"/><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21"/><text:bookmark-start text:name="jahreswechsel"/>Jahreswechsel<text:bookmark-end text:name="__RefHeading___jahreswechsel_21"/><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datev_schnittstelle_mit_update</dc:title>
  </office:meta>
</office:document-meta>
</file>