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a8839c724c858b964ada8c5862d654.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belegerstellung_mit_update"/><text:bookmark-start text:name="__RefHeading___belegerstellung_in_verschiedene_mehrwertsteuerzeitraeumen_mit_update_1"/><text:bookmark-start text:name="belegerstellung_in_verschiedene_mehrwertsteuerzeitraeumen_mit_update"/>Belegerstellung in verschiedene Mehrwertsteuerzeiträumen (mit Update)<text:bookmark-end text:name="__RefHeading___belegerstellung_in_verschiedene_mehrwertsteuerzeitraeumen_mit_update_1"/><text:bookmark-end text:name="belegerstellung_in_verschiedene_mehrwertsteuerzeitraeumen_mit_update"/></text:h>
      <text:p text:style-name="Text_20_body"><text:span text:style-name="Strong_20_Emphasis"> Die folgende Beschreibung gilt nur für IFW Installationen mit installiertem IFW Update zur Mehrwert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leg_auf_einen_zurueckliegenden_mehrwertsteuersatz_setzen_2"/><text:bookmark-start text:name="beleg_auf_einen_zurueckliegenden_mehrwertsteuersatz_setzen"/>Beleg auf einen zurückliegenden Mehrwertsteuersatz setzen:<text:bookmark-end text:name="__RefHeading___beleg_auf_einen_zurueckliegenden_mehrwertsteuersatz_setzen_2"/><text:bookmark-end text:name="beleg_auf_einen_zurueckliegenden_mehrwertsteuersatz_setzen"/></text:h>
      <text:p text:style-name="Text_20_body">Für die Mehrwertsteuerpflicht ist das Lieferdatum entscheidend. Mit den folgenden Kennzeichen schalten die Belege auf den vorhergehenden Mehrwertsteuer um.
Je nach Systemkonfiguration wird der Mehrwertsteuersatz automatisch gesetzt und kann manuell überschrieben werden. Es werden die Kennzeichen im Feld PG der Belegmaske geändert.
<draw:frame draw:style-name="mediacenter" draw:name="0" text:anchor-type="paragraph" draw:z-index="0" svg:width="22.463125cm" style:rel-width="100%" svg:height="15.345833333333cm" style:rel-height="scale"><draw:image xlink:href="Pictures/38a8839c724c858b964ada8c5862d654.jpg" xlink:type="simple" xlink:show="embed" xlink:actuate="onLoad"/></draw:frame>
<text:line-break/></text:p>
      <text:h text:style-name="Heading_20_5" text:outline-level="5"><text:bookmark-start text:name="__RefHeading___folgende_kennzeichen_finden_verwendung_3"/><text:bookmark-start text:name="folgende_kennzeichen_finden_verwendung"/>Folgende Kennzeichen finden Verwendung:<text:bookmark-end text:name="__RefHeading___folgende_kennzeichen_finden_verwendung_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line-break/>
<text:line-break/>
Die führende "0" bei "0g" bedeutet Preisgruppe "0". Je nach Preisgruppe des Kunden können also auch Kombinationen 0g, 1g, 2g usw. erscheinen.</text:p>
      <text:h text:style-name="Heading_20_3" text:outline-level="3"><text:bookmark-start text:name="__RefHeading___bei_lieferungen_vor_dem_stichtag_4"/><text:bookmark-start text:name="bei_lieferungen_vor_dem_stichtag"/>bei Lieferungen vor dem Stichtag<text:bookmark-end text:name="__RefHeading___bei_lieferungen_vor_dem_stichtag_4"/><text:bookmark-end text:name="bei_lieferungen_vor_dem_stichtag"/></text:h>
      <text:p text:style-name="Text_20_body">Beim Schreiben von Rechnungen vom Lieferschein prüft das IFW das Lieferscheindatum. Ist der Lieferschein aus dem letzten Mehrwert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5"/><text:bookmark-start text:name="meldungen"/>Meldungen:<text:bookmark-end text:name="__RefHeading___meldungen_5"/><text:bookmark-end text:name="meldungen"/></text:h>
      <text:p text:style-name="Text_20_body"><draw:frame draw:style-name="mediacenter" draw:name="1" text:anchor-type="paragraph" draw:z-index="1" svg:width="11.1125cm" svg:height="3.413125cm"><draw:image xlink:href="Pictures/90cb6162b091cc6897902e66ebeb4977.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2" text:anchor-type="paragraph" draw:z-index="2" svg:width="10.107083333333cm" svg:height="3.413125cm"><draw:image xlink:href="Pictures/58cee6c5b72aa7cf8c0c8ff03b29f0a5.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3" text:anchor-type="paragraph" draw:z-index="3" svg:width="14.499166666667cm" svg:height="3.413125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6"/><text:bookmark-start text:name="mehrere_lieferscheine_auf_einer_rechnung_zusammenfuehren"/>mehrere Lieferscheine auf einer Rechnung zusammenführen:<text:bookmark-end text:name="__RefHeading___mehrere_lieferscheine_auf_einer_rechnung_zusammenfuehren_6"/><text:bookmark-end text:name="mehrere_lieferscheine_auf_einer_rechnung_zusammenfuehren"/></text:h>
      <text:p text:style-name="Text_20_body">Achten Sie darauf, dass alle Lieferscheine aus demselben Mehrwertsteuerzeitraum sind. Andernfalls entstehen Rechnungspositionen mit verschiedenen Mehrwertsteuersätzen. Solche Rechnungen dürfen nicht erzeugt werden. Erstellen Sie in diesem Fall jeweils eine Rechnung für die verschiedenen Zeiträume.</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7"/><text:bookmark-start text:name="teillieferung_abschlagsrechnung_schlussrechnung"/>Teillieferung, Abschlagsrechnung, Schlußrechnung:<text:bookmark-end text:name="__RefHeading___teillieferung_abschlagsrechnung_schlussrechnung_7"/><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8"/><text:bookmark-start text:name="rechnung_vor_der_lieferung_stellen"/>Rechnung vor der Lieferung stellen<text:bookmark-end text:name="__RefHeading___rechnung_vor_der_lieferung_stellen_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9"/><text:bookmark-start text:name="gutschriften"/>Gutschriften<text:bookmark-end text:name="__RefHeading___gutschriften_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10"/><text:bookmark-start text:name="dauerleistungen"/>Dauerleistungen<text:bookmark-end text:name="__RefHeading___dauerleistungen_1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11"/><text:bookmark-start text:name="jahreswechsel"/>Jahreswechsel<text:bookmark-end text:name="__RefHeading___jahreswechsel_1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belegerstellung_mit_update</dc:title>
  </office:meta>
</office:document-meta>
</file>