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f1339d149ad3130c4748d23379f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basisystem_ohne_update"/><text:bookmark-start text:name="__RefHeading___mehrwertsteuerumstellung_ifw_basissystem_ohne_update_1"/><text:bookmark-start text:name="mehrwertsteuerumstellung_ifw_basissystem_ohne_update"/>Mehrwertsteuerumstellung IFW Basissystem ohne Update<text:bookmark-end text:name="__RefHeading___mehrwertsteuerumstellung_ifw_basissystem_ohne_update_1"/><text:bookmark-end text:name="mehrwertsteuerumstellung_ifw_basissystem_ohne_update"/></text:h>
      <text:p text:style-name="Text_20_body">Stand 10.12.2020</text:p>
      <text:p text:style-name="Text_20_body">Diese Beschreibung gilt für alle IFW Installationen ohne Datev Schnittstelle und ohne IFW Fibu und <text:span text:style-name="Strong_20_Emphasis">ohne dem IFW Update (ab V2.1-13/791, Juni 2020)</text:span> zur Mehrwertsteuerumstellung.
Diese Vorgehensweise ist nur für Firmen geeignet, die wenige Geschäftsvorfälle haben und diese zeitnah abschließen können.</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Ältere Mehrwertsteuersätze sind nicht ereichbar.</text:p>
        </text:list-item>
        <text:list-item>
          <text:p text:style-name="List_20_1_Content"> Rechnungen und Gutschriften können nur durch Rückdatieren auf den davorliegenden Mehrwertsteuersatz gebracht werden.</text:p>
        </text:list-item>
        <text:list-item>
          <text:p text:style-name="List_20_1_Content_Last"> Es können keine Belege von vor 01.07.2020 gedruckt werden. Dabei wird der Mehrwertsteuersatz falsch ausgegeben. Es kann also z.B. keine alte Rechnung mehr ausgedruckt werden.</text:p>
        </text:list-item>
      </text:list>
      <text:h text:style-name="Heading_20_3" text:outline-level="3"><text:bookmark-start text:name="__RefHeading___umstellung_der_mehrwertsteuer_3"/><text:bookmark-start text:name="umstellung_der_mehrwertsteuer"/>Umstellung der Mehrwertsteuer<text:bookmark-end text:name="__RefHeading___umstellung_der_mehrwertsteuer_3"/><text:bookmark-end text:name="umstellung_der_mehrwertsteuer"/></text:h>
      <text:p text:style-name="Text_20_body">Führen Sie im IFW die Menüpunkte Vertrieb| Verkaufsparameter| Mehrwertsteuerschlüssel aus. Es öffnet sich folgende Maske:
<draw:frame draw:style-name="mediacenter" draw:name="0" text:anchor-type="paragraph" draw:z-index="0" svg:width="16.880416666667cm" svg:height="4.5508333333333cm"><draw:image xlink:href="Pictures/41ff1339d149ad3130c4748d23379fc9.pn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4"/><text:bookmark-start text:name="wenn_sie_bruttopreise_verwenden"/>wenn Sie Bruttopreise verwenden:<text:bookmark-end text:name="__RefHeading___wenn_sie_bruttopreise_verwenden_4"/><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5"/><text:bookmark-start text:name="umstellung_der_mehrwertsteuer_ende_dezember"/>Umstellung der Mehrwertsteuer Ende Dezember<text:bookmark-end text:name="__RefHeading___umstellung_der_mehrwertsteuer_ende_dezember_5"/><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h text:style-name="Heading_20_1" text:outline-level="1"><text:bookmark-start text:name="__RefHeading___belegerstellung_in_verschiedenen_mehrwertsteuerzeitraeumen_ohne_update_6"/><text:bookmark-start text:name="belegerstellung_in_verschiedenen_mehrwertsteuerzeitraeumen_ohne_update"/>Belegerstellung in verschiedenen Mehrwertsteuerzeiträumen (ohne Update)<text:bookmark-end text:name="__RefHeading___belegerstellung_in_verschiedenen_mehrwertsteuerzeitraeumen_ohne_update_6"/><text:bookmark-end text:name="belegerstellung_in_verschiedenen_mehrwertsteuerzeitraeumen_ohne_update"/></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i_lieferungen_vor_dem_stichtag_7"/><text:bookmark-start text:name="bei_lieferungen_vor_dem_stichtag"/>bei Lieferungen vor dem Stichtag:<text:bookmark-end text:name="__RefHeading___bei_lieferungen_vor_dem_stichtag_7"/><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8"/><text:bookmark-start text:name="teillieferung_abschlagsrechnung_schlussrechnung"/>Teillieferung, Abschlagsrechnung, Schlußrechnung:<text:bookmark-end text:name="__RefHeading___teillieferung_abschlagsrechnung_schlussrechnung_8"/><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schließen.
Sprechen Sie mit Ihrem Steuerberater wie sie solche Vorfälle handhaben sollen.</text:p>
      <text:h text:style-name="Heading_20_3" text:outline-level="3"><text:bookmark-start text:name="__RefHeading___rechnung_nachtraeglich_stellen_9"/><text:bookmark-start text:name="rechnung_nachtraeglich_stellen"/>Rechnung nachträglich stellen<text:bookmark-end text:name="__RefHeading___rechnung_nachtraeglich_stellen_9"/><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10"/><text:bookmark-start text:name="rechnung_vor_der_lieferung_stellen"/>Rechnung vor der Lieferung stellen<text:bookmark-end text:name="__RefHeading___rechnung_vor_der_lieferung_stellen_10"/><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11"/><text:bookmark-start text:name="gutschriften"/>Gutschriften<text:bookmark-end text:name="__RefHeading___gutschriften_11"/><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12"/><text:bookmark-start text:name="dauerleistungen"/>Dauerleistungen<text:bookmark-end text:name="__RefHeading___dauerleistungen_12"/><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drucken_alter_belege_13"/><text:bookmark-start text:name="drucken_alter_belege"/>Drucken alter Belege<text:bookmark-end text:name="__RefHeading___drucken_alter_belege_13"/><text:bookmark-end text:name="drucken_alter_belege"/></text:h><text:p text:style-name="Text_20_body">Im neuen Jahr können keine Belege von vor 01.07.20 gedruckt werden. Dabei wird der Mehrwertsteuersatz falsch ausgegeben. Es kann also z.B. keine alte Rechnung mehr ausgedruckt werden. Für den Ausdruck muss zuerst das IFW Update installiert werd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basisystem_ohne_update</dc:title>
  </office:meta>
</office:document-meta>
</file>