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ff1339d149ad3130c4748d23379fc9.png"/>
  <manifest:file-entry manifest:media-type="image/jpeg" manifest:full-path="Pictures/38a8839c724c858b964ada8c5862d654.jpg"/>
  <manifest:file-entry manifest:media-type="image/jpeg" manifest:full-path="Pictures/90cb6162b091cc6897902e66ebeb4977.jpg"/>
  <manifest:file-entry manifest:media-type="image/jpeg" manifest:full-path="Pictures/58cee6c5b72aa7cf8c0c8ff03b29f0a5.jpg"/>
  <manifest:file-entry manifest:media-type="image/jpeg" manifest:full-path="Pictures/3451719cc41b213662ff47f9f046b98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2:mwst2021_basisystem_mit_update"/><text:bookmark-start text:name="__RefHeading___mehrwertsteuerumstellung_ifw_basissystem_mit_update_1"/><text:bookmark-start text:name="mehrwertsteuerumstellung_ifw_basissystem_mit_update"/>Mehrwertsteuerumstellung IFW Basissystem mit Update<text:bookmark-end text:name="__RefHeading___mehrwertsteuerumstellung_ifw_basissystem_mit_update_1"/><text:bookmark-end text:name="mehrwertsteuerumstellung_ifw_basissystem_mit_update"/></text:h>
      <text:p text:style-name="Text_20_body">Stand 10.12.2020</text:p>
      <text:p text:style-name="Text_20_body">Diese Beschreibung gilt für alle IFW Installationen ohne Datev Schnittstelle und ohne IFW Fibu, aber <text:span text:style-name="Strong_20_Emphasis">mit installiertem IFW Update (ab V2.1-13/791, Juni 2020)</text:span> zur Mehrwertsteuerumstellung.
Wenn Sie bereits im Juni das Update installiert hatten benötigen Sie kein weiteres Update.</text:p>
      <text:p text:style-name="Text_20_body">Das IFW Update können Sie per Email an <text:a xlink:type="simple" xlink:href="mailto:wruehle@lpc.de" text:style-name="Internet_20_link" text:visited-style-name="Visited_20_Internet_20_Link">wruehle@lpc.de</text:a> anfragen. </text:p>
      <text:h text:style-name="Heading_20_4" text:outline-level="4"><text:bookmark-start text:name="__RefHeading___vorteile_2"/><text:bookmark-start text:name="vorteile"/>Vorteile<text:bookmark-end text:name="__RefHeading___vorteile_2"/><text:bookmark-end text:name="vorteile"/></text:h>
      <text:list text:style-name="List_20_1" text:continue-numbering="false">
        <text:list-item>
          <text:p text:style-name="List_20_1_Content_First"> bei Erstellung der Rechnung vom Lieferschein wird automatisch der Mehrwertsteuersatz des Lieferscheins verwendet. Diese Funktion kann auch abgeschaltet werden.</text:p>
        </text:list-item>
        <text:list-item>
          <text:p text:style-name="List_20_1_Content"> der Anwender kann bei der Belegerzeugung angeben ob der aktuelle oder vorherige Mehrwertsteuersatz verwendet werden soll. </text:p>
        </text:list-item>
        <text:list-item>
          <text:p text:style-name="List_20_1_Content"> Nach der erneuten Umstellung zum Jahreswechsel können Belege die aus der ersten Jahreshälfte 2020 stammen unter Beibehaltung des korrekten Mehrwertsteuersatzes  geändert werden.</text:p>
        </text:list-item>
        <text:list-item>
          <text:p text:style-name="List_20_1_Content"> Arbeiten an Belege deren Datum weiter zurückliegt als das Zeitraum der letzten Mehrwertsteuerumstellung erhalten die korrekte Mehrwertsteuer</text:p>
        </text:list-item>
        <text:list-item>
          <text:p text:style-name="List_20_1_Content_Last"> Erweiterung der internen Mehrwertsteuertabellen. Damit können auch kurz aufeinanderfolgende Mehrwertsteuerwechsel verwaltet werden.</text:p>
        </text:list-item>
      </text:list>
      <text:h text:style-name="Heading_20_3" text:outline-level="3"><text:bookmark-start text:name="__RefHeading___installation_des_update_3"/><text:bookmark-start text:name="installation_des_update"/>Installation des Update<text:bookmark-end text:name="__RefHeading___installation_des_update_3"/><text:bookmark-end text:name="installation_des_update"/></text:h>
      <text:p text:style-name="Text_20_body">Fragen Sie das Update an. Es sollte möglichst zeitnah installiert werden. Senden Sie dazu eine Email an <text:a xlink:type="simple" xlink:href="mailto:wruehle@lpc.de" text:style-name="Internet_20_link" text:visited-style-name="Visited_20_Internet_20_Link">wruehle@lpc.de</text:a>. Wenn Sie bereits im Juni das Update installiert hatten benötigen Sie kein weiteres Update.</text:p>
      <text:h text:style-name="Heading_20_3" text:outline-level="3"><text:bookmark-start text:name="__RefHeading___umstellung_der_mehrwertsteuer_ende_dezember_4"/><text:bookmark-start text:name="umstellung_der_mehrwertsteuer_ende_dezember"/>Umstellung der Mehrwertsteuer Ende Dezember<text:bookmark-end text:name="__RefHeading___umstellung_der_mehrwertsteuer_ende_dezember_4"/><text:bookmark-end text:name="umstellung_der_mehrwertsteuer_ende_dezember"/></text:h>
      <text:p text:style-name="Text_20_body">Führen Sie im IFW die Menüpunkte Vertrieb| Verkaufsparameter| Mehrwertsteuerschlüssel aus. Es öffnet sich folgende Maske:
<draw:frame draw:style-name="mediacenter" draw:name="0" text:anchor-type="paragraph" draw:z-index="0" svg:width="16.880416666667cm" svg:height="4.5508333333333cm"><draw:image xlink:href="Pictures/41ff1339d149ad3130c4748d23379fc9.pn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text:p>
      <text:p text:style-name="Text_20_body">Führen Sie nun den Menüpunkte Vertrieb| Verkaufsparameter| Mehrwertsteuermanager historische Steuersätze aus. Es öffnet sich folgende Maske:
<draw:frame draw:style-name="mediacenter" draw:name="1" text:anchor-type="paragraph" draw:z-index="1" svg:width="" svg:rel-width="100%" svg:height="0cm"><draw:image xlink:href="/data/kunden/wiki.ifw.de/htdocs/wiki/data/media/anwender/news/mehrwertsteuer_maske_02_2021.png" xlink:type="simple" xlink:show="embed" xlink:actuate="onLoad"/></draw:frame>
Klicken Sie zuerst auf "abrufen". Dann wird die Liste der historischen Mehrwertsteuersätze angezeigt. Klicken Sie dann auf "speichern".</text:p>
      <text:p text:style-name="Text_20_body">Die Umstellung der Mehrwertsteuer im IFW ist damit abgeschlossen. Damit werden alle Belege ab dem angegebenen Zeitpunkt mit der neuen Mehrwertsteuer berechnet.</text:p>
      <text:h text:style-name="Heading_20_4" text:outline-level="4"><text:bookmark-start text:name="__RefHeading___wenn_sie_bruttopreise_verwenden_5"/><text:bookmark-start text:name="wenn_sie_bruttopreise_verwenden"/>wenn Sie Bruttopreise verwenden:<text:bookmark-end text:name="__RefHeading___wenn_sie_bruttopreise_verwenden_5"/><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1" text:outline-level="1"><text:bookmark-start text:name="__RefHeading___belegerstellung_in_verschiedene_mehrwertsteuerzeitraeumen_mit_update_6"/><text:bookmark-start text:name="belegerstellung_in_verschiedene_mehrwertsteuerzeitraeumen_mit_update"/>Belegerstellung in verschiedene Mehrwertsteuerzeiträumen (mit Update)<text:bookmark-end text:name="__RefHeading___belegerstellung_in_verschiedene_mehrwertsteuerzeitraeumen_mit_update_6"/><text:bookmark-end text:name="belegerstellung_in_verschiedene_mehrwertsteuerzeitraeumen_mit_update"/></text:h>
      <text:p text:style-name="Text_20_body"><text:span text:style-name="Strong_20_Emphasis"> Die folgende Beschreibung gilt nur für IFW Installationen mit installiertem IFW Update zur Mehrwertsteuerumstellung.</text:span></text:p>
      <text:p text:style-name="Text_20_body">Im folgenden sind Verfahren beschrieben wie sie Belege in verschiedenen Mehrwertsteuerzeiträumen handhaben können. Sprechen Sie mit Ihrem Steuerberater inwiefern diese beschriebenen Vorgehensweisen für Ihre Firma geeignet sind.</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Das Mischen von Belegpositionen mit verschiedenen Mehrwertsteuersätzen ist nicht möglich. D.h. alle Positionen innerhalb eines Belegs müssen denselben Mehrwertsteuersatz haben.</text:p></table:table-cell></table:table-row></table:table></draw:text-box></draw:frame></text:p>
      <text:h text:style-name="Heading_20_3" text:outline-level="3"><text:bookmark-start text:name="__RefHeading___beleg_auf_einen_zurueckliegenden_mehrwertsteuersatz_setzen_7"/><text:bookmark-start text:name="beleg_auf_einen_zurueckliegenden_mehrwertsteuersatz_setzen"/>Beleg auf einen zurückliegenden Mehrwertsteuersatz setzen:<text:bookmark-end text:name="__RefHeading___beleg_auf_einen_zurueckliegenden_mehrwertsteuersatz_setzen_7"/><text:bookmark-end text:name="beleg_auf_einen_zurueckliegenden_mehrwertsteuersatz_setzen"/></text:h>
      <text:p text:style-name="Text_20_body">Für die Mehrwertsteuerpflicht ist das Lieferdatum entscheidend. Mit den folgenden Kennzeichen schalten die Belege auf den vorhergehenden Mehrwertsteuer um.
Je nach Systemkonfiguration wird der Mehrwertsteuersatz automatisch gesetzt und kann manuell überschrieben werden. Es werden die Kennzeichen im Feld PG der Belegmaske geändert.
<draw:frame draw:style-name="mediacenter" draw:name="2" text:anchor-type="paragraph" draw:z-index="2" svg:width="22.463125cm" style:rel-width="100%" svg:height="15.345833333333cm" style:rel-height="scale"><draw:image xlink:href="Pictures/38a8839c724c858b964ada8c5862d654.jpg" xlink:type="simple" xlink:show="embed" xlink:actuate="onLoad"/></draw:frame>
<text:line-break/></text:p>
      <text:h text:style-name="Heading_20_5" text:outline-level="5"><text:bookmark-start text:name="__RefHeading___folgende_kennzeichen_finden_verwendung_8"/><text:bookmark-start text:name="folgende_kennzeichen_finden_verwendung"/>Folgende Kennzeichen finden Verwendung:<text:bookmark-end text:name="__RefHeading___folgende_kennzeichen_finden_verwendung_8"/><text:bookmark-end text:name="folgende_kennzeichen_finden_verwendung"/></text:h>
      <text:list text:style-name="List_20_1" text:continue-numbering="false">
        <text:list-item>
          <text:p text:style-name="List_20_1_Content_First"> g: Alter Steuersatz Inland Nettobeleg  ( →g)</text:p>
        </text:list-item>
        <text:list-item>
          <text:p text:style-name="List_20_1_Content"> h: Alter Steuersatz Inland Bruttobeleg (b→h)</text:p>
        </text:list-item>
        <text:list-item>
          <text:p text:style-name="List_20_1_Content"> m: Alter Steuersatz EG Nettobeleg (e→m)</text:p>
        </text:list-item>
        <text:list-item>
          <text:p text:style-name="List_20_1_Content_Last"> n: Alter Steuersatz EG Bruttobeleg (f→n oder eb→n)</text:p>
        </text:list-item>
      </text:list>
      <text:p text:style-name="Text_20_body">Die folgenden Beschreibungen beziehen sich auf Rechnungen Inland netto. Das bedeutet, dass an den Stellen an denen Kenzeichen "g" beispielhaft aufgeführt wird, sie das in Ihrem Fall richtige Brutto bzw. EG Kennzeichen einsetzen müssen.<text:line-break/>
<text:line-break/>
Die führende "0" bei "0g" bedeutet Preisgruppe "0". Je nach Preisgruppe des Kunden können also auch Kombinationen 0g, 1g, 2g usw. erscheinen.</text:p>
      <text:h text:style-name="Heading_20_3" text:outline-level="3"><text:bookmark-start text:name="__RefHeading___bei_lieferungen_vor_dem_stichtag_9"/><text:bookmark-start text:name="bei_lieferungen_vor_dem_stichtag"/>bei Lieferungen vor dem Stichtag<text:bookmark-end text:name="__RefHeading___bei_lieferungen_vor_dem_stichtag_9"/><text:bookmark-end text:name="bei_lieferungen_vor_dem_stichtag"/></text:h>
      <text:p text:style-name="Text_20_body">Beim Schreiben von Rechnungen vom Lieferschein prüft das IFW das Lieferscheindatum. Ist der Lieferschein aus dem letzten Mehrwertsteuerzeitraum setzt das IFW in der Rechnung automatisch das Kennzeichen "g" (im Feld "Auslandskennung"). Dadurch wird der vorhergehende Mehrwertsteuersatz verwendet.
Bei Bruttorechnungen wird das Kennzeichen "h" gesetzt. D.h. ein vorhandenes Kennzeichen "b" wird durch "h" ersetzt. Entsprechendes gilt für EG Rechnungen.
Das Kennzeichen "e" wird zu "m". Bei EG Rechnungen Brutto wird "eb" zu "n" oder "f" zu "n".</text:p>
      <text:p text:style-name="Text_20_body"><draw:frame draw:style-name="PluginODTAutoStyle_Frame_5_text_frame" draw:name="Frame2" text:anchor-type="paragraph" svg:width="265.0395pt" draw:z-index="0" svg:min-height="1cm"><draw:text-box><table:table table:style-name="Table"><table:table-column table:style-name="odt_auto_style_table_column_2_1"/><table:table-row><table:table-cell office:value-type="string" table:style-name="tablecell"><text:p text:style-name="tablealignleft">Rechnungen mit gesetztem Kennzeichen "g, h, m" oder "n" dürfen nicht rückdatiert werden. Also entweder Rückdatieren oder Kennzeichen "g, h, m" bzw. "n" für vorherigen Mehrwertsteuersatz verwenden.</text:p></table:table-cell></table:table-row></table:table></draw:text-box></draw:frame></text:p>
      <text:h text:style-name="Heading_20_3" text:outline-level="3"><text:bookmark-start text:name="__RefHeading___meldungen_10"/><text:bookmark-start text:name="meldungen"/>Meldungen:<text:bookmark-end text:name="__RefHeading___meldungen_10"/><text:bookmark-end text:name="meldungen"/></text:h>
      <text:p text:style-name="Text_20_body"><draw:frame draw:style-name="mediacenter" draw:name="3" text:anchor-type="paragraph" draw:z-index="3" svg:width="11.1125cm" svg:height="3.413125cm"><draw:image xlink:href="Pictures/90cb6162b091cc6897902e66ebeb4977.jpg" xlink:type="simple" xlink:show="embed" xlink:actuate="onLoad"/></draw:frame>
Diese Meldung erhalten Sie wenn das Kennzeichen im Feld PG nicht zu der in der Position vermerkten Mehrwertsteuer passt. Prüfen Sie Ihre Einstellungen. Drücken Sie auf der ersten Position die Taste <text:span text:style-name="Plugin_Keyboard___keyboard">F3</text:span>, damit das IFW die Einstellungen korrigieren kann.
<text:line-break/>
<text:line-break/>
<draw:frame draw:style-name="mediacenter" draw:name="4" text:anchor-type="paragraph" draw:z-index="4" svg:width="10.107083333333cm" svg:height="3.413125cm"><draw:image xlink:href="Pictures/58cee6c5b72aa7cf8c0c8ff03b29f0a5.jpg" xlink:type="simple" xlink:show="embed" xlink:actuate="onLoad"/></draw:frame>
Diese Meldung erhalten Sie wenn das Kennzeichen im Feld PG nicht zu der in der Position vermerkten Mehrwertsteuer passt. Prüfen Sie Ihre Einstellungen. Drücken Sie auf der ersten Position die Taste <text:span text:style-name="Plugin_Keyboard___keyboard">F3</text:span>, damit das IFW die Einstellungen korrigieren kann.
<text:line-break/>
<text:line-break/>
<draw:frame draw:style-name="mediacenter" draw:name="5" text:anchor-type="paragraph" draw:z-index="5" svg:width="14.499166666667cm" svg:height="3.413125cm"><draw:image xlink:href="Pictures/3451719cc41b213662ff47f9f046b98d.jpg" xlink:type="simple" xlink:show="embed" xlink:actuate="onLoad"/></draw:frame>
Das Belegdatum und das Kennzeichen "g" verweisen auf den vorherigen Mehrwertsteuersatz. Der Beleg ist so nicht speicherbar. Ändern Sie das Datum auf das aktuelle Datum oder wenn Sie ihn rückdatieren möchten, entfernen Sie das Kennzeichen "g".
<text:line-break/></text:p>
      <text:h text:style-name="Heading_20_3" text:outline-level="3"><text:bookmark-start text:name="__RefHeading___mehrere_lieferscheine_auf_einer_rechnung_zusammenfuehren_11"/><text:bookmark-start text:name="mehrere_lieferscheine_auf_einer_rechnung_zusammenfuehren"/>mehrere Lieferscheine auf einer Rechnung zusammenführen:<text:bookmark-end text:name="__RefHeading___mehrere_lieferscheine_auf_einer_rechnung_zusammenfuehren_11"/><text:bookmark-end text:name="mehrere_lieferscheine_auf_einer_rechnung_zusammenfuehren"/></text:h>
      <text:p text:style-name="Text_20_body">Achten Sie darauf, dass alle Lieferscheine aus demselben Mehrwertsteuerzeitraum sind. Andernfalls entstehen Rechnungspositionen mit verschiedenen Mehrwertsteuersätzen. Solche Rechnungen dürfen nicht erzeugt werden. Erstellen Sie in diesem Fall jeweils eine Rechnung für die verschiedenen Zeiträume.</text:p>
      <text:p text:style-name="Text_20_body"><draw:frame draw:style-name="PluginODTAutoStyle_Frame_9_text_frame" draw:name="Frame3" text:anchor-type="paragraph" svg:width="265.0395pt" draw:z-index="0" svg:min-height="1cm"><draw:text-box><table:table table:style-name="Table"><table:table-column table:style-name="odt_auto_style_table_column_3_1"/><table:table-row><table:table-cell office:value-type="string" table:style-name="tablecell"><text:p text:style-name="tablealignleft">Das Mischen von Belegpositionen mit verschiedenen Mehrwertsteuersätzen ist nicht möglich. D.h. alle Positionen innerhalb eines Belegs müssen denselben Mehrwertsteursatz haben.</text:p></table:table-cell></table:table-row></table:table></draw:text-box></draw:frame></text:p>
      <text:h text:style-name="Heading_20_3" text:outline-level="3"><text:bookmark-start text:name="__RefHeading___teillieferung_abschlagsrechnung_schlussrechnung_12"/><text:bookmark-start text:name="teillieferung_abschlagsrechnung_schlussrechnung"/>Teillieferung, Abschlagsrechnung, Schlußrechnung:<text:bookmark-end text:name="__RefHeading___teillieferung_abschlagsrechnung_schlussrechnung_12"/><text:bookmark-end text:name="teillieferung_abschlagsrechnung_schlussrechnung"/></text:h>
      <text:p text:style-name="Text_20_body">Belege mit altem und neuem Steuersatz gleichzeitig, also z.B. Schlußrechnungen deren Teilrechnungen in unterschiedlichen Mehrwertsteuerzeiträumen liegen <text:span text:style-name="Strong_20_Emphasis">sind nicht möglich</text:span>. Solche Vorgänge sind in einzelnen Schritten abzubilden.
Sprechen Sie mit Ihrem Steuerberater wie sie solche Vorfälle handhaben sollen. Rechnungen die sich auf Lieferscheine mit 19% MWst beziehen sind nach der Umstellung mit dem Kennzeichen "g" (Nettorechnung) bzw. "h" (Bruttorechnung) zu versehen.</text:p>
      <text:h text:style-name="Heading_20_3" text:outline-level="3"><text:bookmark-start text:name="__RefHeading___rechnung_vor_der_lieferung_stellen_13"/><text:bookmark-start text:name="rechnung_vor_der_lieferung_stellen"/>Rechnung vor der Lieferung stellen<text:bookmark-end text:name="__RefHeading___rechnung_vor_der_lieferung_stellen_13"/><text:bookmark-end text:name="rechnung_vor_der_lieferung_stellen"/></text:h>
      <text:p text:style-name="Text_20_body">Diese Konstellation über den Stichtag hinweg ist nicht möglich. Verschieben Sie die Abrechnung in den Mehrwertsteuerzeitraum, in dem auch der Lieferschein liegt. Der Lieferzeitpunkt bestimmt den Mehrwertsteuersatz. </text:p>
      <text:h text:style-name="Heading_20_3" text:outline-level="3"><text:bookmark-start text:name="__RefHeading___gutschriften_14"/><text:bookmark-start text:name="gutschriften"/>Gutschriften<text:bookmark-end text:name="__RefHeading___gutschriften_14"/><text:bookmark-end text:name="gutschriften"/></text:h>
      <text:p text:style-name="Text_20_body">Gutschriften auf Rechnungen vor dem Stichtag müssen mit dem Kennzeichen "g" (Nettorechnung) bzw. "h" (Bruttorechnung) versehen werden. Damit schaltet das IFW auf die Mehrwertsteuer aus dem vorhergehenden Zeitraum. Je nach Konfiguration wird das Kennzeichen automatisch gesetzt.</text:p>
      <text:h text:style-name="Heading_20_3" text:outline-level="3"><text:bookmark-start text:name="__RefHeading___dauerleistungen_15"/><text:bookmark-start text:name="dauerleistungen"/>Dauerleistungen<text:bookmark-end text:name="__RefHeading___dauerleistungen_15"/><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text:h text:style-name="Heading_20_3" text:outline-level="3"><text:bookmark-start text:name="__RefHeading___jahreswechsel_16"/><text:bookmark-start text:name="jahreswechsel"/>Jahreswechsel<text:bookmark-end text:name="__RefHeading___jahreswechsel_16"/><text:bookmark-end text:name="jahreswechsel"/></text:h>
      <text:p text:style-name="Text_20_body">Falls Sie 01/2021 Lieferscheine aus dem 12/2020 abrechnen wird ebenfalls das Kennzeichen "g" gesetzt, da der Lieferschein aus dem vorherigen Zeitraum stammt.
Möchten Sie nun durch Rückdatieren den Umsatz nach 2020 verschieben müssen Sie das Kennzeichen "g" entfer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basisystem_mit_update</dc:title>
  </office:meta>
</office:document-meta>
</file>