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e99a68e261fb0aa07269b880b129ab.png"/>
  <manifest:file-entry manifest:media-type="image/png" manifest:full-path="Pictures/7056a0fc76a5d5c13048c1928e2455d3.png"/>
  <manifest:file-entry manifest:media-type="image/jpeg" manifest:full-path="Pictures/bb496643e4362a3b8e093c93b71ec88d.jpg"/>
  <manifest:file-entry manifest:media-type="image/png" manifest:full-path="Pictures/db50cc5ef765296dbbec896f5667c516.png"/>
  <manifest:file-entry manifest:media-type="image/png" manifest:full-path="Pictures/d98ae325b156da13901e46abdbee25e9.png"/>
  <manifest:file-entry manifest:media-type="image/png" manifest:full-path="Pictures/4c6d23e93ea4d77575291ebfdf06ed42.png"/>
  <manifest:file-entry manifest:media-type="image/png" manifest:full-path="Pictures/db0184230eee618d4467e6334a304d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fibu_einstellungen_skr03"/><text:bookmark-start text:name="__RefHeading___beispieleinstellungen_fuer_ifw_fibu_skr03_1"/><text:bookmark-start text:name="beispieleinstellungen_fuer_ifw_fibu_skr03"/>Beispieleinstellungen für IFW FIBU SKR03<text:bookmark-end text:name="__RefHeading___beispieleinstellungen_fuer_ifw_fibu_skr03_1"/><text:bookmark-end text:name="beispieleinstellungen_fuer_ifw_fibu_skr03"/></text:h>
      <text:p text:style-name="Text_20_body">Im folgenden sind beispielhaft die Einstellungen für die IFW Fibu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h text:style-name="Heading_20_2" text:outline-level="2"><text:bookmark-start text:name="__RefHeading___erloeskonten_skr03_2"/><text:bookmark-start text:name="erloeskonten_skr03"/>Erlöskonten SKR03<text:bookmark-end text:name="__RefHeading___erloeskonten_skr03_2"/><text:bookmark-end text:name="erloeskonten_skr03"/></text:h>
      <text:p text:style-name="Text_20_body">Stand 03.07.2020<text:line-break/>
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3"/><text:bookmark-start text:name="maske_erloeskonten_parameter"/>Maske Erlöskonten/Parameter<text:bookmark-end text:name="__RefHeading___maske_erloeskonten_parameter_3"/><text:bookmark-end text:name="maske_erloeskonten_parameter"/></text:h>
      <text:p text:style-name="Text_20_body">Die folgenden Angaben sind für den Zeitraum 01.07.2020 bis 31.12.2020 für die Kosten- und Erlöskonten (ohne Warengruppenauflösung) gültig (5% und 16%). Ab Januar 2020 sind die Konten wieder anzupassen. </text:p>
      <text:p text:style-name="Text_20_body">Führen Sie den Menüpunkt <text:span text:style-name="Strong_20_Emphasis">Prod/Betrieb| FIBU| DATEV| Erlöskonten-Paramet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0" text:anchor-type="as-char" draw:z-index="0" svg:width="21.166666666667cm" style:rel-width="100%" svg:height="11.842677345538cm" style:rel-height="scale"><draw:image xlink:href="Pictures/b7e99a68e261fb0aa07269b880b129ab.png" xlink:type="simple" xlink:show="embed" xlink:actuate="onLoad"/></draw:frame></text:p>
      <text:list text:style-name="List_20_1" text:continue-numbering="false">
        <text:list-item>
          <text:p text:style-name="List_20_1_Content_First"> 3400 Wareneingang 19 % / 16 % Vorsteuer</text:p>
        </text:list-item>
        <text:list-item>
          <text:p text:style-name="List_20_1_Content"> 3300 Wareneingang 7 % / 5 % Vorsteuer</text:p>
        </text:list-item>
        <text:list-item>
          <text:p text:style-name="List_20_1_Content"> 8400 Erlöse 19 % / 16 % USt</text:p>
        </text:list-item>
        <text:list-item>
          <text:p text:style-name="List_20_1_Content_Last"> 8300 Erlöse 7 % / 5 % USt</text:p>
        </text:list-item>
      </text:list>
      <text:list text:style-name="List_20_1" text:continue-numbering="false">
        <text:list-item>
          <text:p text:style-name="List_20_1_Content_First"> 3425 Innergemeinschaftlicher Erwerb 19 % / 16 % Vorsteuer und 19 % / 16 % Umsatzsteuer</text:p>
        </text:list-item>
        <text:list-item>
          <text:p text:style-name="List_20_1_Content"> 3420 Innergemeinschaftlicher Erwerb 7 % / 5 % Vorsteuer und 7 % / 5 % Umsatzsteuer</text:p>
        </text:list-item>
        <text:list-item>
          <text:p text:style-name="List_20_1_Content"> 8315 Erlöse aus im Inland steuerpflichtigen EU-Lieferungen 19 % / 16 % Umsatzsteuer</text:p>
        </text:list-item>
        <text:list-item>
          <text:p text:style-name="List_20_1_Content_Last"> 8310 Erlöse aus im Inland steuerpflichtigen EU-Lieferungen Umsatzsteuer 7 % / 5 % Umsatzsteuer</text:p>
        </text:list-item>
      </text:list>
      <text:h text:style-name="Heading_20_3" text:outline-level="3"><text:bookmark-start text:name="__RefHeading___maske_erloeskonten_parameter_alter_satz_4"/><text:bookmark-start text:name="maske_erloeskonten_parameter_alter_satz"/>Maske Erlöskonten/Parameter alter Satz<text:bookmark-end text:name="__RefHeading___maske_erloeskonten_parameter_alter_satz_4"/><text:bookmark-end text:name="maske_erloeskonten_parameter_alter_satz"/></text:h>
      <text:p text:style-name="Text_20_body">Auch hier sind die Angaben für den Zeitraum 01.07.2020 bis 31.12.2020 gültig (7% und 19%) und müssen zum Januar 2020 angepaßt werden. </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7056a0fc76a5d5c13048c1928e2455d3.png" xlink:type="simple" xlink:show="embed" xlink:actuate="onLoad"/></draw:frame></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p text:style-name="Text_20_body">Die Felder <text:span text:style-name="Strong_20_Emphasis">vorherige Steuerschlüssel</text:span> im unteren Bereich bleiben leer. Sie werden erst zur Steuerumstellung zum 31.12.2020 ausgefüllt. </text:p>
      <text:h text:style-name="Heading_20_2" text:outline-level="2"><text:bookmark-start text:name="__RefHeading___fibu_parameter_skr03_5"/><text:bookmark-start text:name="fibu_parameter_skr03"/>FIBU Parameter SKR03<text:bookmark-end text:name="__RefHeading___fibu_parameter_skr03_5"/><text:bookmark-end text:name="fibu_parameter_skr03"/></text:h>
      <text:p text:style-name="Text_20_body">Stand 06.07.2020</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6"/><text:bookmark-start text:name="historische_werte_speichern"/>historische Werte speichern<text:bookmark-end text:name="__RefHeading___historische_werte_speichern_6"/><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2" text:anchor-type="paragraph" draw:z-index="2" svg:width="10.583333333333cm" svg:height="7.9741749174917cm"><draw:image xlink:href="Pictures/bb496643e4362a3b8e093c93b71ec88d.jp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p>
      <text:h text:style-name="Heading_20_3" text:outline-level="3"><text:bookmark-start text:name="__RefHeading___maske_steuer_tabelle_umsatzsteuer_7"/><text:bookmark-start text:name="maske_steuer_tabelle_umsatzsteuer"/>Maske Steuer Tabelle Umsatzsteuer<text:bookmark-end text:name="__RefHeading___maske_steuer_tabelle_umsatzsteuer_7"/><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0.06.2020 eingestellt werden.<text:line-break/>
Zu den mit 999999 markierten Einträgen wurden keine Vorgaben durch DATEV benannt. Lassen Sie sich ein geeignets Konto von Ihrem Steuerberater geben.<text:line-break/></text:p>
      <text:p text:style-name="Text_20_body"><draw:frame draw:style-name="media" draw:name="3" text:anchor-type="as-char" draw:z-index="3" svg:width="21.166666666667cm" style:rel-width="100%" svg:height="9.0500588928151cm" style:rel-height="scale"><draw:image xlink:href="Pictures/db50cc5ef765296dbbec896f5667c516.png" xlink:type="simple" xlink:show="embed" xlink:actuate="onLoad"/></draw:frame></text:p>
      <text:p text:style-name="Text_20_body">Steuersatz/Konten alt:</text:p>
      <text:list text:style-name="List_20_1" text:continue-numbering="false">
        <text:list-item>
          <text:p text:style-name="List_20_1_Content_First"> 1776 Umsatzsteuer 19 %</text:p>
        </text:list-item>
        <text:list-item>
          <text:p text:style-name="List_20_1_Content"> 8736 Gewährte Skonti 19%</text:p>
        </text:list-item>
        <text:list-item>
          <text:p text:style-name="List_20_1_Content"> 1771 Umsatzsteuer 7 %</text:p>
        </text:list-item>
        <text:list-item>
          <text:p text:style-name="List_20_1_Content_Last"> 8731 Gewährte Skonti 7%</text:p>
        </text:list-item>
      </text:list>
      <text:list text:style-name="List_20_1" text:continue-numbering="false">
        <text:list-item>
          <text:p text:style-name="List_20_1_Content_First"> 1777 Umsatzsteuer aus im Inland steuerpflichtigen EU-Lieferungen, <text:span text:style-name="Strong_20_Emphasis">fragen Sie ihren Steuerberater</text:span></text:p>
        </text:list-item>
        <text:list-item>
          <text:p text:style-name="List_20_1_Content"> 1778 Umsatzsteuer aus im Inland steuerpflichtigen EU-Lieferungen 19 %</text:p>
        </text:list-item>
        <text:list-item>
          <text:p text:style-name="List_20_1_Content"> 8726 Erlösschmälerungen aus im Inland steuerpflichtigen EU-Lieferungen 19 %</text:p>
        </text:list-item>
        <text:list-item>
          <text:p text:style-name="List_20_1_Content"> 8725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775 Umsatzsteuer 16 %</text:p>
        </text:list-item>
        <text:list-item>
          <text:p text:style-name="List_20_1_Content"> 1773 Umsatzsteuer 5 %</text:p>
        </text:list-item>
        <text:list-item>
          <text:p text:style-name="List_20_1_Content"> 8735 Gewährte Skonti 16%</text:p>
        </text:list-item>
        <text:list-item>
          <text:p text:style-name="List_20_1_Content_Last"> 8732 Gewährte Skonti 5%</text:p>
        </text:list-item>
      </text:list>
      <text:h text:style-name="Heading_20_3" text:outline-level="3"><text:bookmark-start text:name="__RefHeading___maske_steuer_tabelle_umsatzsteuer_a-j_8"/><text:bookmark-start text:name="maske_steuer_tabelle_umsatzsteuer_a-j"/>Maske Steuer Tabelle Umsatzsteuer A-J<text:bookmark-end text:name="__RefHeading___maske_steuer_tabelle_umsatzsteuer_a-j_8"/><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4" text:anchor-type="as-char" draw:z-index="4" svg:width="21.166666666667cm" style:rel-width="100%" svg:height="9.0145098039216cm" style:rel-height="scale"><draw:image xlink:href="Pictures/d98ae325b156da13901e46abdbee25e9.png" xlink:type="simple" xlink:show="embed" xlink:actuate="onLoad"/></draw:frame></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776 Umsatzsteuer 19 %</text:p>
        </text:list-item>
        <text:list-item>
          <text:p text:style-name="List_20_1_Content"> 1771 Umsatzsteuer 7 %</text:p>
        </text:list-item>
        <text:list-item>
          <text:p text:style-name="List_20_1_Content"> 1775 Umsatzsteuer 16 %</text:p>
        </text:list-item>
        <text:list-item>
          <text:p text:style-name="List_20_1_Content_Last"> 1773 Umsatzsteuer 5 %</text:p>
        </text:list-item>
      </text:list>
      <text:list text:style-name="List_20_1" text:continue-numbering="false">
        <text:list-item>
          <text:p text:style-name="List_20_1_Content_First"> 1778 Umsatzsteuer aus im Inland steuerpflichtigen EU-Lieferungen 19 %</text:p>
        </text:list-item>
        <text:list-item>
          <text:p text:style-name="List_20_1_Content_Last"> 177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8736 Gewährte Skonti 19%</text:p>
        </text:list-item>
        <text:list-item>
          <text:p text:style-name="List_20_1_Content"> 8731 Gewährte Skonti 7%</text:p>
        </text:list-item>
        <text:list-item>
          <text:p text:style-name="List_20_1_Content"> 8735 Gewährte Skonti 16%</text:p>
        </text:list-item>
        <text:list-item>
          <text:p text:style-name="List_20_1_Content_Last"> 8732 Gewährte Skonti 5%</text:p>
        </text:list-item>
      </text:list>
      <text:list text:style-name="List_20_1" text:continue-numbering="false">
        <text:list-item>
          <text:p text:style-name="List_20_1_Content_First"> 8726 EG Erlösschmälerungen aus im Inland steuerpflichtigen EU-Lieferungen 19 %</text:p>
        </text:list-item>
        <text:list-item>
          <text:p text:style-name="List_20_1_Content"> 8725 EG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h text:style-name="Heading_20_3" text:outline-level="3"><text:bookmark-start text:name="__RefHeading___maske_steuer_tabelle_vorsteuer_9"/><text:bookmark-start text:name="maske_steuer_tabelle_vorsteuer"/>Maske Steuer Tabelle Vorsteuer<text:bookmark-end text:name="__RefHeading___maske_steuer_tabelle_vorsteuer_9"/><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5" text:anchor-type="as-char" draw:z-index="5" svg:width="21.166666666667cm" style:rel-width="100%" svg:height="8.8012600229095cm" style:rel-height="scale"><draw:image xlink:href="Pictures/4c6d23e93ea4d77575291ebfdf06ed42.png" xlink:type="simple" xlink:show="embed" xlink:actuate="onLoad"/></draw:frame></text:p>
      <text:p text:style-name="Text_20_body">Steuersatz/Konten alt:</text:p>
      <text:list text:style-name="List_20_1" text:continue-numbering="false">
        <text:list-item>
          <text:p text:style-name="List_20_1_Content_First"> 1576 Abziehbare Vorsteuer 19 %</text:p>
        </text:list-item>
        <text:list-item>
          <text:p text:style-name="List_20_1_Content"> 1571 Abziehbare Vorsteuer 7 %</text:p>
        </text:list-item>
        <text:list-item>
          <text:p text:style-name="List_20_1_Content"> 3736 Erhaltene Skonti 19%</text:p>
        </text:list-item>
        <text:list-item>
          <text:p text:style-name="List_20_1_Content_Last"> 3731 Erhaltene Skonti 7%</text:p>
        </text:list-item>
      </text:list>
      <text:list text:style-name="List_20_1" text:continue-numbering="false">
        <text:list-item>
          <text:p text:style-name="List_20_1_Content_First"> 1574 Abziehbare Vorsteuer aus innergemeinschaftlichen Erwerb 19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74 Umsatzsteuer aus innergemeinschaftlichen Erwerb 19 %</text:p>
        </text:list-item>
        <text:list-item>
          <text:p text:style-name="List_20_1_Content"> 1772 Umsatzsteuer aus innergemeinschaftlichen Erwerb, <text:span text:style-name="Strong_20_Emphasis">fragen Sie ihren Steuerberater</text:span></text:p>
        </text:list-item>
        <text:list-item>
          <text:p text:style-name="List_20_1_Content"> 3748 Erhaltene Skonti aus innergemeinschaftlichen Erwerb 19 % Vorsteuer und 19 % Umsatzsteuer</text:p>
        </text:list-item>
        <text:list-item>
          <text:p text:style-name="List_20_1_Content_Last"> 3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575 Abziehbare Vorsteuer 16 %</text:p>
        </text:list-item>
        <text:list-item>
          <text:p text:style-name="List_20_1_Content"> 1568 Abziehbare Vorsteuer 5 %</text:p>
        </text:list-item>
        <text:list-item>
          <text:p text:style-name="List_20_1_Content"> 3737 Erhaltene Skonti 16%</text:p>
        </text:list-item>
        <text:list-item>
          <text:p text:style-name="List_20_1_Content_Last"> 3732 Erhaltene Skonti 5%</text:p>
        </text:list-item>
      </text:list>
      <text:list text:style-name="List_20_1" text:continue-numbering="false">
        <text:list-item>
          <text:p text:style-name="List_20_1_Content_First"> 1589 Abziehbare Vorsteuer aus innergemeinschaftlichen Erwerb 16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86 Umsatzsteuer aus innergemeinschaftlichen Erwerb 16 %</text:p>
        </text:list-item>
        <text:list-item>
          <text:p text:style-name="List_20_1_Content"> 1772 Umsatzsteuer aus innergemeinschaftlichen Erwerb, <text:span text:style-name="Strong_20_Emphasis">fragen Sie ihren Steuerberater</text:span></text:p>
        </text:list-item>
        <text:list-item>
          <text:p text:style-name="List_20_1_Content"> 3749 Erhaltene Skonti aus innergemeinschaftlichen Erwerb 16 % Vorsteuer und 16 % Umsatzsteuer</text:p>
        </text:list-item>
        <text:list-item>
          <text:p text:style-name="List_20_1_Content_Last"> 3747 Erhaltene Skonti aus innergemeinschaftlichen Erwerb 5 % Vorsteuer und 5 % Umsatzsteuer</text:p>
        </text:list-item>
      </text:list>
      <text:h text:style-name="Heading_20_3" text:outline-level="3"><text:bookmark-start text:name="__RefHeading___maske_steuer_tabelle_vorsteuer_a-j_10"/><text:bookmark-start text:name="maske_steuer_tabelle_vorsteuer_a-j"/>Maske Steuer Tabelle Vorsteuer A-J<text:bookmark-end text:name="__RefHeading___maske_steuer_tabelle_vorsteuer_a-j_10"/><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6" text:anchor-type="as-char" draw:z-index="6" svg:width="21.166666666667cm" style:rel-width="100%" svg:height="8.8497518136693cm" style:rel-height="scale"><draw:image xlink:href="Pictures/db0184230eee618d4467e6334a304d93.png" xlink:type="simple" xlink:show="embed" xlink:actuate="onLoad"/></draw:frame></text:p>
      <text:p text:style-name="Text_20_body">Steuersatz/Konten neu:</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576 Abziehbare Vorsteuer 19 %</text:p>
        </text:list-item>
        <text:list-item>
          <text:p text:style-name="List_20_1_Content_Last"> 3736 Erhaltene Skonti 19%</text:p>
        </text:list-item>
      </text:list>
      <text:list text:style-name="List_20_1" text:continue-numbering="false">
        <text:list-item>
          <text:p text:style-name="List_20_1_Content_First"> 1571 Abziehbare Vorsteuer 7 %</text:p>
        </text:list-item>
        <text:list-item>
          <text:p text:style-name="List_20_1_Content_Last"> 3731 Erhaltene Skonti 7%</text:p>
        </text:list-item>
      </text:list>
      <text:list text:style-name="List_20_1" text:continue-numbering="false">
        <text:list-item>
          <text:p text:style-name="List_20_1_Content_First"> 1575 Abziehbare Vorsteuer 16 %</text:p>
        </text:list-item>
        <text:list-item>
          <text:p text:style-name="List_20_1_Content_Last"> 3737 Erhaltene Skonti 16%</text:p>
        </text:list-item>
      </text:list>
      <text:list text:style-name="List_20_1" text:continue-numbering="false">
        <text:list-item>
          <text:p text:style-name="List_20_1_Content_First"> 1568 Abziehbare Vorsteuer 5 %</text:p>
        </text:list-item>
        <text:list-item>
          <text:p text:style-name="List_20_1_Content_Last"> 3732 Abziehbare Vorsteuer aus innergemeinschaftlichen Erwerb 5 %</text:p>
        </text:list-item>
      </text:list>
      <text:list text:style-name="List_20_1" text:continue-numbering="false">
        <text:list-item>
          <text:p text:style-name="List_20_1_Content_First"> 1574 Abziehbare Vorsteuer aus innergemeinschaftlichen Erwerb 19 %</text:p>
        </text:list-item>
        <text:list-item>
          <text:p text:style-name="List_20_1_Content"> 3748 Erhaltene Skonti aus innergemeinschaftlichen Erwerb 19 % Vorsteuer und 19 % Umsatzsteuer</text:p>
        </text:list-item>
        <text:list-item>
          <text:p text:style-name="List_20_1_Content_Last"> 1774 Umsatzsteuer aus innergemeinschaftlichen Erwerb 19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6 Erhaltene Skonti aus innergemeinschaftlichen Erwerb 7 % Vorsteuer und 7 % Umsatzsteuer</text:p>
        </text:list-item>
        <text:list-item>
          <text:p text:style-name="List_20_1_Content_Last"> 1772 Umsatzsteuer aus innergemeinschaftlichen Erwerb, <text:span text:style-name="Strong_20_Emphasis">fragen Sie ihren Steuerberater</text:span></text:p>
        </text:list-item>
      </text:list>
      <text:list text:style-name="List_20_1" text:continue-numbering="false">
        <text:list-item>
          <text:p text:style-name="List_20_1_Content_First"> 1589 Abziehbare Vorsteuer aus innergemeinschaftlichen Erwerb 16 %</text:p>
        </text:list-item>
        <text:list-item>
          <text:p text:style-name="List_20_1_Content"> 3749 Erhaltene Skonti aus innergemeinschaftlichen Erwerb 16 % Vorsteuer und 16 % Umsatzsteuer</text:p>
        </text:list-item>
        <text:list-item>
          <text:p text:style-name="List_20_1_Content_Last"> 1786 Umsatzsteuer aus innergemeinschaftlichen Erwerb 16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7 Erhaltene Skonti aus innergemeinschaftlichen Erwerb 5 % Vorsteuer und 5 % Umsatzsteuer</text:p>
        </text:list-item>
        <text:list-item>
          <text:p text:style-name="List_20_1_Content_Last"> 1772 Umsatzsteuer aus innergemeinschaftlichen Erwerb, <text:span text:style-name="Strong_20_Emphasis">fragen Sie ihren Steuerberater</text:span></text:p>
        </text:list-item>
      </text:list>
      <text:h text:style-name="Heading_20_2" text:outline-level="2"><text:bookmark-start text:name="__RefHeading___anpassungen_im_kontenrahmen_11"/><text:bookmark-start text:name="anpassungen_im_kontenrahmen"/>Anpassungen im Kontenrahmen<text:bookmark-end text:name="__RefHeading___anpassungen_im_kontenrahmen_11"/><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8410 - Erlöse 19% mit dem Steuerschlüssel B (statt 1) - UVA-Kennzeichen 81<text:line-break/>
Konto 8334 - Erlöse  7% mit dem Steuerschlüssel C (statt 2) - UVA-Kennzeichen 86<text:line-break/>
Konto 8340 - Erlöse 16% mit dem Steuerschlüssel D (neues Konto) - UVA-Kennzeichen 35<text:line-break/>
Konto 8333 - Erlöse  5% mit dem Steuerschlüssel E (neues Konto) - UVA-Kennzeichen 35<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fibu_einstellungen_skr03</dc:title>
  </office:meta>
</office:document-meta>
</file>