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4015a223f9852f83d69afd11a791e2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wender:mwst01:mwst2020_fibu"/><text:bookmark-start text:name="__RefHeading___mehrwertsteuerumstellung_ifw_finanzbuchhaltung_1"/><text:bookmark-start text:name="mehrwertsteuerumstellung_ifw_finanzbuchhaltung"/>Mehrwertsteuerumstellung IFW Finanzbuchhaltung<text:bookmark-end text:name="__RefHeading___mehrwertsteuerumstellung_ifw_finanzbuchhaltung_1"/><text:bookmark-end text:name="mehrwertsteuerumstellung_ifw_finanzbuchhaltung"/></text:h>
      <text:p text:style-name="Text_20_body">Vorläufige Fassung, Stand 22.06.2020</text:p>
      <text:p text:style-name="Text_20_body">Diese Beschreibung gilt für alle IFW Installationen mit IFW Finanzbuchhaltung. Dazu ist das Update zur Mehrwersteuerumstellung unbedingt nötig.</text:p>
      <text:p text:style-name="Text_20_body">Das IFW Update können Sie per Email an <text:a xlink:type="simple" xlink:href="mailto:wruehle@lpc-computer.de" text:style-name="Internet_20_link" text:visited-style-name="Visited_20_Internet_20_Link">wruehle@lpc-computer.de</text:a> anfragen. </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text:span text:style-name="Strong_20_Emphasis">Von Datev liegen noch nicht alle Vorgaben für die Konteneinstellungen vor. Ebenso fehlen noch Schlüssel für die Umsatzsteuervoranmeldung.
Erst wenn diese Informationen vorhanden sind ist eine abschließende Angabe zur Vorgehensweise möglich.
Alle folgenden Informationen sind daher nur vorläufig.</text:span></text:p></table:table-cell></table:table-row></table:table></draw:text-box></draw:frame></text:p>
      <text:h text:style-name="Heading_20_4" text:outline-level="4"><text:bookmark-start text:name="__RefHeading___vorteile_2"/><text:bookmark-start text:name="vorteile"/>Vorteile<text:bookmark-end text:name="__RefHeading___vorteile_2"/><text:bookmark-end text:name="vorteile"/></text:h>
      <text:list text:style-name="List_20_1" text:continue-numbering="false">
        <text:list-item>
          <text:p text:style-name="List_20_1_Content_First"> der Anwender kann bei der Belegerzeugung angeben ob der aktuelle oder vorherige Mehrwersteuersatz verwendet werden soll. </text:p>
        </text:list-item>
        <text:list-item>
          <text:p text:style-name="List_20_1_Content"> Nach der erneuten Umstellung zum Jahreswechsel können Belege die aus der ersten Jahreshälfte 2020 stammen unter Beibehaltung des korrekten Mehrwersteuersatzes  geändert werden.</text:p>
        </text:list-item>
        <text:list-item>
          <text:p text:style-name="List_20_1_Content"> Arbeiten an Belege deren Datum weiter zurückliegt als das Zeitraum der letzten Mehrwertsteuerumstellung erhalten die korrekte Mehrwertsteuer</text:p>
        </text:list-item>
        <text:list-item>
          <text:p text:style-name="List_20_1_Content_Last"> Erweiterung der internen Mehrwertsteuertabellen. Damit können auch kurz aufeinaderfolgende Mehrwertsteuerwechsel verwaltet werden.</text:p>
        </text:list-item>
      </text:list>
      <text:h text:style-name="Heading_20_3" text:outline-level="3"><text:bookmark-start text:name="__RefHeading___installation_des_update_3"/><text:bookmark-start text:name="installation_des_update"/>Installation des Update<text:bookmark-end text:name="__RefHeading___installation_des_update_3"/><text:bookmark-end text:name="installation_des_update"/></text:h>
      <text:p text:style-name="Text_20_body">Fragen Sie das Update an. Es sollte möglichst zeitnah installiert werden. Senden Sie dazu eine Email an <text:a xlink:type="simple" xlink:href="mailto:wruehle@lpc-computer.de" text:style-name="Internet_20_link" text:visited-style-name="Visited_20_Internet_20_Link">wruehle@lpc-computer.de</text:a></text:p>
      <text:h text:style-name="Heading_20_3" text:outline-level="3"><text:bookmark-start text:name="__RefHeading___umstellung_der_mehrwertsteuer_im_juli_4"/><text:bookmark-start text:name="umstellung_der_mehrwertsteuer_im_juli"/>Umstellung der Mehrwertsteuer im Juli<text:bookmark-end text:name="__RefHeading___umstellung_der_mehrwertsteuer_im_juli_4"/><text:bookmark-end text:name="umstellung_der_mehrwertsteuer_im_juli"/></text:h>
      <text:p text:style-name="Text_20_body">Führen Sie im IFW die Menüpunkte Vertrieb| Verkaufsparameter| Mehrwertsteuerschlüssel aus. Es öffnet sich folgende Maske:
<draw:frame draw:style-name="mediacenter" draw:name="0" text:anchor-type="paragraph" draw:z-index="0" svg:width="16.933333333333cm" svg:height="4.5508333333333cm"><draw:image xlink:href="Pictures/84015a223f9852f83d69afd11a791e29.jpg" xlink:type="simple" xlink:show="embed" xlink:actuate="onLoad"/></draw:frame></text:p>
      <text:p text:style-name="Text_20_body">Füllen Sie die Maske wie in dem Beispiel aus und speichern Sie sie ab. 
Öffnen Sie die Maske nochmals (Menüpunkte Vertrieb| Verkaufsparameter| Mehrwertsteuerschlüssel) und prüfen Sie ob Ihre Einstellung gespeichert wurde.
Die Umstellung der Mehrwertsteuer im IFW ist damit abgeschlossen. Damit werden alle Belege ab dem angegebenen Zeitpunkt mit der neuen Mehrwertsteuer berechnet.</text:p>
      <text:h text:style-name="Heading_20_4" text:outline-level="4"><text:bookmark-start text:name="__RefHeading___ende_juni_2020_5"/><text:bookmark-start text:name="ende_juni_2020"/>Ende Juni 2020<text:bookmark-end text:name="__RefHeading___ende_juni_2020_5"/><text:bookmark-end text:name="ende_juni_2020"/></text:h>
      <text:p text:style-name="Text_20_body">Erstellen Sie den Buchungstapel für Juni 2020. Führen Sie den Export aus und übergeben Sie die Daten an den Steuerberater.
Klären Sie mit Ihrem Steurberater wie Ihr Kontenrahmen erweitert werden muss.</text:p>
      <text:h text:style-name="Heading_20_4" text:outline-level="4"><text:bookmark-start text:name="__RefHeading___juli_2020_6"/><text:bookmark-start text:name="juli_2020"/>Juli 2020<text:bookmark-end text:name="__RefHeading___juli_2020_6"/><text:bookmark-end text:name="juli_2020"/></text:h>
      <text:p text:style-name="Text_20_body">Sobald die notwendigen Informationen von Datev zu den Konten vorliegen können Angaben zur Vorgehensweise gemacht werden.</text:p>
      <text:list text:style-name="List_20_1" text:continue-numbering="false">
        <text:list-item>
          <text:p text:style-name="List_20_1_Content_First"> neue Standardkonten werden im Laufe des Juli veröffentlicht.</text:p>
        </text:list-item>
        <text:list-item>
          <text:p text:style-name="List_20_1_Content_Last"> neue Steuerschlüssel  werden im Laufe des Juli veröffentlicht.</text:p>
        </text:list-item>
      </text:list>
      <text:p text:style-name="Text_20_body"><text:line-break/></text:p>
      <text:p text:style-name="Text_20_body"><draw:frame draw:style-name="PluginODTAutoStyle_Frame_5_text_frame" draw:name="Frame2" text:anchor-type="paragraph" svg:width="361.4175pt" draw:z-index="0" svg:min-height="1cm"><draw:text-box><table:table table:style-name="Table"><table:table-column table:style-name="odt_auto_style_table_column_2_1"/><table:table-row><table:table-cell office:value-type="string" table:style-name="tablecell"><text:p text:style-name="tablealignleft"><text:span text:style-name="Strong_20_Emphasis">Buchungen für die Periode 7.20 dürfen erst erfaßt werden wenn das IFW Update installiert ist und die notwenigen Konfigurationen durchgeführt wurden.</text:span></text:p></table:table-cell></table:table-row></table:table></draw:text-box></draw:frame></text:p>
      <text:h text:style-name="Heading_20_4" text:outline-level="4"><text:bookmark-start text:name="__RefHeading___wenn_sie_bruttopreise_verwenden_7"/><text:bookmark-start text:name="wenn_sie_bruttopreise_verwenden"/>wenn Sie Bruttopreise verwenden:<text:bookmark-end text:name="__RefHeading___wenn_sie_bruttopreise_verwenden_7"/><text:bookmark-end text:name="wenn_sie_bruttopreise_verwenden"/></text:h>
      <text:p text:style-name="Text_20_body">Sollte Ihre Artikelliste Bruttopreise anzeigen (versionsabhängig) verändern sich diese automatisch mit der Umstellung zum angegebenen Datum. Prüfen Sie am Stichtag die Bruttopreise und passen Sie sie ggf. an. Prüfen Sie inwiefern automatisierte Preisexporte von der Umstellung betroffen sind.</text:p>
      <text:h text:style-name="Heading_20_3" text:outline-level="3"><text:bookmark-start text:name="__RefHeading___umstellung_der_mehrwertsteuer_ende_dezember_8"/><text:bookmark-start text:name="umstellung_der_mehrwertsteuer_ende_dezember"/>Umstellung der Mehrwertsteuer Ende Dezember<text:bookmark-end text:name="__RefHeading___umstellung_der_mehrwertsteuer_ende_dezember_8"/><text:bookmark-end text:name="umstellung_der_mehrwertsteuer_ende_dezember"/></text:h>
      <text:p text:style-name="Text_20_body">Führen Sie im IFW die Menüpunkte Vertrieb| Verkaufsparameter| Mehrwertsteuerschlüssel aus und stellen Sie die Parameter auf die dann gültigen Werte ein.</text:p>
      <text:h text:style-name="Heading_20_4" text:outline-level="4"><text:bookmark-start text:name="__RefHeading___erzeugung_des_datev_buchungsstapel_im_neuen_jahr_9"/><text:bookmark-start text:name="erzeugung_des_datev_buchungsstapel_im_neuen_jahr"/>Erzeugung des Datev Buchungsstapel im neuen Jahr:<text:bookmark-end text:name="__RefHeading___erzeugung_des_datev_buchungsstapel_im_neuen_jahr_9"/><text:bookmark-end text:name="erzeugung_des_datev_buchungsstapel_im_neuen_jahr"/></text:h>
      <text:p text:style-name="Text_20_body">Je nach Vorgaben von Datev: Die Konvertierung wird wieder abgeschaltet, wenn sich der Mehrwertsteuersatz gegenüber Juni 2020 nicht ändert.</text:p>
      <text:h text:style-name="Heading_20_4" text:outline-level="4"><text:bookmark-start text:name="__RefHeading___wenn_sie_bruttopreise_verwenden_10"/><text:bookmark-start text:name="wenn_sie_bruttopreise_verwenden1"/>wenn Sie Bruttopreise verwenden:<text:bookmark-end text:name="__RefHeading___wenn_sie_bruttopreise_verwenden_10"/><text:bookmark-end text:name="wenn_sie_bruttopreise_verwenden1"/></text:h>
      <text:p text:style-name="Text_20_body">Sollte Ihre Artikelliste Bruttopreise anzeigen (versionsabhängig) verändern sich diese automatisch mit der Umstellung zum angegebenen Datum. Prüfen Sie am Stichtag die Bruttopreise und passen Sie sie ggf. an. Prüfen Sie inwiefern automatisierte Preisexporte von der Umstellung betroffen sin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mwst01:mwst2020_fibu</dc:title>
  </office:meta>
</office:document-meta>
</file>