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1:mwst2020_datev_schnittstelle_ohne_update"/><text:bookmark-start text:name="__RefHeading___mehrwertsteuerumstellung_ifw_datev_schnittstelle_ohne_update_1"/><text:bookmark-start text:name="mehrwertsteuerumstellung_ifw_datev_schnittstelle_ohne_update"/>Mehrwertsteuerumstellung IFW Datev Schnittstelle ohne Update<text:bookmark-end text:name="__RefHeading___mehrwertsteuerumstellung_ifw_datev_schnittstelle_ohne_update_1"/><text:bookmark-end text:name="mehrwertsteuerumstellung_ifw_datev_schnittstelle_ohne_update"/></text:h>
      <text:p text:style-name="Text_20_body">Vorläufige Fassung, Stand 22.06.2020</text:p>
      <text:p text:style-name="Text_20_body">Diese Beschreibung gilt für IFW Installationen mit Datev Schnittstelle, ohne IFW Fibu und <text:span text:style-name="Strong_20_Emphasis">ohne dem IFW Update</text:span> zur Mehrwertsteuerumstellung.
Diese Vorgehensweise ist nur für Firmen geeignet, die wenige Geschäftsvorfälle haben und diese zeitnah abschließen könn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text:span text:style-name="Strong_20_Emphasis">Von Datev liegen noch keine Vorgaben für die Konteneinstellungen vor. Ebenso fehlen noch Schlüssel für die Umsatzsteuervoranmeldung.
Erst wenn diese Informationen vorhanden sind ist eine abschließende Angabe zur Vorgehensweise möglich.
Alle folgenden Informationen sind daher teilweise nur vorläufig.</text:span></text:p></table:table-cell></table:table-row></table:table></draw:text-box></draw:frame></text:p>
      <text:h text:style-name="Heading_20_4" text:outline-level="4"><text:bookmark-start text:name="__RefHeading___nachteile_2"/><text:bookmark-start text:name="nachteile"/>Nachteile<text:bookmark-end text:name="__RefHeading___nachteile_2"/><text:bookmark-end text:name="nachteile"/></text:h>
      <text:list text:style-name="List_20_1" text:continue-numbering="false">
        <text:list-item>
          <text:p text:style-name="List_20_1_Content_First"> Das Belegdatum entscheidet ob die aktuelle oder vorherige Mehrwertsteuer verwendet wird. Es können keine Belege mit ältere Mehrwertsteuer geschrieben oder geändert und gedruckt werden.</text:p>
        </text:list-item>
        <text:list-item>
          <text:p text:style-name="List_20_1_Content"> Rechnungen und Gutschriften können nur durch Rückdatieren auf den davorliegenden Mehrwertsteuersatz gebracht werden.</text:p>
        </text:list-item>
        <text:list-item>
          <text:p text:style-name="List_20_1_Content"> Im neuen Jahr können keine Belege von vor 01.07.20 gedruckt werden. Dabei wird der Mehrwersteuersatzt falsch ausgegeben. Es kann also z.B. keine alte Rechnung mehr ausgedruckt werden. Für den Ausdruck muss zuerst das IFW Update installiert werden.</text:p>
        </text:list-item>
        <text:list-item>
          <text:p text:style-name="List_20_1_Content"> von Datev liegen z.Zt noch keine Vorgaben für die Konteneinstellungen vor.</text:p>
        </text:list-item>
        <text:list-item>
          <text:p text:style-name="List_20_1_Content_Last"> Sollte Datev neue Konten fordern, sind umfangreiche Arbeiten zum Anpassen aller mehrwertsteuerbehafteten Konten in den IFW Parametermasken nötig.</text:p>
        </text:list-item>
      </text:list>
      <text:h text:style-name="Heading_20_3" text:outline-level="3"><text:bookmark-start text:name="__RefHeading___umstellung_der_mehrwertsteuer_im_juli_3"/><text:bookmark-start text:name="umstellung_der_mehrwertsteuer_im_juli"/>Umstellung der Mehrwertsteuer im Juli<text:bookmark-end text:name="__RefHeading___umstellung_der_mehrwertsteuer_im_juli_3"/><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ende_juni_2020_4"/><text:bookmark-start text:name="ende_juni_2020"/>Ende Juni 2020<text:bookmark-end text:name="__RefHeading___ende_juni_2020_4"/><text:bookmark-end text:name="ende_juni_2020"/></text:h>
      <text:p text:style-name="Text_20_body">Erstellen Sie den Buchungstapel für Juni 2020. Führen Sie den Export aus und übergeben Sie die Daten an den Steuerberater.
Klären Sie dann mit dem Steurberater ob sie auch zukünftig diese Form des Buchungstapels, ohne Änderung an den Konten an ihn übergeben können. D.h. evt notwendiges Umsetzen auf andere Konten wird vom Steuerberater geleistet.</text:p>
      <text:h text:style-name="Heading_20_4" text:outline-level="4"><text:bookmark-start text:name="__RefHeading___juli_2020_5"/><text:bookmark-start text:name="juli_2020"/>Juli 2020<text:bookmark-end text:name="__RefHeading___juli_2020_5"/><text:bookmark-end text:name="juli_2020"/></text:h>
      <text:p text:style-name="Text_20_body"><text:span text:style-name="Strong_20_Emphasis">Erstellen Sie erst einen neuen Buchungsstapel, wenn Sie Freigabe durch den Steuerberater erhalten haben. Ggf müssen Sie Änderungen an den Konteneinstellungen in den IFW Paramtermaske eingeben.</text:span></text:p>
      <text:h text:style-name="Heading_20_4" text:outline-level="4"><text:bookmark-start text:name="__RefHeading___wenn_sie_bruttopreise_verwenden_6"/><text:bookmark-start text:name="wenn_sie_bruttopreise_verwenden"/>wenn Sie Bruttopreise verwenden:<text:bookmark-end text:name="__RefHeading___wenn_sie_bruttopreise_verwenden_6"/><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7"/><text:bookmark-start text:name="umstellung_der_mehrwertsteuer_ende_dezember"/>Umstellung der Mehrwertsteuer Ende Dezember<text:bookmark-end text:name="__RefHeading___umstellung_der_mehrwertsteuer_ende_dezember_7"/><text:bookmark-end text:name="umstellung_der_mehrwertsteuer_ende_dezember"/></text:h>
      <text:p text:style-name="Text_20_body">Führen Sie im IFW die Menüpunkte Vertrieb| Verkaufsparameter| Mehrwertsteuerschlüssel aus und stellen Sie die Parameter auf die dann gültigen Werte ein.
Beachten Sie bitte: Sie können ab der Eingabe der neuen Werte keine Belege auf ein Datum vor dem Juli 2020 rückdatieren.</text:p>
      <text:p text:style-name="Text_20_body">Je nach Vorgabe von Datev geben Sie am NACHDEM Sie den Buchungsstapel für Dezember 2020 erzeugt haben die neuen Konten ein.</text:p>
      <text:h text:style-name="Heading_20_4" text:outline-level="4"><text:bookmark-start text:name="__RefHeading___wenn_sie_bruttopreise_verwenden_8"/><text:bookmark-start text:name="wenn_sie_bruttopreise_verwenden1"/>wenn Sie Bruttopreise verwenden:<text:bookmark-end text:name="__RefHeading___wenn_sie_bruttopreise_verwenden_8"/><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datev_schnittstelle_ohne_update</dc:title>
  </office:meta>
</office:document-meta>
</file>