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file-entry manifest:media-type="image/jpeg" manifest:full-path="Pictures/c4ee53961d19a72a87e2f5658ae836c6.jpg"/>
  <manifest:file-entry manifest:media-type="image/jpeg" manifest:full-path="Pictures/90cb6162b091cc6897902e66ebeb4977.jpg"/>
  <manifest:file-entry manifest:media-type="image/jpeg" manifest:full-path="Pictures/58cee6c5b72aa7cf8c0c8ff03b29f0a5.jpg"/>
  <manifest:file-entry manifest:media-type="image/jpeg" manifest:full-path="Pictures/3451719cc41b213662ff47f9f046b98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1:mwst2020_datev_schnittstelle_mit_update"/><text:bookmark-start text:name="__RefHeading___mehrwertsteuerumstellung_ifw_basissystem_mit_update_1"/><text:bookmark-start text:name="mehrwertsteuerumstellung_ifw_basissystem_mit_update"/>Mehrwertsteuerumstellung IFW Basissystem mit Update<text:bookmark-end text:name="__RefHeading___mehrwertsteuerumstellung_ifw_basissystem_mit_update_1"/><text:bookmark-end text:name="mehrwertsteuerumstellung_ifw_basissystem_mit_update"/></text:h>
      <text:p text:style-name="Text_20_body">Vorläufige Fassung, Stand 22.06.2020</text:p>
      <text:p text:style-name="Text_20_body">Diese Beschreibung gilt für alle IFW Installationen mit Datev Schnittstelle, ohne IFW Fibu, aber <text:span text:style-name="Strong_20_Emphasis">mit installiertem IFW Update</text:span> zur Mehrwertsteuerumstellung.</text:p>
      <text:p text:style-name="Text_20_body">Das IFW Update können Sie per Email an <text:a xlink:type="simple" xlink:href="mailto:wruehle@lpc-computer.de" text:style-name="Internet_20_link" text:visited-style-name="Visited_20_Internet_20_Link">wruehle@lpc-computer.de</text:a> anfragen.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Lesen Sie den folgenden Abschnitt für die Einstellungen der Datev Parameter und Konten:<text:line-break/></text:p><text:list text:style-name="List_20_1" text:continue-numbering="false"><text:list-item><text:p text:style-name="List_20_1_Content_First"> <text:a xlink:type="simple" xlink:href="https://wiki.ifw.de/wiki/doku.php?id=anwender:mwst01:mwst2020_datev_schnittstelle_einstellungen_skr03" text:style-name="Internet_20_link" text:visited-style-name="Visited_20_Internet_20_Link">DATEV Parameter und Steuerkonten SKR03</text:a><text:line-break/></text:p></text:list-item><text:list-item><text:p text:style-name="List_20_1_Content_Last"> <text:a xlink:type="simple" xlink:href="https://wiki.ifw.de/wiki/doku.php?id=anwender:mwst01:mwst2020_datev_schnittstelle_einstellungen_skr04" text:style-name="Internet_20_link" text:visited-style-name="Visited_20_Internet_20_Link">DATEV Parameter und Steuerkonten SKR04</text:a><text:line-break/></text:p></text:list-item></text:list></table:table-cell></table:table-row></table:table></draw:text-box></draw:frame></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der Anwender kann bei der Belegerzeugung angeben ob der aktuelle oder vorherige Mehrwersteuersatz verwendet werden soll. </text:p>
        </text:list-item>
        <text:list-item>
          <text:p text:style-name="List_20_1_Content"> Nach der erneuten Umstellung zum Jahreswechsel können Belege die aus der ersten Jahreshälfte 2020 stammen unter Beibehaltung des korrekten Mehrwer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 Erweiterung der internen Mehrwertsteuertabellen. Damit können auch kurz aufeinaderfolgende Mehrwertsteuerwechsel verwaltet werden.</text:p>
        </text:list-item>
        <text:list-item>
          <text:p text:style-name="List_20_1_Content_Last"> Sollte Datev neue Konten fordern, wird nach dem zur Zeit favorisierten Verfahren bei der Stapelerzeugung eine automatische Konvertierung auf die neuen Konten erfog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computer.de" text:style-name="Internet_20_link" text:visited-style-name="Visited_20_Internet_20_Link">wruehle@lpc-computer.de</text:a></text:p>
      <text:h text:style-name="Heading_20_3" text:outline-level="3"><text:bookmark-start text:name="__RefHeading___umstellung_der_mehrwertsteuer_im_juli_4"/><text:bookmark-start text:name="umstellung_der_mehrwertsteuer_im_juli"/>Umstellung der Mehrwertsteuer im Juli<text:bookmark-end text:name="__RefHeading___umstellung_der_mehrwertsteuer_im_juli_4"/><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ende_juni_2020_5"/><text:bookmark-start text:name="ende_juni_2020"/>Ende Juni 2020<text:bookmark-end text:name="__RefHeading___ende_juni_2020_5"/><text:bookmark-end text:name="ende_juni_2020"/></text:h>
      <text:p text:style-name="Text_20_body">Erstellen Sie den Buchungstapel für Juni 2020. Führen Sie den Export aus und übergeben Sie die Daten an den Steuerberater.
Klären mit dem Steuerberater ob Konteneinstellungen für die Mehrwertsteuerumstellung notwendig sind.</text:p>
      <text:h text:style-name="Heading_20_4" text:outline-level="4"><text:bookmark-start text:name="__RefHeading___juli_2020_6"/><text:bookmark-start text:name="juli_2020"/>Juli 2020<text:bookmark-end text:name="__RefHeading___juli_2020_6"/><text:bookmark-end text:name="juli_2020"/></text:h>
      <text:p text:style-name="Text_20_body">Sobald die notwendigen Informationen von Datev zur Schnittstelle vorliegen werden sie nach und nach bereitgestellt:</text:p>
      <text:list text:style-name="List_20_1" text:continue-numbering="false">
        <text:list-item>
          <text:p text:style-name="List_20_1_Content_First"> neue Standardkonten im Laufe des Juli.</text:p>
        </text:list-item>
        <text:list-item>
          <text:p text:style-name="List_20_1_Content"> neue Steuerschlüssel im Laufe des Juli.</text:p>
        </text:list-item>
        <text:list-item>
          <text:p text:style-name="List_20_1_Content_Last"> Anpassung der Export Schnittstelle sobald Konten und Steuerschlüssel bekannt sind.</text:p>
        </text:list-item>
      </text:list>
      <text:p text:style-name="Text_20_body"><text:line-break/>
Erstellen Sie erst dann wieder einen Buchungsstapel, <text:span text:style-name="Strong_20_Emphasis">wenn das IFW Update installiert ist und notwendige Konteneinstellungen vorgenommen sind</text:span>. Erst wenn Sie Freigabe durch den Steuerbrater haben und das Update richtig konfiguriert ist dürfen Sie wieder einen Buchungstapel erstellen. Welche Einstellungen notwendig sind hängt von den Vorgaben von Datev ab, die z.Zt. noch <text:span text:style-name="Strong_20_Emphasis">nicht bekannt sind</text:span>.</text:p>
      <text:h text:style-name="Heading_20_4" text:outline-level="4"><text:bookmark-start text:name="__RefHeading___wenn_sie_bruttopreise_verwenden_7"/><text:bookmark-start text:name="wenn_sie_bruttopreise_verwenden"/>wenn Sie Bruttopreise verwenden:<text:bookmark-end text:name="__RefHeading___wenn_sie_bruttopreise_verwenden_7"/><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8"/><text:bookmark-start text:name="umstellung_der_mehrwertsteuer_ende_dezember"/>Umstellung der Mehrwertsteuer Ende Dezember<text:bookmark-end text:name="__RefHeading___umstellung_der_mehrwertsteuer_ende_dezember_8"/><text:bookmark-end text:name="umstellung_der_mehrwertsteuer_ende_dezember"/></text:h>
      <text:p text:style-name="Text_20_body">Führen Sie im IFW die Menüpunkte Vertrieb| Verkaufsparameter| Mehrwertsteuerschlüssel aus und stellen Sie die Parameter auf die dann gültigen Werte ein.</text:p>
      <text:h text:style-name="Heading_20_4" text:outline-level="4"><text:bookmark-start text:name="__RefHeading___erzeugung_des_datev_buchungsstapel_im_neuen_jahr_9"/><text:bookmark-start text:name="erzeugung_des_datev_buchungsstapel_im_neuen_jahr"/>Erzeugung des Datev Buchungsstapel im neuen Jahr:<text:bookmark-end text:name="__RefHeading___erzeugung_des_datev_buchungsstapel_im_neuen_jahr_9"/><text:bookmark-end text:name="erzeugung_des_datev_buchungsstapel_im_neuen_jahr"/></text:h>
      <text:p text:style-name="Text_20_body">Je nach Vorgaben von Datev: Die Konvertierung wird wieder abgeschaltet, wenn sich der Mehrwertsteuersatz gegenüber Juni 2020 nicht ändert.</text:p>
      <text:h text:style-name="Heading_20_4" text:outline-level="4"><text:bookmark-start text:name="__RefHeading___wenn_sie_bruttopreise_verwenden_10"/><text:bookmark-start text:name="wenn_sie_bruttopreise_verwenden1"/>wenn Sie Bruttopreise verwenden:<text:bookmark-end text:name="__RefHeading___wenn_sie_bruttopreise_verwenden_10"/><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_mehrwertsteuerzeitraeumen_mit_update_11"/><text:bookmark-start text:name="belegerstellung_in_verschiedene_mehrwertsteuerzeitraeumen_mit_update"/>Belegerstellung in verschiedene Mehrwertsteuerzeiträumen (mit Update)<text:bookmark-end text:name="__RefHeading___belegerstellung_in_verschiedene_mehrwertsteuerzeitraeumen_mit_update_11"/><text:bookmark-end text:name="belegerstellung_in_verschiedene_mehrwertsteuerzeitraeumen_mit_update"/></text:h>
      <text:p text:style-name="Text_20_body"><text:span text:style-name="Strong_20_Emphasis"> Die folgende Beschreibung gilt nur für IFW Installationen mit installiertem IFW Update zur Mehrwersteuerumstellung.</text:span></text:p>
      <text:p text:style-name="Text_20_body">Im folgenden sind Verfahren beschrieben wie sie Belege in verschiedenen Mehrwertsteuerzeiträumen handhaben können. Sprechen Sie mit Ihrem Steuerberater inwiefern diese beschriebenen Vorgehensweisen für Ihre Firma geeignet sind.</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Das Mischen von Belegpositionen mit verschiedenen Mehrwertsteuersätzen ist nicht möglich. D.h. alle Positionen innerhalb eines Belegs müssen denselben Mehrwertsteursatz haben.</text:p></table:table-cell></table:table-row></table:table></draw:text-box></draw:frame></text:p>
      <text:h text:style-name="Heading_20_3" text:outline-level="3"><text:bookmark-start text:name="__RefHeading___beleg_auf_einen_zurueckliegenden_mehrwersteuersatz_setzen_12"/><text:bookmark-start text:name="beleg_auf_einen_zurueckliegenden_mehrwersteuersatz_setzen"/>Beleg auf einen zurückliegenden Mehrwersteuersatz setzen:<text:bookmark-end text:name="__RefHeading___beleg_auf_einen_zurueckliegenden_mehrwersteuersatz_setzen_12"/><text:bookmark-end text:name="beleg_auf_einen_zurueckliegenden_mehrwersteuersatz_setzen"/></text:h>
      <text:p text:style-name="Text_20_body">Für die Mehrwertsteuerpflicht ist das Lieferdatum entscheidend. Mit den folgenden Kennzeichen schalten die Belege auf den vorhergehenden Mehrwersteuer um.
Je nach Systemkonfiguration wird der Mehrwersteuersatz automatisch gesetzt und kann manuell überschrieben werden. Es werden die Kennzeichen im Feld PG der Belegmaske geändert.
<draw:frame draw:style-name="mediacenter" draw:name="1" text:anchor-type="paragraph" draw:z-index="1" svg:width="13.229166666667cm" svg:height="9.0375932469572cm"><draw:image xlink:href="Pictures/c4ee53961d19a72a87e2f5658ae836c6.jpg" xlink:type="simple" xlink:show="embed" xlink:actuate="onLoad"/></draw:frame>
<text:line-break/></text:p>
      <text:h text:style-name="Heading_20_5" text:outline-level="5"><text:bookmark-start text:name="__RefHeading___folgende_kennzeichen_finden_verwendung_13"/><text:bookmark-start text:name="folgende_kennzeichen_finden_verwendung"/>Folgende Kennzeichen finden Verwendung:<text:bookmark-end text:name="__RefHeading___folgende_kennzeichen_finden_verwendung_13"/><text:bookmark-end text:name="folgende_kennzeichen_finden_verwendung"/></text:h>
      <text:list text:style-name="List_20_1" text:continue-numbering="false">
        <text:list-item>
          <text:p text:style-name="List_20_1_Content_First"> g: Alter Steuersatz Inland Nettobeleg  ( →g)</text:p>
        </text:list-item>
        <text:list-item>
          <text:p text:style-name="List_20_1_Content"> h: Alter Steuersatz Inland Bruttobeleg (b→h)</text:p>
        </text:list-item>
        <text:list-item>
          <text:p text:style-name="List_20_1_Content"> m: Alter Steuersatz EG Nettobeleg (e→m)</text:p>
        </text:list-item>
        <text:list-item>
          <text:p text:style-name="List_20_1_Content_Last"> n: Alter Steuersatz EG Bruttobeleg (f→n oder eb→n)</text:p>
        </text:list-item>
      </text:list>
      <text:p text:style-name="Text_20_body">Die folgenden Beschreibungen beziehen sich auf Rechnungen Inland netto. Das bedeutet, dass an den Stellen an denen Kenzeichen "g" beispielhaft aufgeführt wird, sie das in Ihrem Fall richtige Brutto bzw. EG Kennzeichen einsetzen müssen.<text:line-break/>
<text:line-break/>
Die führende "0" bei "0g" bedeutet Preisgruppe "0". Je nach Preisgruppe des Kunden können also auch Kombinationen 0g, 1g, 2g usw. erscheinen.</text:p>
      <text:h text:style-name="Heading_20_3" text:outline-level="3"><text:bookmark-start text:name="__RefHeading___bei_lieferungen_vor_dem_stichtag_14"/><text:bookmark-start text:name="bei_lieferungen_vor_dem_stichtag"/>bei Lieferungen vor dem Stichtag<text:bookmark-end text:name="__RefHeading___bei_lieferungen_vor_dem_stichtag_14"/><text:bookmark-end text:name="bei_lieferungen_vor_dem_stichtag"/></text:h>
      <text:p text:style-name="Text_20_body">Beim Schreiben von Rechnungen vom Lieferschein prüft das IFW das Lieferscheindatum. Ist der Lieferschein aus dem letzten Mehrwersteuerzeitraum setzt das IFW in der Rechnung automatisch das Kennzeichen "g" (im Feld "Auslandskennung"). Dadurch wird der vorhergehende Mehrwertsteuersatz verwendet.
Bei Bruttorechnungen wird das Kennzeichen "h" gesetzt. D.h. ein vorhandenes Kennzeichen "b" wird durch "h" ersetzt. Entsprechendes gilt für EG Rechnungen.
Das Kennzeichen "e" wird zu "m". Bei EG Rechnungen Brutto wird "eb" zu "n" oder "f" zu "n".</text:p>
      <text:p text:style-name="Text_20_body"><draw:frame draw:style-name="PluginODTAutoStyle_Frame_9_text_frame" draw:name="Frame3" text:anchor-type="paragraph" svg:width="265.0395pt" draw:z-index="0" svg:min-height="1cm"><draw:text-box><table:table table:style-name="Table"><table:table-column table:style-name="odt_auto_style_table_column_3_1"/><table:table-row><table:table-cell office:value-type="string" table:style-name="tablecell"><text:p text:style-name="tablealignleft">Rechnungen mit gesetztem Kennzeichen "g, h, m" oder "n" dürfen nicht rückdatiert werden. Also entweder Rückdatieren oder Kennzeichen "g, h, m" bzw. "n" für vorherigen Mehrwertsteuersatz verwenden.</text:p></table:table-cell></table:table-row></table:table></draw:text-box></draw:frame></text:p>
      <text:h text:style-name="Heading_20_3" text:outline-level="3"><text:bookmark-start text:name="__RefHeading___meldungen_15"/><text:bookmark-start text:name="meldungen"/>Meldungen:<text:bookmark-end text:name="__RefHeading___meldungen_15"/><text:bookmark-end text:name="meldungen"/></text:h>
      <text:p text:style-name="Text_20_body"><draw:frame draw:style-name="mediacenter" draw:name="2" text:anchor-type="paragraph" draw:z-index="2" svg:width="10.583333333333cm" svg:height="3.2505952380952cm"><draw:image xlink:href="Pictures/90cb6162b091cc6897902e66ebeb4977.jpg" xlink:type="simple" xlink:show="embed" xlink:actuate="onLoad"/></draw:frame>
Diese Meldung erhalten Sie wenn das Kennzeichen im Feld PG nicht zu der in der Position vermerkten Mehrwersteuer passt. Prüfen Sie Ihre Einstellungen. Drücken Sie auf der ersten Position die Tase <text:span text:style-name="Plugin_Keyboard___keyboard">F3</text:span>, damit das IFW die Einstellungen korrigieren kann.
<text:line-break/>
<text:line-break/>
<draw:frame draw:style-name="mediacenter" draw:name="3" text:anchor-type="paragraph" draw:z-index="3" svg:width="10.583333333333cm" svg:height="3.5739528795812cm"><draw:image xlink:href="Pictures/58cee6c5b72aa7cf8c0c8ff03b29f0a5.jpg" xlink:type="simple" xlink:show="embed" xlink:actuate="onLoad"/></draw:frame>
Diese Meldung erhalten Sie wenn das Kennzeichen im Feld PG nicht zu der in der Position vermerkten Mehrwersteuer passt. Prüfen Sie Ihre Einstellungen. Drücken Sie auf der ersten Position die Tase <text:span text:style-name="Plugin_Keyboard___keyboard">F3</text:span>, damit das IFW die Einstellungen korrigieren kann.
<text:line-break/>
<text:line-break/>
<draw:frame draw:style-name="mediacenter" draw:name="4" text:anchor-type="paragraph" draw:z-index="4" svg:width="10.583333333333cm" svg:height="2.4913321167883cm"><draw:image xlink:href="Pictures/3451719cc41b213662ff47f9f046b98d.jpg" xlink:type="simple" xlink:show="embed" xlink:actuate="onLoad"/></draw:frame>
Das Belegdatum und das Kennzeichen "g" verweisen auf den vorherigen Mehrwertsteuersatz. Der Beleg ist so nicht speicherbar. Ändern Sie das Datum auf das aktuelle Datum oder wenn Sie ihn rückdatieren möchten, entfernen Sie das Kennzeichen "g".
<text:line-break/></text:p>
      <text:h text:style-name="Heading_20_3" text:outline-level="3"><text:bookmark-start text:name="__RefHeading___mehrere_lieferscheine_auf_einer_rechnung_zusammenfuehren_16"/><text:bookmark-start text:name="mehrere_lieferscheine_auf_einer_rechnung_zusammenfuehren"/>mehrere Lieferscheine auf einer Rechnung zusammenführen:<text:bookmark-end text:name="__RefHeading___mehrere_lieferscheine_auf_einer_rechnung_zusammenfuehren_16"/><text:bookmark-end text:name="mehrere_lieferscheine_auf_einer_rechnung_zusammenfuehren"/></text:h>
      <text:p text:style-name="Text_20_body">Achten Sie darauf, dass alle Lieferscheine aus demselben Mehrwertsteuerzeitraum sind. Andernfalls entstehen Rechnungspositionen mit verschiedenen Mehrwersteuersätzen. Solche Rechnungen dürfen nicht erzeugt werden. Erstellen Sie in diesem Fall jeweils eine Rechnung für die verschiedenen Zeiträume.</text:p>
      <text:p text:style-name="Text_20_body"><draw:frame draw:style-name="PluginODTAutoStyle_Frame_13_text_frame" draw:name="Frame4" text:anchor-type="paragraph" svg:width="265.0395pt" draw:z-index="0" svg:min-height="1cm"><draw:text-box><table:table table:style-name="Table"><table:table-column table:style-name="odt_auto_style_table_column_4_1"/><table:table-row><table:table-cell office:value-type="string" table:style-name="tablecell"><text:p text:style-name="tablealignleft">Das Mischen von Belegpositionen mit verschiedenen Mehrwertsteuersätzen ist nicht möglich. D.h. alle Positionen innerhalb eines Belegs müssen denselben Mehrwertsteursatz haben.</text:p></table:table-cell></table:table-row></table:table></draw:text-box></draw:frame></text:p>
      <text:h text:style-name="Heading_20_3" text:outline-level="3"><text:bookmark-start text:name="__RefHeading___teillieferung_abschlagsrechnung_schlussrechnung_17"/><text:bookmark-start text:name="teillieferung_abschlagsrechnung_schlussrechnung"/>Teillieferung, Abschlagsrechnung, Schlußrechnung:<text:bookmark-end text:name="__RefHeading___teillieferung_abschlagsrechnung_schlussrechnung_17"/><text:bookmark-end text:name="teillieferung_abschlagsrechnung_schlussrechnung"/></text:h>
      <text:p text:style-name="Text_20_body">Belege mit altem und neuem Steuersatz gleichzeitig, also z.B. Schlußrechnungen deren Teilrechnungen in unterschiedlichen Mehrwersteuerzeiträumen liegen <text:span text:style-name="Strong_20_Emphasis">sind nicht möglich</text:span>. Solche Vorgänge sind in einzelnen Schritten abzubilden.
Sprechen Sie mit Ihrem Steuerberater wie sie solche Vorfälle handhaben sollen. Rechnungen die sich auf Lieferscheine mit 19% MWst beziehen sind nach der Umstellung mit dem Kennzeichen "g" (Nettorechnung) bzw. "h" (Bruttorechnung) zu versehen.</text:p>
      <text:h text:style-name="Heading_20_3" text:outline-level="3"><text:bookmark-start text:name="__RefHeading___rechnung_vor_der_lieferung_stellen_18"/><text:bookmark-start text:name="rechnung_vor_der_lieferung_stellen"/>Rechnung vor der Lieferung stellen<text:bookmark-end text:name="__RefHeading___rechnung_vor_der_lieferung_stellen_18"/><text:bookmark-end text:name="rechnung_vor_der_lieferung_stellen"/></text:h>
      <text:p text:style-name="Text_20_body">Diese Konstellation über den Stichtag hinweg ist nicht möglich. Verschieben Sie die Abrechnung in den Mehrwertsteuerzeitraum, in dem auch der Lieferschein liegt. Der Lieferzeitpunkt bestimmt den Mehrwertsteuersatz. </text:p>
      <text:h text:style-name="Heading_20_3" text:outline-level="3"><text:bookmark-start text:name="__RefHeading___gutschriften_19"/><text:bookmark-start text:name="gutschriften"/>Gutschriften<text:bookmark-end text:name="__RefHeading___gutschriften_19"/><text:bookmark-end text:name="gutschriften"/></text:h>
      <text:p text:style-name="Text_20_body">Gutschriften auf Rechnungen vor dem Stichtag müssen mit dem Kennzeichen "g" (Nettorechnung) bzw. "h" (Bruttorechnung) versehen werden. Damit schaltet das IFW auf die Mehrwertsteuer aus dem vorhergehenden Zeitraum. Je nach Konfiguration wird das Kennzeichen automatisch gesetzt.</text:p>
      <text:h text:style-name="Heading_20_3" text:outline-level="3"><text:bookmark-start text:name="__RefHeading___dauerleistungen_20"/><text:bookmark-start text:name="dauerleistungen"/>Dauerleistungen<text:bookmark-end text:name="__RefHeading___dauerleistungen_20"/><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h text:style-name="Heading_20_3" text:outline-level="3"><text:bookmark-start text:name="__RefHeading___jahreswechsel_21"/><text:bookmark-start text:name="jahreswechsel"/>Jahreswechsel<text:bookmark-end text:name="__RefHeading___jahreswechsel_21"/><text:bookmark-end text:name="jahreswechsel"/></text:h>
      <text:p text:style-name="Text_20_body">Falls Sie 01/2021 Lieferscheine aus dem 12/2020 abrechnen wird ebenfalls das Kennzeichen "g" gesetzt, da der Lieferschein aus dem vorherigen Zeitraum stammt.
Möchten Sie nun durch Rückdatieren den Umsatz nach 2020 verschieben müssen Sie das Kennzeichen "g" entfer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datev_schnittstelle_mit_update</dc:title>
  </office:meta>
</office:document-meta>
</file>