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4bc4a0b4a766941b1fef2f6ac8179f9.png"/>
  <manifest:file-entry manifest:media-type="image/png" manifest:full-path="Pictures/774f619e5ca71f557c80a6dbedbbacd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nwender:mwst01:mwst2020_datev_parameter_skr03und04"/><text:bookmark-start text:name="__RefHeading___datev_parameter_skr03_oder_skr04_1"/><text:bookmark-start text:name="datev_parameter_skr03_oder_skr04"/>Datev Parameter SKR03 oder SKR04<text:bookmark-end text:name="__RefHeading___datev_parameter_skr03_oder_skr04_1"/><text:bookmark-end text:name="datev_parameter_skr03_oder_skr04"/></text:h>
      <text:p text:style-name="Text_20_body">Stand 06.07.2020<text:line-break/></text:p>
      <text:p text:style-name="Text_20_body">Dieser Abschnitt gilt für Sie wenn Sie:</text:p>
      <text:list text:style-name="List_20_1" text:continue-numbering="false">
        <text:list-item>
          <text:p text:style-name="List_20_1_Content_First"> das IFW Update zur Mehrwertsteuerumstellung installiert ist</text:p>
        </text:list-item>
        <text:list-item>
          <text:p text:style-name="List_20_1_Content"> Sie die IFW Datev Schnittstelle verwenden.</text:p>
        </text:list-item>
        <text:list-item>
          <text:p text:style-name="List_20_1_Content_Last"> oder wenn Sie die IFW Fibu mit Datev Schnitstelle verwenden. </text:p>
        </text:list-item>
      </text:list>
      <text:p text:style-name="Text_20_body">Zur Maske <text:span text:style-name="Strong_20_Emphasis">Datev-Parameter</text:span> wurde eine weitere Maske <text:span text:style-name="Strong_20_Emphasis">DATEV-Parameter A-J</text:span> hinzugefügt. Darin werden weitere Steuerschlüssel für die verschiedenen Zeiträume definiert. Die Steuerschlüssel benötigt Datev bei der Übergabe von Nicht-Automatikkonten.<text:line-break/>
Die benötigten Menüpunkte finden Sie je nach IFW Version unter <text:span text:style-name="Strong_20_Emphasis">Prod/Betrieb| Fibu| DATEV</text:span> oder <text:span text:style-name="Strong_20_Emphasis">Prod/Betrieb| FIBU</text:span>.
Füllen Sie beide nachfolgend gezeigten Masken aus: </text:p>
      <text:h text:style-name="Heading_20_3" text:outline-level="3"><text:bookmark-start text:name="__RefHeading___maske_datev-parameter_2"/><text:bookmark-start text:name="maske_datev-parameter"/>Maske DATEV-Parameter<text:bookmark-end text:name="__RefHeading___maske_datev-parameter_2"/><text:bookmark-end text:name="maske_datev-parameter"/></text:h>
      <text:p text:style-name="Text_20_body">Die folgenden Angaben sind für den Zeitraum 01.07.2020 bis 31.12.2020 gültig (5% und 16%). Ab Januar 2020 sind die Steuerschlüssel wieder anzupassen.</text:p>
      <text:p text:style-name="Text_20_body">Führen Sie den Menüpunkt <text:span text:style-name="Strong_20_Emphasis">Prod/Betrieb| Fibu| DATE| DATEV-Parameter</text:span> aus. Es öffnet sich die folgende Maske. Tragen Sie im rechten Bereich die im Beispiel gezeigten Steuerschlüssel ein.</text:p>
      <text:p text:style-name="Text_20_body"><draw:frame draw:style-name="media" draw:name="0" text:anchor-type="as-char" draw:z-index="0" svg:width="21.166666666667cm" style:rel-width="100%" svg:height="13.488819875776cm" style:rel-height="scale"><draw:image xlink:href="Pictures/44bc4a0b4a766941b1fef2f6ac8179f9.png" xlink:type="simple" xlink:show="embed" xlink:actuate="onLoad"/></draw:frame></text:p>
      <text:list text:style-name="List_20_1" text:continue-numbering="false">
        <text:list-item>
          <text:p text:style-name="List_20_1_Content_First"> 02 Inland Umsatzsteuer 5%/7%</text:p>
        </text:list-item>
        <text:list-item>
          <text:p text:style-name="List_20_1_Content"> 03 Inland Umsatzsteuer 16%/19%</text:p>
        </text:list-item>
        <text:list-item>
          <text:p text:style-name="List_20_1_Content"> 08 Inland Vorsteuer 5%/7%</text:p>
        </text:list-item>
        <text:list-item>
          <text:p text:style-name="List_20_1_Content_Last"> 09 Inland Vorsteuer 16%/19%</text:p>
        </text:list-item>
      </text:list>
      <text:list text:style-name="List_20_1" text:continue-numbering="false">
        <text:list-item>
          <text:p text:style-name="List_20_1_Content_First"> 12 EG Umsatzsteuer 5%/7%</text:p>
        </text:list-item>
        <text:list-item>
          <text:p text:style-name="List_20_1_Content"> 13 EG Umsatzsteuer 16%/19%</text:p>
        </text:list-item>
        <text:list-item>
          <text:p text:style-name="List_20_1_Content"> 18 EG Vorsteuer 5%/7%</text:p>
        </text:list-item>
        <text:list-item>
          <text:p text:style-name="List_20_1_Content_Last"> 19 EG Vorsteuer 16%/19%</text:p>
        </text:list-item>
      </text:list>
      <text:h text:style-name="Heading_20_3" text:outline-level="3"><text:bookmark-start text:name="__RefHeading___maske_datev-parameter_a-j_3"/><text:bookmark-start text:name="maske_datev-parameter_a-j"/>Maske DATEV-Parameter A-J<text:bookmark-end text:name="__RefHeading___maske_datev-parameter_a-j_3"/><text:bookmark-end text:name="maske_datev-parameter_a-j"/></text:h>
      <text:p text:style-name="Text_20_body">Auch hier sind die Angaben für den Zeitraum 01.07.2020 bis 31.12.2020 gültig (7% und 19%) und müssen zum Januar 2020 angepaßt werden.</text:p>
      <text:p text:style-name="Text_20_body">Führen Sie den Menüpunkt <text:span text:style-name="Strong_20_Emphasis">Prod/Betrieb| Fibu| DATE| DATEV-Parameter A-J</text:span> aus. Es öffnet sich die folgende Maske. Tragen Sie im oberen Bereich die im Beispiel gezeigten Steuerschlüssel ein.</text:p>
      <text:p text:style-name="Text_20_body"><draw:frame draw:style-name="media" draw:name="1" text:anchor-type="as-char" draw:z-index="1" svg:width="7.9375cm" svg:height="14.56737716763cm"><draw:image xlink:href="Pictures/774f619e5ca71f557c80a6dbedbbacdf.png" xlink:type="simple" xlink:show="embed" xlink:actuate="onLoad"/></draw:frame></text:p>
      <text:list text:style-name="List_20_1" text:continue-numbering="false">
        <text:list-item>
          <text:p text:style-name="List_20_1_Content_First"> 04 Inland Umsatzsteuer 7%</text:p>
        </text:list-item>
        <text:list-item>
          <text:p text:style-name="List_20_1_Content"> 05 Inland Umsatzsteuer 19%</text:p>
        </text:list-item>
        <text:list-item>
          <text:p text:style-name="List_20_1_Content"> 06 Inland Vorsteuer 7% </text:p>
        </text:list-item>
        <text:list-item>
          <text:p text:style-name="List_20_1_Content_Last"> 07 Inland Vorsteuer 19%</text:p>
        </text:list-item>
      </text:list>
      <text:list text:style-name="List_20_1" text:continue-numbering="false">
        <text:list-item>
          <text:p text:style-name="List_20_1_Content_First"> 14 EG Umsatzsteuer 7%</text:p>
        </text:list-item>
        <text:list-item>
          <text:p text:style-name="List_20_1_Content"> 15 EG Umsatzsteuer 19%</text:p>
        </text:list-item>
        <text:list-item>
          <text:p text:style-name="List_20_1_Content"> 16 EG Vorsteuer 7%</text:p>
        </text:list-item>
        <text:list-item>
          <text:p text:style-name="List_20_1_Content_Last"> 17 EG Vorsteuer 19%</text:p>
        </text:list-item>
      </text:list>
      <text:p text:style-name="Text_20_body">Die Felder <text:span text:style-name="Strong_20_Emphasis">vorherige Steuerschlüssel</text:span> im unteren Bereich bleiben leer. Sie werden erst zur Steuerumstellung zum 31.12.2020 ausgefüll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nwender:mwst01:mwst2020_datev_parameter_skr03und04</dc:title>
  </office:meta>
</office:document-meta>
</file>