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belegerstellung_ohne_update"/><text:bookmark-start text:name="__RefHeading___belegerstellung_in_verschiedene_mehrwertsteuerzeitraeumen_ohne_update_1"/><text:bookmark-start text:name="belegerstellung_in_verschiedene_mehrwertsteuerzeitraeumen_ohne_update"/>Belegerstellung in verschiedene Mehrwertsteuerzeiträumen (ohne Update)<text:bookmark-end text:name="__RefHeading___belegerstellung_in_verschiedene_mehrwertsteuerzeitraeumen_ohne_update_1"/><text:bookmark-end text:name="belegerstellung_in_verschiedene_mehrwertsteuerzeitraeumen_ohne_update"/></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i_lieferungen_vor_dem_stichtag_2"/><text:bookmark-start text:name="bei_lieferungen_vor_dem_stichtag"/>bei Lieferungen vor dem Stichtag:<text:bookmark-end text:name="__RefHeading___bei_lieferungen_vor_dem_stichtag_2"/><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3"/><text:bookmark-start text:name="teillieferung_abschlagsrechnung_schlussrechnung"/>Teillieferung, Abschlagsrechnung, Schlußrechnung:<text:bookmark-end text:name="__RefHeading___teillieferung_abschlagsrechnung_schlussrechnung_3"/><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schließen.
Sprechen Sie mit Ihrem Steuerberater wie sie solche Vorfälle handhaben sollen.</text:p>
      <text:h text:style-name="Heading_20_3" text:outline-level="3"><text:bookmark-start text:name="__RefHeading___rechnung_nachtraeglich_stellen_4"/><text:bookmark-start text:name="rechnung_nachtraeglich_stellen"/>Rechnung nachträglich stellen<text:bookmark-end text:name="__RefHeading___rechnung_nachtraeglich_stellen_4"/><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5"/><text:bookmark-start text:name="rechnung_vor_der_lieferung_stellen"/>Rechnung vor der Lieferung stellen<text:bookmark-end text:name="__RefHeading___rechnung_vor_der_lieferung_stellen_5"/><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6"/><text:bookmark-start text:name="gutschriften"/>Gutschriften<text:bookmark-end text:name="__RefHeading___gutschriften_6"/><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7"/><text:bookmark-start text:name="dauerleistungen"/>Dauerleistungen<text:bookmark-end text:name="__RefHeading___dauerleistungen_7"/><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drucken_alter_belege_8"/><text:bookmark-start text:name="drucken_alter_belege"/>Drucken alter Belege<text:bookmark-end text:name="__RefHeading___drucken_alter_belege_8"/><text:bookmark-end text:name="drucken_alter_belege"/></text:h>
      <text:p text:style-name="Text_20_body">Im neuen Jahr können keine Belege von vor 01.07.20 gedruckt werden. Dabei wird der Mehrwersteuersatzt falsch ausgegeben. Es kann also z.B. keine alte Rechnung mehr ausgedruckt werden. Für den Ausdruck muss zuerst das IFW Update install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belegerstellung_ohne_update</dc:title>
  </office:meta>
</office:document-meta>
</file>