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basisystem_ohne_update"/><text:bookmark-start text:name="__RefHeading___mehrwertsteuerumstellung_ifw_basissystem_ohne_update_1"/><text:bookmark-start text:name="mehrwertsteuerumstellung_ifw_basissystem_ohne_update"/>Mehrwertsteuerumstellung IFW Basissystem ohne Update<text:bookmark-end text:name="__RefHeading___mehrwertsteuerumstellung_ifw_basissystem_ohne_update_1"/><text:bookmark-end text:name="mehrwertsteuerumstellung_ifw_basissystem_ohne_update"/></text:h>
      <text:p text:style-name="Text_20_body">Vorläufige Fassung, Stand 22.06.2020</text:p>
      <text:p text:style-name="Text_20_body">Diese Beschreibung gilt für alle IFW Installationen ohne Datev Schnittstelle und ohne IFW Fibu und <text:span text:style-name="Strong_20_Emphasis">ohne dem IFW Update</text:span> zur Mehrwertsteuerumstellung.
Diese Vorgehensweise ist nur für Firmen geeignet, die wenige Geschäftsvorfälle haben und diese zeitnah abschließen können.</text:p>
      <text:h text:style-name="Heading_20_4" text:outline-level="4"><text:bookmark-start text:name="__RefHeading___nachteile_2"/><text:bookmark-start text:name="nachteile"/>Nachteile<text:bookmark-end text:name="__RefHeading___nachteile_2"/><text:bookmark-end text:name="nachteile"/></text:h>
      <text:list text:style-name="List_20_1" text:continue-numbering="false">
        <text:list-item>
          <text:p text:style-name="List_20_1_Content_First"> Das Belegdatum entscheidet ob die aktuelle oder vorherige Mehrwertsteuer verwendet wird. Ältere Mehrwertsteuersätze sind nicht ereichbar.</text:p>
        </text:list-item>
        <text:list-item>
          <text:p text:style-name="List_20_1_Content"> Rechnungen und Gutschriften können nur durch Rückdatieren auf den davorliegenden Mehrwertsteuersatz gebracht werden.</text:p>
        </text:list-item>
        <text:list-item>
          <text:p text:style-name="List_20_1_Content_Last"> Im neuen Jahr können keine Belege von vor 01.07.20 gedruckt werden. Dabei wird der Mehrwersteuersatzt falsch ausgegeben. Es kann also z.B. keine alte Rechnung mehr ausgedruckt werden.</text:p>
        </text:list-item>
      </text:list>
      <text:h text:style-name="Heading_20_3" text:outline-level="3"><text:bookmark-start text:name="__RefHeading___umstellung_der_mehrwertsteuer_im_juli_3"/><text:bookmark-start text:name="umstellung_der_mehrwertsteuer_im_juli"/>Umstellung der Mehrwertsteuer im Juli<text:bookmark-end text:name="__RefHeading___umstellung_der_mehrwertsteuer_im_juli_3"/><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wenn_sie_bruttopreise_verwenden_4"/><text:bookmark-start text:name="wenn_sie_bruttopreise_verwenden"/>wenn Sie Bruttopreise verwenden:<text:bookmark-end text:name="__RefHeading___wenn_sie_bruttopreise_verwenden_4"/><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5"/><text:bookmark-start text:name="umstellung_der_mehrwertsteuer_ende_dezember"/>Umstellung der Mehrwertsteuer Ende Dezember<text:bookmark-end text:name="__RefHeading___umstellung_der_mehrwertsteuer_ende_dezember_5"/><text:bookmark-end text:name="umstellung_der_mehrwertsteuer_ende_dezember"/></text:h>
      <text:p text:style-name="Text_20_body">Führen Sie im IFW die Menüpunkte Vertrieb| Verkaufsparameter| Mehrwertsteuerschlüssel aus und stellen Sie die Parameter auf die dann gültigen Werte ein.
Beachten Sie bitte: Sie können ab der Eingabe der neuen Werte keine Belege auf ein Datum vor dem Juli 2020 rückdat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basisystem_ohne_update</dc:title>
  </office:meta>
</office:document-meta>
</file>