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015a223f9852f83d69afd11a791e2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wender:mwst01:mwst2020_basisystem_mit_update"/><text:bookmark-start text:name="__RefHeading___mehrwertsteuerumstellung_ifw_basissystem_mit_update_1"/><text:bookmark-start text:name="mehrwertsteuerumstellung_ifw_basissystem_mit_update"/>Mehrwertsteuerumstellung IFW Basissystem mit Update<text:bookmark-end text:name="__RefHeading___mehrwertsteuerumstellung_ifw_basissystem_mit_update_1"/><text:bookmark-end text:name="mehrwertsteuerumstellung_ifw_basissystem_mit_update"/></text:h>
      <text:p text:style-name="Text_20_body">Stand 22.06.2020</text:p>
      <text:p text:style-name="Text_20_body">Diese Beschreibung gilt für alle IFW Installationen ohne Datev Schnittstelle und ohne IFW Fibu, aber <text:span text:style-name="Strong_20_Emphasis">mit installiertem IFW Update</text:span> zur Mehrwertsteuerumstellung.</text:p>
      <text:p text:style-name="Text_20_body">Das IFW Update können Sie per Email an <text:a xlink:type="simple" xlink:href="mailto:wruehle@lpc-computer.de" text:style-name="Internet_20_link" text:visited-style-name="Visited_20_Internet_20_Link">wruehle@lpc-computer.de</text:a> anfragen. </text:p>
      <text:h text:style-name="Heading_20_4" text:outline-level="4"><text:bookmark-start text:name="__RefHeading___vorteile_2"/><text:bookmark-start text:name="vorteile"/>Vorteile<text:bookmark-end text:name="__RefHeading___vorteile_2"/><text:bookmark-end text:name="vorteile"/></text:h>
      <text:list text:style-name="List_20_1" text:continue-numbering="false">
        <text:list-item>
          <text:p text:style-name="List_20_1_Content_First"> bei Erstellung der Rechnung vom Lieferschein wird automatisch Mehrwersteuersatz des Lieferscheins verwendet. Diese Funktion kann auch abgeschaltet werden.</text:p>
        </text:list-item>
        <text:list-item>
          <text:p text:style-name="List_20_1_Content"> der Anwender kann bei der Belegerzeugung angeben ob der aktuelle oder vorherige Mehrwersteuersatz verwendet werden soll. </text:p>
        </text:list-item>
        <text:list-item>
          <text:p text:style-name="List_20_1_Content"> Nach der erneuten Umstellung zum Jahreswechsel können Belege die aus der ersten Jahreshälfte 2020 stammen unter Beibehaltung des korrekten Mehrwersteuersatzes  geändert werden.</text:p>
        </text:list-item>
        <text:list-item>
          <text:p text:style-name="List_20_1_Content"> Arbeiten an Belege deren Datum weiter zurückliegt als das Zeitraum der letzten Mehrwertsteuerumstellung erhalten die korrekte Mehrwertsteuer</text:p>
        </text:list-item>
        <text:list-item>
          <text:p text:style-name="List_20_1_Content_Last"> Erweiterung der internen Mehrwertsteuertabellen. Damit können auch kurz aufeinanderfolgende Mehrwertsteuerwechsel verwaltet werden.</text:p>
        </text:list-item>
      </text:list>
      <text:h text:style-name="Heading_20_3" text:outline-level="3"><text:bookmark-start text:name="__RefHeading___installation_des_update_3"/><text:bookmark-start text:name="installation_des_update"/>Installation des Update<text:bookmark-end text:name="__RefHeading___installation_des_update_3"/><text:bookmark-end text:name="installation_des_update"/></text:h>
      <text:p text:style-name="Text_20_body">Fragen Sie das Update an. Es sollte möglichst zeitnah installiert werden. Senden Sie dazu eine Email an <text:a xlink:type="simple" xlink:href="mailto:wruehle@lpc-computer.de" text:style-name="Internet_20_link" text:visited-style-name="Visited_20_Internet_20_Link">wruehle@lpc-computer.de</text:a></text:p>
      <text:h text:style-name="Heading_20_3" text:outline-level="3"><text:bookmark-start text:name="__RefHeading___umstellung_der_mehrwertsteuer_im_juli_4"/><text:bookmark-start text:name="umstellung_der_mehrwertsteuer_im_juli"/>Umstellung der Mehrwertsteuer im Juli<text:bookmark-end text:name="__RefHeading___umstellung_der_mehrwertsteuer_im_juli_4"/><text:bookmark-end text:name="umstellung_der_mehrwertsteuer_im_juli"/></text:h>
      <text:p text:style-name="Text_20_body">Führen Sie im IFW die Menüpunkte Vertrieb| Verkaufsparameter| Mehrwertsteuerschlüssel aus. Es öffnet sich folgende Maske:
<draw:frame draw:style-name="mediacenter" draw:name="0" text:anchor-type="paragraph" draw:z-index="0" svg:width="16.933333333333cm" svg:height="4.5508333333333cm"><draw:image xlink:href="Pictures/84015a223f9852f83d69afd11a791e29.jpg" xlink:type="simple" xlink:show="embed" xlink:actuate="onLoad"/></draw:frame></text:p>
      <text:p text:style-name="Text_20_body">Füllen Sie die Maske wie in dem Beispiel aus und speichern Sie sie ab. 
Öffnen Sie die Maske nochmals (Menüpunkte Vertrieb| Verkaufsparameter| Mehrwertsteuerschlüssel) und prüfen Sie ob Ihre Einstellung gespeichert wurde.
Die Umstellung der Mehrwertsteuer im IFW ist damit abgeschlossen. Damit werden alle Belege ab dem angegebenen Zeitpunkt mit der neuen Mehrwertsteuer berechnet.</text:p>
      <text:h text:style-name="Heading_20_4" text:outline-level="4"><text:bookmark-start text:name="__RefHeading___wenn_sie_bruttopreise_verwenden_5"/><text:bookmark-start text:name="wenn_sie_bruttopreise_verwenden"/>wenn Sie Bruttopreise verwenden:<text:bookmark-end text:name="__RefHeading___wenn_sie_bruttopreise_verwenden_5"/><text:bookmark-end text:name="wenn_sie_bruttopreise_verwenden"/></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text:h text:style-name="Heading_20_3" text:outline-level="3"><text:bookmark-start text:name="__RefHeading___umstellung_der_mehrwertsteuer_ende_dezember_6"/><text:bookmark-start text:name="umstellung_der_mehrwertsteuer_ende_dezember"/>Umstellung der Mehrwertsteuer Ende Dezember<text:bookmark-end text:name="__RefHeading___umstellung_der_mehrwertsteuer_ende_dezember_6"/><text:bookmark-end text:name="umstellung_der_mehrwertsteuer_ende_dezember"/></text:h>
      <text:p text:style-name="Text_20_body">Führen Sie im IFW die Menüpunkte Vertrieb| Verkaufsparameter| Mehrwertsteuerschlüssel aus und stellen Sie die Parameter auf die dann gültigen Werte ein.</text:p>
      <text:h text:style-name="Heading_20_4" text:outline-level="4"><text:bookmark-start text:name="__RefHeading___wenn_sie_bruttopreise_verwenden_7"/><text:bookmark-start text:name="wenn_sie_bruttopreise_verwenden1"/>wenn Sie Bruttopreise verwenden:<text:bookmark-end text:name="__RefHeading___wenn_sie_bruttopreise_verwenden_7"/><text:bookmark-end text:name="wenn_sie_bruttopreise_verwenden1"/></text:h>
      <text:p text:style-name="Text_20_body">Sollte Ihre Artikelliste Bruttopreise anzeigen (versionsabhängig) verändern sich diese automatisch mit der Umstellung zum angegebenen Datum. Prüfen Sie am Stichtag die Bruttopreise und passen Sie sie ggf. an. Prüfen Sie inwiefern automatisierte Preisexporte von der Umstellung betroffen sin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1:mwst2020_basisystem_mit_update</dc:title>
  </office:meta>
</office:document-meta>
</file>