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astListParagraph_List_20_1_Content_First"> <text:a xlink:type="simple" xlink:href="https://wiki.ifw.de/wiki/doku.php?id=anwender:abgekuendigt:beleg_weiterschreiben" text:style-name="Internet_20_link" text:visited-style-name="Visited_20_Internet_20_Link">Beleg weiterschreiben</text:a><text:line-break/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nwender:abgekuendigt</dc:title>
  </office:meta>
</office:document-meta>
</file>