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e41851dc46279523c5f2684fa5561d.png"/>
  <manifest:file-entry manifest:media-type="image/png" manifest:full-path="Pictures/44c4244055a6231c41cbae7a69a0404b.png"/>
  <manifest:file-entry manifest:media-type="image/png" manifest:full-path="Pictures/d2d5dfc986e4a54affe2b2e527bf1e2a.png"/>
  <manifest:file-entry manifest:media-type="image/png" manifest:full-path="Pictures/9f734deed5be55ea05cd82594c78bcc7.png"/>
  <manifest:file-entry manifest:media-type="image/png" manifest:full-path="Pictures/e8781c1588e234187587b5114f8c83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dministratoren:third_party_program:freepdf_server"/>﻿</text:p>
      <text:h text:style-name="Heading_20_1" text:outline-level="1"><text:bookmark-start text:name="__RefHeading___serverinstallation_freepdf_ghostscript﻿_1"/><text:bookmark-start text:name="serverinstallation_freepdf_ghostscript﻿"/>Serverinstallation FreePDF/Ghostscript﻿<text:bookmark-end text:name="__RefHeading___serverinstallation_freepdf_ghostscript﻿_1"/><text:bookmark-end text:name="serverinstallation_freepdf_ghostscript﻿"/></text:h>
      <text:p text:style-name="Text_20_body">Schlagworte: IFWPDF Drucker, FreePDF ausrollen, Serverinstallation FreePDF, Serverinstallation Ghostscript﻿</text:p>
      <text:p text:style-name="Text_20_body"><draw:frame draw:style-name="media" draw:name="0" text:anchor-type="as-char" draw:z-index="0" svg:width="12.329583333333cm" svg:height="13.837708333333cm"><draw:image xlink:href="Pictures/3fe41851dc46279523c5f2684fa5561d.png" xlink:type="simple" xlink:show="embed" xlink:actuate="onLoad"/></draw:frame><text:line-break/>
Andere Treiber sorgten auch schon für abgeschnittene Ränder im fertigen PDF.</text:p>
      <text:p text:style-name="Text_20_body"><draw:frame draw:style-name="media" draw:name="1" text:anchor-type="as-char" draw:z-index="1" svg:width="12.461875cm" svg:height="13.758333333333cm"><draw:image xlink:href="Pictures/44c4244055a6231c41cbae7a69a0404b.png" xlink:type="simple" xlink:show="embed" xlink:actuate="onLoad"/></draw:frame></text:p>
      <text:p text:style-name="Text_20_body"><draw:frame draw:style-name="media" draw:name="2" text:anchor-type="as-char" draw:z-index="2" svg:width="13.784791666667cm" svg:height="13.758333333333cm"><draw:image xlink:href="Pictures/d2d5dfc986e4a54affe2b2e527bf1e2a.png" xlink:type="simple" xlink:show="embed" xlink:actuate="onLoad"/></draw:frame></text:p>
      <text:p text:style-name="Text_20_body"><draw:frame draw:style-name="media" draw:name="3" text:anchor-type="as-char" draw:z-index="3" svg:width="13.599583333333cm" svg:height="13.758333333333cm"><draw:image xlink:href="Pictures/9f734deed5be55ea05cd82594c78bcc7.png" xlink:type="simple" xlink:show="embed" xlink:actuate="onLoad"/></draw:frame></text:p>
      <text:p text:style-name="Text_20_body"><draw:frame draw:style-name="media" draw:name="4" text:anchor-type="as-char" draw:z-index="4" svg:width="13.070416666667cm" svg:height="9.1016666666667cm"><draw:image xlink:href="Pictures/e8781c1588e234187587b5114f8c8390.png" xlink:type="simple" xlink:show="embed" xlink:actuate="onLoad"/></draw:frame></text:p>
      <text:p text:style-name="Text_20_body">Parameterliste hinter gswin64c.exe kann angepasst werden. Dazu Daten aus dem FreePDF Profil z.B. ifw.fpp kopieren:</text:p>
      <text:p text:style-name="Preformatted_20_Text">Im Batch FreePDF2File.cmd enthalten:\\ <text:line-break/>"c:\Program Files\gs\gs9.20\bin\gswin64c.exe" -sstdout="%CURRROOTDIR%gs.log" -dNOSAFER -dNOPAUSE -dBATCH -sDEVICE=pdfwrite -dCompatibilityLevel=1.3 -dPDFSETTINGS=/prepress -dLockDistillerParams=false -dAutoRotatePages=/PageByPage -dEmbedAllFonts=true -dSubsetFonts=true -r600 -dDownsampleMonoImages=true -dMonoImageDownsampleThreshold=1.5 -dMonoImageDownsampleType=/Bicubic -dMonoImageResolution=600 -dDownsampleGrayImages=true -dGrayImageDownsampleThreshold=1.5 -dGrayImageDownsampleType=/Bicubic -dGrayImageResolution=300 -dDownsampleColorImages=true -dColorImageDownsampleThreshold=1.5 -dColorImageDownsampleType=/Bicubic -dColorImageResolution=150 -dConvertCMYKImagesToRGB=false -sOutputFile="%CURRDIR%%TITLE%.pdf" %1</text:p>
      <text:p text:style-name="Preformatted_20_Text">In Ifw.fpp enthalten:\\ <text:line-break/>-q -dNOSAFER -dNOPAUSE -dBATCH -sDEVICE=pdfwrite -dCompatibilityLevel=1.3 -dPDFSETTINGS=/prepress -dLockDistillerParams=false -dAutoRotatePages=/PageByPage -dEmbedAllFonts=true -dSubsetFonts=true -r600 -dDownsampleMonoImages=true -dMonoImageDownsampleThreshold=1.5 -dMonoImageDownsampleType=/Bicubic -dMonoImageResolution=600 -dDownsampleGrayImages=true -dGrayImageDownsampleThreshold=1.5 -dGrayImageDownsampleType=/Bicubic -dGrayImageResolution=300 -dDownsampleColorImages=true -dColorImageDownsampleThreshold=1.5 -dColorImageDownsampleType=/Bicubic -dColorImageResolution=150 -dConvertCMYKImagesToRGB=false</text:p>
      <text:p text:style-name="Text_20_body">Anpassungsvorgang:<text:line-break/>
1.	DatenZeile aus dem FreePDF-Profil hinter "c:\Program Files\gs\gs9.20\bin\gswin64c.exe" kopieren<text:line-break/>
2.	-q weg, dafür  -sstdout="%CURRROOTDIR%gs.log"<text:line-break/>
3.	am Ende -sOutputFile="%CURRDIR%%TITLE%.pdf" %1 anhängen<text:line-break/></text:p>
      <text:p text:style-name="Text_20_body">FAKT.INI<text:line-break/>
Man kann einen zweiten PDF-Pfad eintragen, in dem ebenfalls auf das Ergebnis des PDF-Schreibens gewartet wird.</text:p>
      <text:p text:style-name="Preformatted_20_Text">;PDFVerzeichnis2: "Verzeichnis". Default ""<text:line-break/>;Wie PDFVerzeichnis, nur ein 2. Verzeichnis zur Ueberwachung<text:line-break/>PDFVerzeichnis2="$/../IfwPdf/%COMPUTERNAME%_%USERNAME%"</text:p>
      <text:p text:style-name="Text_20_body">Links:<text:line-break/>
Ghostscript:<text:line-break/>
<text:a xlink:type="simple" xlink:href="https://www.ghostscript.com/Documentation.html" text:style-name="Internet_20_link" text:visited-style-name="Visited_20_Internet_20_Link">https://www.ghostscript.com/Documentation.html</text:a><text:line-break/>
PDF Generierung konkret<text:line-break/>
<text:a xlink:type="simple" xlink:href="https://ghostscript.com/doc/current/Ps2pdf.htm" text:style-name="Internet_20_link" text:visited-style-name="Visited_20_Internet_20_Link">https://ghostscript.com/doc/current/Ps2pdf.htm</text:a><text:line-break/>
PDFA:<text:line-break/>
<text:a xlink:type="simple" xlink:href="http://svn.ghostscript.com/ghostscript/tags/ghostscript-9.02/doc/Ps2pdf.htm#PDFA" text:style-name="Internet_20_link" text:visited-style-name="Visited_20_Internet_20_Link">http://svn.ghostscript.com/ghostscript/tags/ghostscript-9.02/doc/Ps2pdf.htm#PDFA</text:a><text:line-break/></text:p>
      <text:p text:style-name="Text_20_body">Hinweis:<text:line-break/>
Diese Dokumentation liegt auch unter i:/ifwpdf/_install_freepdfbat.<text:line-break/>
Hier liegt auch eine Muster-Batchdatei (s.o. FreePDF2File.cm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istratoren:third_party_program:freepdf_server</dc:title>
  </office:meta>
</office:document-meta>
</file>