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e5597c1e0ae1bb11ecbac400292f4d.png"/>
  <manifest:file-entry manifest:media-type="image/png" manifest:full-path="Pictures/449587a84d5a9cb7bd64eabc058475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third_party_program:freepdf"/><text:bookmark-start text:name="__RefHeading___freepdf_howto_1"/><text:bookmark-start text:name="freepdf_howto"/>FreePDF Howto<text:bookmark-end text:name="__RefHeading___freepdf_howto_1"/><text:bookmark-end text:name="freepdf_howto"/></text:h>
      <text:h text:style-name="Heading_20_3" text:outline-level="3"><text:bookmark-start text:name="__RefHeading___freepdftexte_lassen_sich_nicht_ausschneiden_einfuegen_2"/><text:bookmark-start text:name="freepdftexte_lassen_sich_nicht_ausschneiden_einfuegen"/>freepdf: Texte lassen sich nicht ausschneiden / einfügen<text:bookmark-end text:name="__RefHeading___freepdftexte_lassen_sich_nicht_ausschneiden_einfuegen_2"/><text:bookmark-end text:name="freepdftexte_lassen_sich_nicht_ausschneiden_einfuegen"/></text:h>
      <text:p text:style-name="Text_20_body">Manche PDF Empfänger schneiden /scannen aus den PDF Dateien die Inhalte heraus.</text:p>
      <text:p text:style-name="Text_20_body">Nun kommt es vor, dass beim markieren der Inhalte die Zeilen nicht erkannt werden und nach dem Ausschneiden und Einfügen nur unleserlicher Text "Hyroglyphen" entsteht.</text:p>
      <text:p text:style-name="Text_20_body">Die Ursache ist nicht bekannt. Scheinbar liegt es an der Ghostscript-Version beim Erstellen.</text:p>
      <text:p text:style-name="Text_20_body">Der Unterschied zu PDF Dateien ohne diesen Effekt sind unterschiedlich eingebettetet Schriftarten:
<draw:frame draw:style-name="media" draw:name="0" text:anchor-type="as-char" draw:z-index="0" svg:width="7.9375cm" svg:height="7.918867370892cm"><draw:image xlink:href="Pictures/0be5597c1e0ae1bb11ecbac400292f4d.png" xlink:type="simple" xlink:show="embed" xlink:actuate="onLoad"/></draw:frame>
<draw:frame draw:style-name="mediaright" draw:name="1" text:anchor-type="paragraph" draw:z-index="1" svg:width="7.9375cm" svg:height="7.899154589372cm"><draw:image xlink:href="Pictures/449587a84d5a9cb7bd64eabc0584757b.png" xlink:type="simple" xlink:show="embed" xlink:actuate="onLoad"/></draw:frame></text:p>
      <text:p text:style-name="Text_20_body">Lösung: neuer / andere Ghostscript Version probieren oder pdfcreator verwenden.</text:p>
      <text:h text:style-name="Heading_20_3" text:outline-level="3"><text:bookmark-start text:name="__RefHeading___freepdf_druckerqueue_loeschen_3"/><text:bookmark-start text:name="freepdf_druckerqueue_loeschen"/>freepdf Druckerqueue löschen<text:bookmark-end text:name="__RefHeading___freepdf_druckerqueue_loeschen_3"/><text:bookmark-end text:name="freepdf_druckerqueue_loeschen"/></text:h>
      <text:p text:style-name="Text_20_body"><text:a xlink:type="simple" xlink:href="http://freepdfxp.de/hilfe_de.html" text:style-name="Internet_20_link" text:visited-style-name="Visited_20_Internet_20_Link">FreePDF Hilfe / technischer Ablauf beim Drucken</text:a></text:p>
      <text:p text:style-name="Text_20_body">Inhalt Verzeichnis freepdf entweder beim User oder AllUser löschen.</text:p>
      <text:p text:style-name="Text_20_body">fpRedMon.exe ist Teil von FreePDF XP und wird mit der PS Datei als Parameter aufgerufen. fpRedMon.exe öffnet die PS Datei und extrahiert den Besitzer. Danach verschiebt fpRedMon.exe die Datei in das psDir, welches normalerweise Profiles\All Users\FreePDF ist und benennt die Datei in Benutzername000001.ps um (sofern dies die erste Datei für den Benutzer ist). Danach versucht fpRedMon.exe, die NTFS Berechtigung dieser Datei auf Jeder:RWXD zu setzen (sofern es sich um ein NTFS Dateisystem handelt</text:p>
      <text:h text:style-name="Heading_20_3" text:outline-level="3"><text:bookmark-start text:name="__RefHeading___freepdf_unterer_rand_abgeschnitten_4"/><text:bookmark-start text:name="freepdf_unterer_rand_abgeschnitten"/>freepdf unterer Rand abgeschnitten<text:bookmark-end text:name="__RefHeading___freepdf_unterer_rand_abgeschnitten_4"/><text:bookmark-end text:name="freepdf_unterer_rand_abgeschnitten"/></text:h>
      <text:p text:style-name="Text_20_body">Ein abgeschnittener unterer Rand liegt nach aktuellem Erkenntnisstand am eingesetzten Druckertreiber.<text:line-break/>
Ohne Rand wurden die PDFs beispielsweise bei dem Treiber "HP Color LaserJet 2800 Series PS" ausgegeben.</text:p>
      <text:h text:style-name="Heading_20_3" text:outline-level="3"><text:bookmark-start text:name="__RefHeading___freepdf_pdfs_nicht_durchsuchbar_5"/><text:bookmark-start text:name="freepdf_pdfs_nicht_durchsuchbar"/>freepdf PDFs nicht durchsuchbar<text:bookmark-end text:name="__RefHeading___freepdf_pdfs_nicht_durchsuchbar_5"/><text:bookmark-end text:name="freepdf_pdfs_nicht_durchsuchbar"/></text:h>
      <text:p text:style-name="Text_20_body">Hängt unmittelbar an der eingesetzten Ghostscript-Version. Versionen vor 9.04 sind mit Acrobat DC nicht durchsuchbar. Auch konnte man in der Version (konkret 8.71) den Text nicht herauskopieren (siehe o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third_party_program:freepdf</dc:title>
  </office:meta>
</office:document-meta>
</file>