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db0127991e26d013c93b5d54cc36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oren:third_party_program:david:david_templates"/><text:bookmark-start text:name="__RefHeading___templates_vorlagen_emailvorlage_davidvorlagen_1"/><text:bookmark-start text:name="templates_vorlagen_emailvorlage_davidvorlagen"/>Templates Vorlagen Emailvorlage Davidvorlagen<text:bookmark-end text:name="__RefHeading___templates_vorlagen_emailvorlage_davidvorlagen_1"/><text:bookmark-end text:name="templates_vorlagen_emailvorlage_davidvorlagen"/></text:h>
      <text:p text:style-name="Text_20_body"><draw:frame draw:style-name="mediacenter" draw:name="0" text:anchor-type="paragraph" draw:z-index="0" svg:width="15.875cm" svg:height="9.4610054970224cm"><draw:image xlink:href="Pictures/f1db0127991e26d013c93b5d54cc3649.jpg" xlink:type="simple" xlink:show="embed" xlink:actuate="onLoad"/></draw:frame></text:p>
      <text:list text:style-name="List_20_1" text:continue-numbering="false">
        <text:list-item>
          <text:p text:style-name="List_20_1_Content_First"> Templates können im DavidClient (nicht Admin) unter "Servername| Benutzername| System| Vorlagen" abgelegt sein.</text:p>
        </text:list-item>
        <text:list-item>
          <text:p text:style-name="List_20_1_Content_Last"> Templates können im DavidClient (nicht Admin) auch unter "Servername| Ressourcen| Vorlagen" abgelegt sei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david:david_templates</dc:title>
  </office:meta>
</office:document-meta>
</file>